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30B00000190DD57691E6A982B14.png" manifest:media-type="image/png"/>
  <manifest:file-entry manifest:full-path="Pictures/10000201000002C9000002D00597AD0F71B9A4B7.png" manifest:media-type="image/png"/>
  <manifest:file-entry manifest:full-path="Pictures/1000020100000326000002A4A107DA22E3FE4707.png" manifest:media-type="image/png"/>
  <manifest:file-entry manifest:full-path="Pictures/1000020100000326000002A420931239DAE396D7.png" manifest:media-type="image/png"/>
  <manifest:file-entry manifest:full-path="Pictures/10000201000003340000020379053033FE829D2A.png" manifest:media-type="image/png"/>
  <manifest:file-entry manifest:full-path="Pictures/1000020100000326000002A40B8367A7E7E5437E.png" manifest:media-type="image/png"/>
  <manifest:file-entry manifest:full-path="Pictures/1000020100000326000002A4BA270403CA878692.png" manifest:media-type="image/png"/>
  <manifest:file-entry manifest:full-path="Pictures/100002010000028E0000019DBABDD0A623D855CE.png" manifest:media-type="image/png"/>
  <manifest:file-entry manifest:full-path="Pictures/10000201000000A10000015FCE68111231853F5D.png" manifest:media-type="image/png"/>
  <manifest:file-entry manifest:full-path="Pictures/10000201000002860000022C699EE64DC1009A0F.png" manifest:media-type="image/png"/>
  <manifest:file-entry manifest:full-path="Pictures/100002010000026800000184A6A7C227833ADD4A.png" manifest:media-type="image/png"/>
  <manifest:file-entry manifest:full-path="Pictures/1000020100000179000000861F249C194C4D711A.png" manifest:media-type="image/png"/>
  <manifest:file-entry manifest:full-path="Pictures/100002010000015B00000081C6CE4D4B870D9A1D.png" manifest:media-type="image/png"/>
  <manifest:file-entry manifest:full-path="Pictures/100002010000018200000120CE2FEC8B67D50271.png" manifest:media-type="image/png"/>
  <manifest:file-entry manifest:full-path="Pictures/1000020100000326000002A4FBA0C89C52FA0FCA.png" manifest:media-type="image/png"/>
  <manifest:file-entry manifest:full-path="Pictures/10000201000002D1000002355B72E20ECF700B49.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Liberation Serif1" svg:font-family="'Liberation Serif'" style:font-family-generic="roman"/>
    <style:font-face style:name="Noto Sans Devanagari1" svg:font-family="'Noto Sans Devanagari'" style:font-family-generic="swiss"/>
    <style:font-face style:name="Liberation Mono" svg:font-family="'Liberation Mono'" style:font-family-generic="modern" style:font-pitch="fixed"/>
    <style:font-face style:name="FreeSans" svg:font-family="FreeSans" style:font-family-generic="roman"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FreeSans1" svg:font-family="FreeSans" style:font-family-generic="system" style:font-pitch="variable"/>
    <style:font-face style:name="Liberation Sans2" svg:font-family="'Liberation Sans'" style:font-family-generic="system" style:font-pitch="variable"/>
    <style:font-face style:name="Noto Sans Devanagari" svg:font-family="'Noto Sans Devanagari'" style:font-family-generic="system" style:font-pitch="variable"/>
  </office:font-face-decls>
  <office:automatic-styles>
    <style:style style:name="Table1" style:family="table">
      <style:table-properties style:width="6.9271in" fo:margin-left="0in" table:align="left"/>
    </style:style>
    <style:style style:name="Table1.A" style:family="table-column">
      <style:table-column-properties style:column-width="1.4375in"/>
    </style:style>
    <style:style style:name="Table1.B" style:family="table-column">
      <style:table-column-properties style:column-width="1.8125in"/>
    </style:style>
    <style:style style:name="Table1.C" style:family="table-column">
      <style:table-column-properties style:column-width="3.6771in"/>
    </style:style>
    <style:style style:name="Table1.A1" style:family="table-cell">
      <style:table-cell-properties fo:padding="0.0382in" fo:border-left="0.05pt solid #000000" fo:border-right="none" fo:border-top="0.05pt solid #000000" fo:border-bottom="0.05pt solid #000000"/>
    </style:style>
    <style:style style:name="Table1.C1" style:family="table-cell">
      <style:table-cell-properties fo:padding="0.0382in" fo:border="0.05pt solid #000000"/>
    </style:style>
    <style:style style:name="Table1.A2" style:family="table-cell">
      <style:table-cell-properties fo:padding="0.0382in" fo:border-left="0.05pt solid #000000" fo:border-right="none" fo:border-top="none" fo:border-bottom="0.05pt solid #000000"/>
    </style:style>
    <style:style style:name="Table1.C2" style:family="table-cell">
      <style:table-cell-properties fo:padding="0.0382in" fo:border-left="0.05pt solid #000000" fo:border-right="0.05pt solid #000000" fo:border-top="none" fo:border-bottom="0.05pt solid #000000"/>
    </style:style>
    <style:style style:name="P1" style:family="paragraph" style:parent-style-name="Text_20_body">
      <style:text-properties fo:language="nl" fo:country="NL"/>
    </style:style>
    <style:style style:name="P2" style:family="paragraph" style:parent-style-name="Text_20_body">
      <style:text-properties fo:language="nl" fo:country="NL" officeooo:rsid="001bb35f" officeooo:paragraph-rsid="001c283c"/>
    </style:style>
    <style:style style:name="P3" style:family="paragraph" style:parent-style-name="Text_20_body">
      <style:text-properties fo:language="nl" fo:country="NL" officeooo:rsid="001c63c6" officeooo:paragraph-rsid="001c63c6"/>
    </style:style>
    <style:style style:name="P4" style:family="paragraph" style:parent-style-name="Text_20_body">
      <style:text-properties fo:language="nl" fo:country="NL" officeooo:rsid="001af5fd" officeooo:paragraph-rsid="001c283c"/>
    </style:style>
    <style:style style:name="P5" style:family="paragraph" style:parent-style-name="Text_20_body">
      <style:text-properties fo:language="nl" fo:country="NL" officeooo:rsid="003aa21e" officeooo:paragraph-rsid="003aa21e"/>
    </style:style>
    <style:style style:name="P6" style:family="paragraph" style:parent-style-name="Text_20_body">
      <style:text-properties fo:language="nl" fo:country="NL" officeooo:rsid="003bc91e" officeooo:paragraph-rsid="003bc91e"/>
    </style:style>
    <style:style style:name="P7" style:family="paragraph" style:parent-style-name="Text_20_body">
      <style:text-properties fo:language="nl" fo:country="NL" officeooo:rsid="003ca937" officeooo:paragraph-rsid="003ca937"/>
    </style:style>
    <style:style style:name="P8" style:family="paragraph" style:parent-style-name="Text_20_body">
      <style:text-properties fo:language="nl" fo:country="NL" officeooo:rsid="003d41cb" officeooo:paragraph-rsid="003d41cb"/>
    </style:style>
    <style:style style:name="P9" style:family="paragraph" style:parent-style-name="Text_20_body">
      <style:text-properties fo:language="nl" fo:country="NL" officeooo:rsid="003ec5f2" officeooo:paragraph-rsid="003ec5f2"/>
    </style:style>
    <style:style style:name="P10" style:family="paragraph" style:parent-style-name="Text_20_body">
      <style:text-properties fo:language="nl" fo:country="NL" officeooo:rsid="003f8c1c" officeooo:paragraph-rsid="003f8c1c"/>
    </style:style>
    <style:style style:name="P11" style:family="paragraph" style:parent-style-name="Text_20_body">
      <style:text-properties fo:language="nl" fo:country="NL" officeooo:rsid="0041068b" officeooo:paragraph-rsid="0041068b"/>
    </style:style>
    <style:style style:name="P12" style:family="paragraph" style:parent-style-name="Text_20_body">
      <style:text-properties fo:language="nl" fo:country="NL" officeooo:rsid="00439d46" officeooo:paragraph-rsid="00439d46"/>
    </style:style>
    <style:style style:name="P13" style:family="paragraph" style:parent-style-name="Text_20_body">
      <style:text-properties fo:language="nl" fo:country="NL" officeooo:rsid="004b3b50" officeooo:paragraph-rsid="004b3b50"/>
    </style:style>
    <style:style style:name="P14" style:family="paragraph" style:parent-style-name="Text_20_body">
      <style:text-properties fo:language="nl" fo:country="NL" officeooo:rsid="005b0ad6" officeooo:paragraph-rsid="005b0ad6"/>
    </style:style>
    <style:style style:name="P15" style:family="paragraph" style:parent-style-name="Text_20_body">
      <style:text-properties fo:language="nl" fo:country="NL" officeooo:rsid="005c87d9" officeooo:paragraph-rsid="005e269d"/>
    </style:style>
    <style:style style:name="P16" style:family="paragraph" style:parent-style-name="Text_20_body">
      <style:text-properties fo:language="nl" fo:country="NL" officeooo:rsid="005c87d9" officeooo:paragraph-rsid="005c87d9"/>
    </style:style>
    <style:style style:name="P17" style:family="paragraph" style:parent-style-name="Text_20_body">
      <style:text-properties fo:language="nl" fo:country="NL" officeooo:rsid="0043d26f" officeooo:paragraph-rsid="0043d26f"/>
    </style:style>
    <style:style style:name="P18" style:family="paragraph" style:parent-style-name="Text_20_body">
      <style:text-properties fo:language="nl" fo:country="NL" officeooo:rsid="0045a2f7" officeooo:paragraph-rsid="0045a2f7"/>
    </style:style>
    <style:style style:name="P19" style:family="paragraph" style:parent-style-name="Text_20_body">
      <style:text-properties fo:language="nl" fo:country="NL" officeooo:rsid="0045d155" officeooo:paragraph-rsid="0045d155"/>
    </style:style>
    <style:style style:name="P20" style:family="paragraph" style:parent-style-name="Text_20_body">
      <style:text-properties fo:language="nl" fo:country="NL" officeooo:rsid="00467cc9" officeooo:paragraph-rsid="00467cc9"/>
    </style:style>
    <style:style style:name="P21" style:family="paragraph" style:parent-style-name="Text_20_body">
      <style:text-properties fo:language="nl" fo:country="NL" officeooo:rsid="00475fdc" officeooo:paragraph-rsid="00475fdc"/>
    </style:style>
    <style:style style:name="P22" style:family="paragraph" style:parent-style-name="Text_20_body">
      <style:text-properties fo:language="nl" fo:country="NL" officeooo:rsid="004a7f96" officeooo:paragraph-rsid="004a7f96"/>
    </style:style>
    <style:style style:name="P23" style:family="paragraph" style:parent-style-name="Text_20_body">
      <style:text-properties fo:language="nl" fo:country="NL" officeooo:rsid="005308ef" officeooo:paragraph-rsid="00579607"/>
    </style:style>
    <style:style style:name="P24" style:family="paragraph" style:parent-style-name="Text_20_body">
      <style:text-properties fo:language="nl" fo:country="NL" officeooo:rsid="00514c70" officeooo:paragraph-rsid="00579607"/>
    </style:style>
    <style:style style:name="P25" style:family="paragraph" style:parent-style-name="Text_20_body">
      <style:text-properties fo:language="nl" fo:country="NL" officeooo:rsid="0053e444" officeooo:paragraph-rsid="00579607"/>
    </style:style>
    <style:style style:name="P26" style:family="paragraph" style:parent-style-name="Text_20_body">
      <style:text-properties fo:language="nl" fo:country="NL" officeooo:rsid="00579607" officeooo:paragraph-rsid="00579607"/>
    </style:style>
    <style:style style:name="P27" style:family="paragraph" style:parent-style-name="Text_20_body">
      <style:text-properties fo:language="nl" fo:country="NL" officeooo:rsid="005cf4a4" officeooo:paragraph-rsid="005e269d"/>
    </style:style>
    <style:style style:name="P28" style:family="paragraph" style:parent-style-name="Text_20_body">
      <style:text-properties fo:language="nl" fo:country="NL" officeooo:rsid="005e8124" officeooo:paragraph-rsid="005e8124"/>
    </style:style>
    <style:style style:name="P29" style:family="paragraph" style:parent-style-name="Text_20_body">
      <style:text-properties fo:language="nl" fo:country="NL" officeooo:rsid="005fc60b" officeooo:paragraph-rsid="005fc60b"/>
    </style:style>
    <style:style style:name="P30" style:family="paragraph" style:parent-style-name="Text_20_body">
      <style:text-properties fo:language="nl" fo:country="NL" officeooo:rsid="005fc60b" officeooo:paragraph-rsid="009d4bde"/>
    </style:style>
    <style:style style:name="P31" style:family="paragraph" style:parent-style-name="Text_20_body">
      <style:text-properties fo:language="nl" fo:country="NL" officeooo:rsid="00602486" officeooo:paragraph-rsid="00602486"/>
    </style:style>
    <style:style style:name="P32" style:family="paragraph" style:parent-style-name="Text_20_body">
      <style:text-properties fo:language="nl" fo:country="NL" officeooo:rsid="00659c99" officeooo:paragraph-rsid="00659c99"/>
    </style:style>
    <style:style style:name="P33" style:family="paragraph" style:parent-style-name="Text_20_body">
      <style:text-properties fo:language="nl" fo:country="NL" officeooo:rsid="0066e328" officeooo:paragraph-rsid="0066e328"/>
    </style:style>
    <style:style style:name="P34" style:family="paragraph" style:parent-style-name="Text_20_body">
      <style:text-properties fo:language="nl" fo:country="NL" officeooo:rsid="004d2d17" officeooo:paragraph-rsid="005b7752"/>
    </style:style>
    <style:style style:name="P35" style:family="paragraph" style:parent-style-name="Text_20_body">
      <style:text-properties fo:language="nl" fo:country="NL" officeooo:rsid="0073ae84" officeooo:paragraph-rsid="0073ae84"/>
    </style:style>
    <style:style style:name="P36" style:family="paragraph" style:parent-style-name="Text_20_body">
      <style:text-properties fo:language="nl" fo:country="NL" officeooo:rsid="0074a1c9" officeooo:paragraph-rsid="0074a1c9"/>
    </style:style>
    <style:style style:name="P37" style:family="paragraph" style:parent-style-name="Text_20_body">
      <style:text-properties fo:language="nl" fo:country="NL" officeooo:rsid="0076a3bf" officeooo:paragraph-rsid="0076a3bf"/>
    </style:style>
    <style:style style:name="P38" style:family="paragraph" style:parent-style-name="Text_20_body">
      <style:text-properties fo:language="nl" fo:country="NL" officeooo:rsid="006a1dbf" officeooo:paragraph-rsid="007835e3"/>
    </style:style>
    <style:style style:name="P39" style:family="paragraph" style:parent-style-name="Text_20_body">
      <style:text-properties fo:language="nl" fo:country="NL" officeooo:rsid="00863b6d" officeooo:paragraph-rsid="00863b6d"/>
    </style:style>
    <style:style style:name="P40" style:family="paragraph" style:parent-style-name="Text_20_body">
      <style:text-properties fo:language="nl" fo:country="NL" officeooo:rsid="0087151e" officeooo:paragraph-rsid="0087151e"/>
    </style:style>
    <style:style style:name="P41" style:family="paragraph" style:parent-style-name="Text_20_body">
      <style:text-properties fo:language="nl" fo:country="NL" officeooo:rsid="008a69ef" officeooo:paragraph-rsid="008a69ef"/>
    </style:style>
    <style:style style:name="P42" style:family="paragraph" style:parent-style-name="Text_20_body">
      <style:text-properties fo:language="nl" fo:country="NL" officeooo:rsid="008b8995" officeooo:paragraph-rsid="008b8995"/>
    </style:style>
    <style:style style:name="P43" style:family="paragraph" style:parent-style-name="Text_20_body">
      <style:text-properties fo:language="nl" fo:country="NL" officeooo:rsid="0091af5a" officeooo:paragraph-rsid="0091af5a"/>
    </style:style>
    <style:style style:name="P44" style:family="paragraph" style:parent-style-name="Text_20_body">
      <style:text-properties fo:language="nl" fo:country="NL" officeooo:rsid="009211cc" officeooo:paragraph-rsid="009211cc"/>
    </style:style>
    <style:style style:name="P45" style:family="paragraph" style:parent-style-name="Text_20_body">
      <style:text-properties fo:language="nl" fo:country="NL" officeooo:rsid="00959f9a" officeooo:paragraph-rsid="00959f9a"/>
    </style:style>
    <style:style style:name="P46" style:family="paragraph" style:parent-style-name="Text_20_body">
      <style:text-properties fo:language="nl" fo:country="NL" officeooo:rsid="006f3289" officeooo:paragraph-rsid="006f3289"/>
    </style:style>
    <style:style style:name="P47" style:family="paragraph" style:parent-style-name="Text_20_body">
      <style:text-properties fo:language="nl" fo:country="NL" officeooo:rsid="007205b3" officeooo:paragraph-rsid="007205b3"/>
    </style:style>
    <style:style style:name="P48" style:family="paragraph" style:parent-style-name="Text_20_body">
      <style:text-properties fo:language="nl" fo:country="NL" officeooo:rsid="0088d6e9" officeooo:paragraph-rsid="0088d6e9"/>
    </style:style>
    <style:style style:name="P49" style:family="paragraph" style:parent-style-name="Text_20_body">
      <style:text-properties fo:language="nl" fo:country="NL" officeooo:rsid="008a549e" officeooo:paragraph-rsid="008a549e"/>
    </style:style>
    <style:style style:name="P50" style:family="paragraph" style:parent-style-name="Text_20_body">
      <style:text-properties fo:language="nl" fo:country="NL" officeooo:rsid="007ce25e" officeooo:paragraph-rsid="007ce25e"/>
    </style:style>
    <style:style style:name="P51" style:family="paragraph" style:parent-style-name="Text_20_body">
      <style:text-properties fo:language="nl" fo:country="NL" officeooo:rsid="0098f453" officeooo:paragraph-rsid="009e5168"/>
    </style:style>
    <style:style style:name="P52" style:family="paragraph" style:parent-style-name="Text_20_body">
      <style:text-properties fo:language="nl" fo:country="NL" officeooo:rsid="009d4bde" officeooo:paragraph-rsid="009d4bde"/>
    </style:style>
    <style:style style:name="P53" style:family="paragraph" style:parent-style-name="Text_20_body">
      <style:text-properties fo:language="nl" fo:country="NL" officeooo:rsid="009e5168" officeooo:paragraph-rsid="009e5168"/>
    </style:style>
    <style:style style:name="P54" style:family="paragraph" style:parent-style-name="Text_20_body">
      <style:text-properties fo:language="nl" fo:country="NL" officeooo:rsid="00a0ead3" officeooo:paragraph-rsid="00a0ead3"/>
    </style:style>
    <style:style style:name="P55" style:family="paragraph" style:parent-style-name="Text_20_body">
      <style:text-properties fo:language="nl" fo:country="NL" officeooo:rsid="00a17553" officeooo:paragraph-rsid="00a17553"/>
    </style:style>
    <style:style style:name="P56" style:family="paragraph" style:parent-style-name="Text_20_body">
      <style:text-properties fo:language="nl" fo:country="NL" officeooo:rsid="00a344b8" officeooo:paragraph-rsid="00a344b8"/>
    </style:style>
    <style:style style:name="P57" style:family="paragraph" style:parent-style-name="Text_20_body">
      <style:text-properties fo:language="nl" fo:country="NL" officeooo:rsid="00a4e46f" officeooo:paragraph-rsid="00a4e46f"/>
    </style:style>
    <style:style style:name="P58" style:family="paragraph" style:parent-style-name="Text_20_body">
      <style:text-properties fo:language="nl" fo:country="NL" officeooo:rsid="00a57f37" officeooo:paragraph-rsid="00a57f37"/>
    </style:style>
    <style:style style:name="P59" style:family="paragraph" style:parent-style-name="Text_20_body">
      <style:text-properties officeooo:rsid="0018e3e1" officeooo:paragraph-rsid="0018e3e1"/>
    </style:style>
    <style:style style:name="P60" style:family="paragraph" style:parent-style-name="Text_20_body">
      <style:text-properties officeooo:paragraph-rsid="001bb35f"/>
    </style:style>
    <style:style style:name="P61" style:family="paragraph" style:parent-style-name="Text_20_body">
      <style:text-properties style:font-name="Liberation Serif" fo:language="nl" fo:country="NL" officeooo:rsid="004e331a" officeooo:paragraph-rsid="0055f67a"/>
    </style:style>
    <style:style style:name="P62" style:family="paragraph" style:parent-style-name="Text_20_body">
      <style:text-properties style:font-name="Liberation Serif" fo:language="nl" fo:country="NL" officeooo:rsid="004ed398" officeooo:paragraph-rsid="0055f67a"/>
    </style:style>
    <style:style style:name="P63" style:family="paragraph" style:parent-style-name="Text_20_body">
      <style:text-properties style:font-name="Liberation Serif" fo:language="nl" fo:country="NL" officeooo:rsid="004f9500" officeooo:paragraph-rsid="0055f67a"/>
    </style:style>
    <style:style style:name="P64" style:family="paragraph" style:parent-style-name="Text_20_body">
      <style:text-properties style:font-name="Liberation Serif" fo:language="nl" fo:country="NL" officeooo:rsid="0053e444" officeooo:paragraph-rsid="00579607"/>
    </style:style>
    <style:style style:name="P65" style:family="paragraph" style:parent-style-name="Text_20_body">
      <style:text-properties officeooo:paragraph-rsid="003bc91e"/>
    </style:style>
    <style:style style:name="P66" style:family="paragraph" style:parent-style-name="Text_20_body">
      <style:text-properties officeooo:rsid="00439d46" officeooo:paragraph-rsid="00439d46"/>
    </style:style>
    <style:style style:name="P67" style:family="paragraph" style:parent-style-name="Text_20_body">
      <style:text-properties officeooo:rsid="0045a2f7" officeooo:paragraph-rsid="0045a2f7"/>
    </style:style>
    <style:style style:name="P68" style:family="paragraph" style:parent-style-name="Text_20_body">
      <style:text-properties officeooo:rsid="00475fdc" officeooo:paragraph-rsid="00475fdc"/>
    </style:style>
    <style:style style:name="P69" style:family="paragraph" style:parent-style-name="Text_20_body">
      <style:text-properties officeooo:rsid="004d2d17" officeooo:paragraph-rsid="0055f67a"/>
    </style:style>
    <style:style style:name="P70" style:family="paragraph" style:parent-style-name="Text_20_body">
      <style:text-properties officeooo:rsid="004d2d17" officeooo:paragraph-rsid="005b7752"/>
    </style:style>
    <style:style style:name="P71" style:family="paragraph" style:parent-style-name="Text_20_body">
      <style:text-properties officeooo:rsid="004ed398" officeooo:paragraph-rsid="0055f67a"/>
    </style:style>
    <style:style style:name="P72" style:family="paragraph" style:parent-style-name="Text_20_body">
      <style:text-properties officeooo:rsid="004ed398" officeooo:paragraph-rsid="00579607"/>
    </style:style>
    <style:style style:name="P73" style:family="paragraph" style:parent-style-name="Text_20_body">
      <style:text-properties officeooo:rsid="004f9500" officeooo:paragraph-rsid="00579607"/>
    </style:style>
    <style:style style:name="P74" style:family="paragraph" style:parent-style-name="Text_20_body">
      <style:text-properties officeooo:rsid="00659c99" officeooo:paragraph-rsid="00659c99"/>
    </style:style>
    <style:style style:name="P75" style:family="paragraph" style:parent-style-name="Text_20_body">
      <style:text-properties officeooo:rsid="0066e328" officeooo:paragraph-rsid="0066e328"/>
    </style:style>
    <style:style style:name="P76" style:family="paragraph" style:parent-style-name="Text_20_body">
      <style:text-properties officeooo:paragraph-rsid="006f3289"/>
    </style:style>
    <style:style style:name="P77" style:family="paragraph" style:parent-style-name="Text_20_body">
      <style:text-properties officeooo:rsid="007205b3" officeooo:paragraph-rsid="007205b3"/>
    </style:style>
    <style:style style:name="P78" style:family="paragraph" style:parent-style-name="Text_20_body">
      <style:text-properties officeooo:paragraph-rsid="005e269d"/>
    </style:style>
    <style:style style:name="P79" style:family="paragraph" style:parent-style-name="Text_20_body">
      <style:text-properties officeooo:rsid="007ce25e" officeooo:paragraph-rsid="007ce25e"/>
    </style:style>
    <style:style style:name="P80" style:family="paragraph" style:parent-style-name="Text_20_body">
      <style:text-properties officeooo:paragraph-rsid="0066e328"/>
    </style:style>
    <style:style style:name="P81" style:family="paragraph" style:parent-style-name="Text_20_body">
      <style:text-properties officeooo:rsid="00837ef3" officeooo:paragraph-rsid="00837ef3"/>
    </style:style>
    <style:style style:name="P82" style:family="paragraph" style:parent-style-name="Text_20_body">
      <style:text-properties officeooo:rsid="008caa23" officeooo:paragraph-rsid="008caa23"/>
    </style:style>
    <style:style style:name="P83" style:family="paragraph" style:parent-style-name="Text_20_body">
      <style:text-properties officeooo:rsid="009211cc" officeooo:paragraph-rsid="009211cc"/>
    </style:style>
    <style:style style:name="P84" style:family="paragraph" style:parent-style-name="Text_20_body">
      <style:text-properties style:font-name="Liberation Serif1" fo:language="nl" fo:country="NL" officeooo:rsid="006c8898" officeooo:paragraph-rsid="006c8898"/>
    </style:style>
    <style:style style:name="P85" style:family="paragraph" style:parent-style-name="Table_20_Contents">
      <style:text-properties fo:language="nl" fo:country="NL"/>
    </style:style>
    <style:style style:name="P86" style:family="paragraph" style:parent-style-name="Table_20_Contents">
      <style:text-properties fo:language="nl" fo:country="NL" officeooo:rsid="001c63c6" officeooo:paragraph-rsid="001c63c6"/>
    </style:style>
    <style:style style:name="P87" style:family="paragraph" style:parent-style-name="Table_20_Contents">
      <style:text-properties fo:language="nl" fo:country="NL" officeooo:rsid="002da672" officeooo:paragraph-rsid="002da672"/>
    </style:style>
    <style:style style:name="P88" style:family="paragraph" style:parent-style-name="Table_20_Contents">
      <style:text-properties fo:language="nl" fo:country="NL" officeooo:rsid="002f9d58" officeooo:paragraph-rsid="002f9d58"/>
    </style:style>
    <style:style style:name="P89" style:family="paragraph" style:parent-style-name="Table_20_Contents">
      <style:text-properties fo:language="nl" fo:country="NL" officeooo:rsid="00afc9a4" officeooo:paragraph-rsid="00afc9a4"/>
    </style:style>
    <style:style style:name="P90" style:family="paragraph" style:parent-style-name="Title">
      <style:text-properties officeooo:rsid="003aa21e" officeooo:paragraph-rsid="003aa21e"/>
    </style:style>
    <style:style style:name="P91" style:family="paragraph" style:parent-style-name="Quotations">
      <style:text-properties fo:language="nl" fo:country="NL"/>
    </style:style>
    <style:style style:name="P92" style:family="paragraph" style:parent-style-name="Quotations">
      <style:paragraph-properties fo:margin-left="0in" fo:margin-right="0.3937in" fo:text-indent="0in" style:auto-text-indent="false"/>
      <style:text-properties fo:language="nl" fo:country="NL" officeooo:rsid="0041068b" officeooo:paragraph-rsid="0041068b"/>
    </style:style>
    <style:style style:name="P93" style:family="paragraph" style:parent-style-name="Quotations">
      <style:paragraph-properties fo:margin-left="0in" fo:margin-right="0.3937in" fo:text-indent="0in" style:auto-text-indent="false"/>
      <style:text-properties fo:language="nl" fo:country="NL" officeooo:rsid="0042188d" officeooo:paragraph-rsid="0042188d"/>
    </style:style>
    <style:style style:name="P94" style:family="paragraph" style:parent-style-name="Standard">
      <style:text-properties fo:language="nl" fo:country="NL"/>
    </style:style>
    <style:style style:name="P95" style:family="paragraph" style:parent-style-name="Preformatted_20_Text">
      <style:text-properties officeooo:rsid="007205b3" officeooo:paragraph-rsid="007205b3"/>
    </style:style>
    <style:style style:name="P96" style:family="paragraph" style:parent-style-name="Contents_20_1">
      <style:paragraph-properties>
        <style:tab-stops>
          <style:tab-stop style:position="6.9252in" style:type="right" style:leader-style="dotted" style:leader-text="."/>
        </style:tab-stops>
      </style:paragraph-properties>
    </style:style>
    <style:style style:name="P97" style:family="paragraph" style:parent-style-name="Contents_20_2">
      <style:paragraph-properties>
        <style:tab-stops>
          <style:tab-stop style:position="6.9252in" style:type="right" style:leader-style="dotted" style:leader-text="."/>
        </style:tab-stops>
      </style:paragraph-properties>
    </style:style>
    <style:style style:name="P98" style:family="paragraph" style:parent-style-name="Contents_20_3">
      <style:paragraph-properties>
        <style:tab-stops>
          <style:tab-stop style:position="6.9252in" style:type="right" style:leader-style="dotted" style:leader-text="."/>
        </style:tab-stops>
      </style:paragraph-properties>
    </style:style>
    <style:style style:name="P99" style:family="paragraph" style:parent-style-name="Index_20_2">
      <style:paragraph-properties>
        <style:tab-stops>
          <style:tab-stop style:position="6.9252in" style:type="right" style:leader-style="dotted" style:leader-text="."/>
        </style:tab-stops>
      </style:paragraph-properties>
    </style:style>
    <style:style style:name="P100" style:family="paragraph" style:parent-style-name="Index_20_1">
      <style:paragraph-properties>
        <style:tab-stops>
          <style:tab-stop style:position="6.9252in" style:type="right" style:leader-style="dotted" style:leader-text="."/>
        </style:tab-stops>
      </style:paragraph-properties>
    </style:style>
    <style:style style:name="P101" style:family="paragraph" style:parent-style-name="Text_20_body" style:list-style-name="L1">
      <style:text-properties fo:language="nl" fo:country="NL" officeooo:rsid="005308ef" officeooo:paragraph-rsid="00579607"/>
    </style:style>
    <style:style style:name="P102" style:family="paragraph" style:parent-style-name="Text_20_body" style:list-style-name="L2">
      <style:text-properties fo:language="nl" fo:country="NL" officeooo:rsid="00863b6d" officeooo:paragraph-rsid="00863b6d"/>
    </style:style>
    <style:style style:name="P103" style:family="paragraph" style:parent-style-name="Text_20_body">
      <style:text-properties fo:language="nl" fo:country="NL" officeooo:rsid="00b46b37" officeooo:paragraph-rsid="00b46b37"/>
    </style:style>
    <style:style style:name="P104" style:family="paragraph" style:parent-style-name="Text_20_body">
      <style:text-properties officeooo:rsid="00b29fdd" officeooo:paragraph-rsid="00b29fdd"/>
    </style:style>
    <style:style style:name="P105" style:family="paragraph" style:parent-style-name="Text_20_body">
      <style:text-properties officeooo:rsid="00b46b37" officeooo:paragraph-rsid="00b46b37"/>
    </style:style>
    <style:style style:name="P106" style:family="paragraph" style:parent-style-name="Text_20_body">
      <style:text-properties officeooo:rsid="00b54bfe" officeooo:paragraph-rsid="00b54bfe"/>
    </style:style>
    <style:style style:name="P107" style:family="paragraph" style:parent-style-name="Text_20_body">
      <style:text-properties officeooo:rsid="00b73913" officeooo:paragraph-rsid="00b73913"/>
    </style:style>
    <style:style style:name="P108" style:family="paragraph" style:parent-style-name="Text_20_body">
      <style:text-properties officeooo:rsid="00b92f18" officeooo:paragraph-rsid="00b92f18"/>
    </style:style>
    <style:style style:name="P109" style:family="paragraph" style:parent-style-name="Text_20_body">
      <style:text-properties officeooo:rsid="00b96eaa" officeooo:paragraph-rsid="00b96eaa"/>
    </style:style>
    <style:style style:name="P110" style:family="paragraph" style:parent-style-name="Heading_20_1">
      <style:text-properties fo:language="nl" fo:country="NL"/>
    </style:style>
    <style:style style:name="P111" style:family="paragraph" style:parent-style-name="Heading_20_1">
      <style:text-properties fo:language="nl" fo:country="NL" officeooo:rsid="001cbff5" officeooo:paragraph-rsid="001cbff5"/>
    </style:style>
    <style:style style:name="P112" style:family="paragraph" style:parent-style-name="Heading_20_1">
      <style:text-properties fo:language="nl" fo:country="NL" officeooo:rsid="003aa21e" officeooo:paragraph-rsid="003aa21e"/>
    </style:style>
    <style:style style:name="P113" style:family="paragraph" style:parent-style-name="Heading_20_1">
      <style:text-properties fo:language="nl" fo:country="NL" officeooo:rsid="0042b671"/>
    </style:style>
    <style:style style:name="P114" style:family="paragraph" style:parent-style-name="Heading_20_1">
      <style:text-properties fo:language="nl" fo:country="NL" officeooo:rsid="004a7f96" officeooo:paragraph-rsid="004a7f96"/>
    </style:style>
    <style:style style:name="P115" style:family="paragraph" style:parent-style-name="Heading_20_1">
      <style:text-properties fo:language="nl" fo:country="NL" officeooo:rsid="007d0103" officeooo:paragraph-rsid="007d0103"/>
    </style:style>
    <style:style style:name="P116" style:family="paragraph" style:parent-style-name="Heading_20_1">
      <style:text-properties fo:language="nl" fo:country="NL" officeooo:rsid="005fc60b" officeooo:paragraph-rsid="007ea400"/>
    </style:style>
    <style:style style:name="P117" style:family="paragraph" style:parent-style-name="Heading_20_1">
      <style:text-properties fo:language="en" fo:country="US"/>
    </style:style>
    <style:style style:name="P118" style:family="paragraph" style:parent-style-name="Heading_20_3">
      <style:text-properties fo:language="nl" fo:country="NL"/>
    </style:style>
    <style:style style:name="P119" style:family="paragraph" style:parent-style-name="Heading_20_3">
      <style:text-properties fo:language="nl" fo:country="NL" officeooo:rsid="004d2d17" officeooo:paragraph-rsid="00579607"/>
    </style:style>
    <style:style style:name="P120" style:family="paragraph" style:parent-style-name="Heading_20_3">
      <style:text-properties fo:language="nl" fo:country="NL" officeooo:paragraph-rsid="00579607"/>
    </style:style>
    <style:style style:name="P121" style:family="paragraph" style:parent-style-name="Heading_20_3">
      <style:text-properties fo:language="nl" fo:country="NL" officeooo:rsid="009211cc" officeooo:paragraph-rsid="009211cc"/>
    </style:style>
    <style:style style:name="P122" style:family="paragraph" style:parent-style-name="Heading_20_3">
      <style:text-properties fo:language="nl" fo:country="NL" officeooo:rsid="00b54bfe" officeooo:paragraph-rsid="00b54bfe"/>
    </style:style>
    <style:style style:name="P123" style:family="paragraph" style:parent-style-name="Heading_20_2">
      <style:text-properties fo:language="nl" fo:country="NL"/>
    </style:style>
    <style:style style:name="P124" style:family="paragraph" style:parent-style-name="Heading_20_2">
      <style:text-properties fo:language="nl" fo:country="NL" officeooo:paragraph-rsid="001c283c"/>
    </style:style>
    <style:style style:name="P125" style:family="paragraph" style:parent-style-name="Heading_20_2">
      <style:text-properties fo:language="nl" fo:country="NL" officeooo:rsid="008a549e" officeooo:paragraph-rsid="008a69ef"/>
    </style:style>
    <style:style style:name="P126" style:family="paragraph" style:parent-style-name="Heading_20_2">
      <style:text-properties fo:language="nl" fo:country="NL" officeooo:rsid="007ce25e" officeooo:paragraph-rsid="007ce25e"/>
    </style:style>
    <style:style style:name="P127" style:family="paragraph">
      <loext:graphic-properties draw:fill="none" draw:fill-color="#729fcf"/>
      <style:paragraph-properties fo:margin-left="0in" fo:margin-right="0in" fo:margin-top="0in" fo:margin-bottom="0in" fo:line-height="100%" fo:text-align="center" fo:text-indent="0in"/>
      <style:text-properties fo:font-variant="normal" fo:text-transform="none" style:use-window-font-color="true" style:text-outline="false" style:text-line-through-style="none" style:text-line-through-type="none" style:font-name="Liberation Sans1" fo:font-size="18pt" fo:font-style="normal" fo:text-shadow="none" style:text-underline-style="none" fo:font-weight="normal" style:letter-kerning="true" style:font-name-asian="DejaVu Sans" style:font-size-asian="18pt" style:font-style-asian="normal" style:font-weight-asian="normal" style:font-name-complex="FreeSans1" style:font-size-complex="18pt" style:font-style-complex="normal" style:font-weight-complex="normal" style:text-emphasize="none" style:font-relief="none" style:text-overline-style="none" style:text-overline-color="font-color"/>
    </style:style>
    <style:style style:name="T1" style:family="text">
      <style:text-properties fo:language="nl" fo:country="NL"/>
    </style:style>
    <style:style style:name="T2" style:family="text">
      <style:text-properties fo:language="nl" fo:country="NL" officeooo:rsid="0019a3d5"/>
    </style:style>
    <style:style style:name="T3" style:family="text">
      <style:text-properties fo:language="nl" fo:country="NL" officeooo:rsid="001af5fd"/>
    </style:style>
    <style:style style:name="T4" style:family="text">
      <style:text-properties fo:language="nl" fo:country="NL" officeooo:rsid="001c283c"/>
    </style:style>
    <style:style style:name="T5" style:family="text">
      <style:text-properties fo:language="nl" fo:country="NL" officeooo:rsid="003aa21e"/>
    </style:style>
    <style:style style:name="T6" style:family="text">
      <style:text-properties fo:language="nl" fo:country="NL" officeooo:rsid="0045d155"/>
    </style:style>
    <style:style style:name="T7" style:family="text">
      <style:text-properties fo:language="nl" fo:country="NL" officeooo:rsid="0047fe14"/>
    </style:style>
    <style:style style:name="T8" style:family="text">
      <style:text-properties fo:language="nl" fo:country="NL" officeooo:rsid="004d2d17"/>
    </style:style>
    <style:style style:name="T9" style:family="text">
      <style:text-properties fo:language="nl" fo:country="NL" officeooo:rsid="004f9500"/>
    </style:style>
    <style:style style:name="T10" style:family="text">
      <style:text-properties fo:language="nl" fo:country="NL" officeooo:rsid="00500eab"/>
    </style:style>
    <style:style style:name="T11" style:family="text">
      <style:text-properties fo:language="nl" fo:country="NL" officeooo:rsid="005b0ad6"/>
    </style:style>
    <style:style style:name="T12" style:family="text">
      <style:text-properties fo:language="nl" fo:country="NL" officeooo:rsid="0065c2fc"/>
    </style:style>
    <style:style style:name="T13" style:family="text">
      <style:text-properties fo:language="nl" fo:country="NL" officeooo:rsid="006857db"/>
    </style:style>
    <style:style style:name="T14" style:family="text">
      <style:text-properties fo:language="nl" fo:country="NL" officeooo:rsid="006f3289"/>
    </style:style>
    <style:style style:name="T15" style:family="text">
      <style:text-properties fo:language="nl" fo:country="NL" officeooo:rsid="0071186a"/>
    </style:style>
    <style:style style:name="T16" style:family="text">
      <style:text-properties fo:language="nl" fo:country="NL" officeooo:rsid="007205b3"/>
    </style:style>
    <style:style style:name="T17" style:family="text">
      <style:text-properties fo:language="nl" fo:country="NL" officeooo:rsid="0074a1c9"/>
    </style:style>
    <style:style style:name="T18" style:family="text">
      <style:text-properties fo:language="nl" fo:country="NL" officeooo:rsid="007904c1"/>
    </style:style>
    <style:style style:name="T19" style:family="text">
      <style:text-properties fo:language="nl" fo:country="NL" officeooo:rsid="0066e328"/>
    </style:style>
    <style:style style:name="T20" style:family="text">
      <style:text-properties fo:language="nl" fo:country="NL" officeooo:rsid="0083c662"/>
    </style:style>
    <style:style style:name="T21" style:family="text">
      <style:text-properties fo:language="nl" fo:country="NL" officeooo:rsid="008a549e"/>
    </style:style>
    <style:style style:name="T22" style:family="text">
      <style:text-properties fo:language="nl" fo:country="NL" officeooo:rsid="0097243a"/>
    </style:style>
    <style:style style:name="T23" style:family="text">
      <style:text-properties fo:language="nl" fo:country="NL" officeooo:rsid="0098ee53"/>
    </style:style>
    <style:style style:name="T24" style:family="text">
      <style:text-properties fo:language="nl" fo:country="NL" officeooo:rsid="00b0b676"/>
    </style:style>
    <style:style style:name="T25" style:family="text">
      <style:text-properties fo:language="nl" fo:country="NL" officeooo:rsid="00b92f18"/>
    </style:style>
    <style:style style:name="T26" style:family="text">
      <style:text-properties fo:language="nl" fo:country="NL" officeooo:rsid="00b73913"/>
    </style:style>
    <style:style style:name="T27" style:family="text">
      <style:text-properties officeooo:rsid="001bb35f"/>
    </style:style>
    <style:style style:name="T28" style:family="text">
      <style:text-properties fo:language="en" fo:country="US"/>
    </style:style>
    <style:style style:name="T29" style:family="text">
      <style:text-properties fo:language="en" fo:country="US" officeooo:rsid="003bc91e"/>
    </style:style>
    <style:style style:name="T30" style:family="text">
      <style:text-properties officeooo:rsid="003bc91e"/>
    </style:style>
    <style:style style:name="T31" style:family="text">
      <style:text-properties style:font-name="Liberation Serif1"/>
    </style:style>
    <style:style style:name="T32" style:family="text">
      <style:text-properties style:font-name="Liberation Serif1" fo:language="nl" fo:country="NL" officeooo:rsid="004e331a"/>
    </style:style>
    <style:style style:name="T33" style:family="text">
      <style:text-properties style:font-name="Liberation Serif1" officeooo:rsid="006c8898"/>
    </style:style>
    <style:style style:name="T34" style:family="text">
      <style:text-properties style:font-name="Liberation Serif"/>
    </style:style>
    <style:style style:name="T35" style:family="text">
      <style:text-properties style:font-name="Liberation Serif" fo:language="nl" fo:country="NL"/>
    </style:style>
    <style:style style:name="T36" style:family="text">
      <style:text-properties style:font-name="Liberation Serif" fo:language="nl" fo:country="NL" officeooo:rsid="004e331a"/>
    </style:style>
    <style:style style:name="T37" style:family="text">
      <style:text-properties style:font-name="Liberation Serif" fo:language="nl" fo:country="NL" officeooo:rsid="004f9500"/>
    </style:style>
    <style:style style:name="T38" style:family="text">
      <style:text-properties style:font-name="Liberation Serif" fo:font-size="12pt" fo:language="nl" fo:country="NL" style:font-size-asian="12pt" style:font-size-complex="12pt"/>
    </style:style>
    <style:style style:name="T39" style:family="text">
      <style:text-properties style:font-name="Liberation Serif" fo:font-size="12pt" fo:language="nl" fo:country="NL" officeooo:rsid="0025af0e" style:font-size-asian="12pt" style:font-size-complex="12pt"/>
    </style:style>
    <style:style style:name="T40" style:family="text">
      <style:text-properties officeooo:rsid="003d41cb"/>
    </style:style>
    <style:style style:name="T41" style:family="text">
      <style:text-properties officeooo:rsid="003da3ca"/>
    </style:style>
    <style:style style:name="T42" style:family="text">
      <style:text-properties officeooo:rsid="003ec5f2"/>
    </style:style>
    <style:style style:name="T43" style:family="text">
      <style:text-properties officeooo:rsid="003f8c1c"/>
    </style:style>
    <style:style style:name="T44" style:family="text">
      <style:text-properties officeooo:rsid="0042188d"/>
    </style:style>
    <style:style style:name="T45" style:family="text">
      <style:text-properties officeooo:rsid="0042b671"/>
    </style:style>
    <style:style style:name="T46" style:family="text">
      <style:text-properties officeooo:rsid="005520a4"/>
    </style:style>
    <style:style style:name="T47" style:family="text">
      <style:text-properties officeooo:rsid="0055f67a"/>
    </style:style>
    <style:style style:name="T48" style:family="text">
      <style:text-properties officeooo:rsid="00579607"/>
    </style:style>
    <style:style style:name="T49" style:family="text">
      <style:text-properties officeooo:rsid="005b7752"/>
    </style:style>
    <style:style style:name="T50" style:family="text">
      <style:text-properties officeooo:rsid="005cf4a4"/>
    </style:style>
    <style:style style:name="T51" style:family="text">
      <style:text-properties officeooo:rsid="00616d4e"/>
    </style:style>
    <style:style style:name="T52" style:family="text">
      <style:text-properties officeooo:rsid="00625be1"/>
    </style:style>
    <style:style style:name="T53" style:family="text">
      <style:text-properties officeooo:rsid="006bca7e"/>
    </style:style>
    <style:style style:name="T54" style:family="text">
      <style:text-properties officeooo:rsid="0074a1c9"/>
    </style:style>
    <style:style style:name="T55" style:family="text">
      <style:text-properties officeooo:rsid="0074b926"/>
    </style:style>
    <style:style style:name="T56" style:family="text">
      <style:text-properties officeooo:rsid="007837c3"/>
    </style:style>
    <style:style style:name="T57" style:family="text">
      <style:text-properties officeooo:rsid="007904c1"/>
    </style:style>
    <style:style style:name="T58" style:family="text">
      <style:text-properties officeooo:rsid="0087151e"/>
    </style:style>
    <style:style style:name="T59" style:family="text">
      <style:text-properties officeooo:rsid="0087a34f"/>
    </style:style>
    <style:style style:name="T60" style:family="text">
      <style:text-properties officeooo:rsid="008b8995"/>
    </style:style>
    <style:style style:name="T61" style:family="text">
      <style:text-properties officeooo:rsid="00916ede"/>
    </style:style>
    <style:style style:name="T62" style:family="text">
      <style:text-properties officeooo:rsid="009211cc"/>
    </style:style>
    <style:style style:name="T63" style:family="text">
      <style:text-properties officeooo:rsid="0093e1d1"/>
    </style:style>
    <style:style style:name="T64" style:family="text">
      <style:text-properties officeooo:rsid="0098f453"/>
    </style:style>
    <style:style style:name="T65" style:family="text">
      <style:text-properties officeooo:rsid="009d4bde"/>
    </style:style>
    <style:style style:name="T66" style:family="text">
      <style:text-properties officeooo:rsid="009e5168"/>
    </style:style>
    <style:style style:name="T67" style:family="text">
      <style:text-properties officeooo:rsid="00997e2f"/>
    </style:style>
    <style:style style:name="T68" style:family="text">
      <style:text-properties officeooo:rsid="00a344b8"/>
    </style:style>
    <style:style style:name="T69" style:family="text">
      <style:text-properties officeooo:rsid="00a57f37"/>
    </style:style>
    <style:style style:name="T70" style:family="text">
      <style:text-properties officeooo:rsid="00ab1c2e"/>
    </style:style>
    <style:style style:name="T71" style:family="text">
      <style:text-properties officeooo:rsid="00ad6c4a"/>
    </style:style>
    <style:style style:name="T72" style:family="text">
      <style:text-properties officeooo:rsid="00ae4607"/>
    </style:style>
    <style:style style:name="T73" style:family="text">
      <style:text-properties officeooo:rsid="00afc9a4"/>
    </style:style>
    <style:style style:name="T74" style:family="text">
      <style:text-properties officeooo:rsid="00b0b676"/>
    </style:style>
    <style:style style:name="T75" style:family="text">
      <style:text-properties officeooo:rsid="00b1b722"/>
    </style:style>
    <style:style style:name="fr1" style:family="graphic" style:parent-style-name="Graphics">
      <style:graphic-properties style:run-through="foreground" style:wrap="none" style:horizontal-pos="left"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run-through="foreground" style:wrap="none"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none" style:vertical-pos="top" style:vertical-rel="paragraph" style:mirror="none" fo:clip="rect(0in, 0in, 0in, 0in)"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none" style:mirror="none" fo:clip="rect(0in, 0in, 0in, 0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7917in" fo:text-indent="-0.25in" fo:margin-left="0.7917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0417in" fo:text-indent="-0.25in" fo:margin-left="1.0417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2917in" fo:text-indent="-0.25in" fo:margin-left="1.2917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5417in" fo:text-indent="-0.25in" fo:margin-left="1.5417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7917in" fo:text-indent="-0.25in" fo:margin-left="1.7917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2.0417in" fo:text-indent="-0.25in" fo:margin-left="2.0417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2917in" fo:text-indent="-0.25in" fo:margin-left="2.2917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5417in" fo:text-indent="-0.25in" fo:margin-left="2.5417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7917in" fo:text-indent="-0.25in" fo:margin-left="2.7917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3.0417in" fo:text-indent="-0.25in" fo:margin-left="3.0417in"/>
        </style:list-level-properties>
      </text:list-level-style-number>
    </text:list-style>
    <style:style style:name="gr1" style:family="graphic">
      <style:graphic-properties draw:stroke="none" svg:stroke-width="0in" svg:stroke-color="#3465a4" draw:marker-start="" draw:marker-start-width="0.0783in" draw:marker-start-center="false" draw:marker-end="" draw:marker-end-width="0.0783in" draw:marker-end-center="false" draw:fill="none" draw:fill-color="#729fcf" draw:textarea-horizontal-align="center" draw:textarea-vertical-align="middle" fo:padding-top="0.0492in" fo:padding-bottom="0.0492in" fo:padding-left="0.0984in" fo:padding-right="0.0984in" draw:shadow="hidden" draw:shadow-offset-x="0.0783in" draw:shadow-offset-y="0.0783in" draw:shadow-color="#808080" draw:color-mode="standard" draw:luminance="0%" draw:contrast="0%" draw:gamma="100%" draw:red="0%" draw:green="0%" draw:blue="0%" fo:clip="rect(0in, 0in, 0in, 0in)" draw:image-opacity="100%" style:mirror="none" style:run-through="foreground" style:wrap="none" style:wrap-contour-mode="full" style:vertical-pos="from-top" style:vertical-rel="paragraph" style:horizontal-pos="from-left" style:horizontal-rel="paragraph"/>
    </style:style>
    <style:style style:name="gr2" style:family="graphic">
      <style:graphic-properties draw:stroke="none" svg:stroke-width="0in" svg:stroke-color="#3465a4" draw:marker-start="" draw:marker-start-width="0.0783in" draw:marker-start-center="false" draw:marker-end="" draw:marker-end-width="0.0783in" draw:marker-end-center="false" draw:fill="none" draw:fill-color="#729fcf" draw:textarea-horizontal-align="center" draw:textarea-vertical-align="middle" fo:padding-top="0.0492in" fo:padding-bottom="0.0492in" fo:padding-left="0.0984in" fo:padding-right="0.0984in" draw:shadow="hidden" draw:shadow-offset-x="0.0783in" draw:shadow-offset-y="0.0783in" draw:shadow-color="#808080" draw:color-mode="standard" draw:luminance="0%" draw:contrast="0%" draw:gamma="100%" draw:red="0%" draw:green="0%" draw:blue="0%" fo:clip="rect(0in, 0in, 0in, 0in)" draw:image-opacity="100%" style:mirror="none" style:run-through="foreground" style:wrap="none" style:wrap-contour-mode="full" style:vertical-pos="from-top" style:vertical-rel="paragraph" style:horizontal-pos="from-left" style:horizontal-rel="paragraph"/>
    </style:style>
    <style:style style:name="gr3" style:family="graphic">
      <style:graphic-properties draw:stroke="none" svg:stroke-width="0in" svg:stroke-color="#3465a4" draw:marker-start="" draw:marker-start-width="0.0783in" draw:marker-start-center="false" draw:marker-end="" draw:marker-end-width="0.0783in" draw:marker-end-center="false" draw:fill="none" draw:fill-color="#729fcf" draw:textarea-horizontal-align="center" draw:textarea-vertical-align="middle" fo:padding-top="0.0492in" fo:padding-bottom="0.0492in" fo:padding-left="0.0984in" fo:padding-right="0.0984in" draw:shadow="hidden" draw:shadow-offset-x="0.0783in" draw:shadow-offset-y="0.0783in" draw:shadow-color="#808080" draw:color-mode="standard" draw:luminance="0%" draw:contrast="0%" draw:gamma="100%" draw:red="0%" draw:green="0%" draw:blue="0%" fo:clip="rect(0in, 0in, 0in, 0in)" draw:image-opacity="100%" style:mirror="none" style:run-through="foreground" style:wrap="none" style:wrap-contour-mode="full" style:vertical-pos="from-top" style:vertical-rel="paragraph" style:horizontal-pos="from-left" style:horizontal-rel="paragraph"/>
    </style:style>
    <style:style style:name="gr4" style:family="graphic">
      <style:graphic-properties draw:stroke="none" svg:stroke-width="0in" svg:stroke-color="#3465a4" draw:marker-start="" draw:marker-start-width="0.0783in" draw:marker-start-center="false" draw:marker-end="" draw:marker-end-width="0.0783in" draw:marker-end-center="false" draw:fill="none" draw:fill-color="#729fcf" draw:textarea-horizontal-align="center" draw:textarea-vertical-align="middle" fo:padding-top="0.0492in" fo:padding-bottom="0.0492in" fo:padding-left="0.0984in" fo:padding-right="0.0984in" draw:shadow="hidden" draw:shadow-offset-x="0.0783in" draw:shadow-offset-y="0.0783in" draw:shadow-color="#808080" draw:color-mode="standard" draw:luminance="0%" draw:contrast="0%" draw:gamma="100%" draw:red="0%" draw:green="0%" draw:blue="0%" fo:clip="rect(0in, 0in, 0in, 0in)" draw:image-opacity="100%" style:mirror="none" style:run-through="foreground" style:wrap="none" style:wrap-contour-mode="full" style:vertical-pos="from-top" style:vertical-rel="paragraph" style:horizontal-pos="from-left" style:horizontal-rel="paragraph"/>
    </style:style>
    <style:style style:name="gr5" style:family="graphic">
      <style:graphic-properties draw:stroke="none" svg:stroke-width="0in" svg:stroke-color="#3465a4" draw:marker-start="" draw:marker-start-width="0.0783in" draw:marker-start-center="false" draw:marker-end="" draw:marker-end-width="0.0783in" draw:marker-end-center="false" draw:fill="none" draw:fill-color="#729fcf" draw:textarea-horizontal-align="center" draw:textarea-vertical-align="middle" fo:padding-top="0.0492in" fo:padding-bottom="0.0492in" fo:padding-left="0.0984in" fo:padding-right="0.0984in" draw:shadow="hidden" draw:shadow-offset-x="0.0783in" draw:shadow-offset-y="0.0783in" draw:shadow-color="#808080" draw:color-mode="standard" draw:luminance="0%" draw:contrast="0%" draw:gamma="100%" draw:red="0%" draw:green="0%" draw:blue="0%" fo:clip="rect(0in, 0in, 0in, 0in)" draw:image-opacity="100%" style:mirror="none" style:run-through="foreground" style:wrap="none" style:wrap-contour-mode="full" style:vertical-pos="from-top" style:vertical-rel="paragraph" style:horizontal-pos="from-left" style:horizontal-rel="paragraph"/>
    </style:style>
    <style:style style:name="gr6" style:family="graphic">
      <style:graphic-properties draw:stroke="none" svg:stroke-width="0in" svg:stroke-color="#3465a4" draw:marker-start="" draw:marker-start-width="0.0783in" draw:marker-start-center="false" draw:marker-end="" draw:marker-end-width="0.0783in" draw:marker-end-center="false" draw:fill="none" draw:fill-color="#729fcf" draw:textarea-horizontal-align="center" draw:textarea-vertical-align="middle" fo:padding-top="0.0492in" fo:padding-bottom="0.0492in" fo:padding-left="0.0984in" fo:padding-right="0.0984in" draw:shadow="hidden" draw:shadow-offset-x="0.0783in" draw:shadow-offset-y="0.0783in" draw:shadow-color="#808080" draw:color-mode="standard" draw:luminance="0%" draw:contrast="0%" draw:gamma="100%" draw:red="0%" draw:green="0%" draw:blue="0%" fo:clip="rect(0in, 0in, 0in, 0in)" draw:image-opacity="100%" style:mirror="none" style:run-through="foreground" style:wrap="none" style:wrap-contour-mode="full" style:vertical-pos="from-top" style:vertical-rel="paragraph" style:horizontal-pos="from-left" style:horizontal-rel="paragraph"/>
    </style:style>
    <style:style style:name="gr7" style:family="graphic">
      <style:graphic-properties draw:stroke="none" svg:stroke-width="0in" svg:stroke-color="#3465a4" draw:marker-start="" draw:marker-start-width="0.0783in" draw:marker-start-center="false" draw:marker-end="" draw:marker-end-width="0.0783in" draw:marker-end-center="false" draw:fill="none" draw:fill-color="#729fcf" draw:textarea-horizontal-align="center" draw:textarea-vertical-align="middle" fo:padding-top="0.0492in" fo:padding-bottom="0.0492in" fo:padding-left="0.0984in" fo:padding-right="0.0984in" draw:shadow="hidden" draw:shadow-offset-x="0.0783in" draw:shadow-offset-y="0.0783in" draw:shadow-color="#808080" draw:color-mode="standard" draw:luminance="0%" draw:contrast="0%" draw:gamma="100%" draw:red="0%" draw:green="0%" draw:blue="0%" fo:clip="rect(0in, 0in, 0in, 0in)" draw:image-opacity="100%" style:mirror="none" style:run-through="foreground" style:wrap="none" style:wrap-contour-mode="full" style:vertical-pos="from-top" style:vertical-rel="paragraph" style:horizontal-pos="from-left" style:horizontal-rel="paragraph"/>
    </style:style>
    <style:style style:name="gr8" style:family="graphic">
      <style:graphic-properties draw:stroke="none" svg:stroke-width="0in" svg:stroke-color="#3465a4" draw:marker-start="" draw:marker-start-width="0.0783in" draw:marker-start-center="false" draw:marker-end="" draw:marker-end-width="0.0783in" draw:marker-end-center="false" draw:fill="none" draw:fill-color="#729fcf" draw:textarea-horizontal-align="center" draw:textarea-vertical-align="middle" fo:padding-top="0.0492in" fo:padding-bottom="0.0492in" fo:padding-left="0.0984in" fo:padding-right="0.0984in" draw:shadow="hidden" draw:shadow-offset-x="0.0783in" draw:shadow-offset-y="0.0783in" draw:shadow-color="#808080" draw:color-mode="standard" draw:luminance="0%" draw:contrast="0%" draw:gamma="100%" draw:red="0%" draw:green="0%" draw:blue="0%" fo:clip="rect(0in, 0in, 0in, 0in)" draw:image-opacity="100%" style:mirror="none" style:run-through="foreground" style:wrap="none" style:wrap-contour-mode="full" style:vertical-pos="from-top" style:vertical-rel="paragraph" style:horizontal-pos="from-left" style:horizontal-rel="paragraph"/>
    </style:style>
    <style:style style:name="gr9" style:family="graphic">
      <style:graphic-properties draw:stroke="none" svg:stroke-width="0in" svg:stroke-color="#3465a4" draw:marker-start="" draw:marker-start-width="0.0783in" draw:marker-start-center="false" draw:marker-end="" draw:marker-end-width="0.0783in" draw:marker-end-center="false" draw:fill="none" draw:fill-color="#729fcf" draw:textarea-horizontal-align="center" draw:textarea-vertical-align="middle" fo:padding-top="0.0492in" fo:padding-bottom="0.0492in" fo:padding-left="0.0984in" fo:padding-right="0.0984in" draw:shadow="hidden" draw:shadow-offset-x="0.0783in" draw:shadow-offset-y="0.0783in" draw:shadow-color="#808080" draw:color-mode="standard" draw:luminance="0%" draw:contrast="0%" draw:gamma="100%" draw:red="0%" draw:green="0%" draw:blue="0%" fo:clip="rect(0in, 0in, 0in, 0in)" draw:image-opacity="100%" style:mirror="none" style:run-through="foreground" style:wrap="none" style:wrap-contour-mode="full"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90">Linux <text:span text:style-name="T51">voor </text:span>MBO <text:span text:style-name="T51">4</text:span> en LPI Essentials</text:p>
      <text:p text:style-name="Subtitle">Dennis Leeuw Versie 0.<text:span text:style-name="T56">1.0</text:span></text:p>
      <text:table-of-content text:style-name="Sect1" text:protected="true" text:name="Table of Contents1">
        <text:table-of-content-source text:outline-level="10">
          <text:index-title-template text:style-name="Contents_20_Heading">Inhoudsopgave</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1" text:name="Table of Contents1_Head">
            <text:p text:style-name="Contents_20_Heading">Inhoudsopgave</text:p>
          </text:index-title>
          <text:p text:style-name="P96"><text:a xlink:type="simple" xlink:href="#__RefHeading___Toc338_90262468" text:style-name="Index_20_Link" text:visited-style-name="Index_20_Link">Over dit document<text:tab/>2</text:a></text:p>
          <text:p text:style-name="P97"><text:a xlink:type="simple" xlink:href="#__RefHeading___Toc450_90262468" text:style-name="Index_20_Link" text:visited-style-name="Index_20_Link">Ontwikkeling<text:tab/>2</text:a></text:p>
          <text:p text:style-name="P97"><text:a xlink:type="simple" xlink:href="#__RefHeading___Toc340_90262468" text:style-name="Index_20_Link" text:visited-style-name="Index_20_Link">Licentie<text:tab/>3</text:a></text:p>
          <text:p text:style-name="P96"><text:a xlink:type="simple" xlink:href="#__RefHeading___Toc2314_1698778599" text:style-name="Index_20_Link" text:visited-style-name="Index_20_Link">Inleiding<text:tab/>3</text:a></text:p>
          <text:p text:style-name="P96"><text:a xlink:type="simple" xlink:href="#__RefHeading___Toc2316_1698778599" text:style-name="Index_20_Link" text:visited-style-name="Index_20_Link">Wat is Linux?<text:tab/>3</text:a></text:p>
          <text:p text:style-name="P96"><text:a xlink:type="simple" xlink:href="#__RefHeading___Toc771_1444822309" text:style-name="Index_20_Link" text:visited-style-name="Index_20_Link">Waarom Open Source?<text:tab/>5</text:a></text:p>
          <text:p text:style-name="P96"><text:a xlink:type="simple" xlink:href="#__RefHeading___Toc2318_1698778599" text:style-name="Index_20_Link" text:visited-style-name="Index_20_Link">Gebruiksrechten en licenties<text:tab/>6</text:a></text:p>
          <text:p text:style-name="P97"><text:a xlink:type="simple" xlink:href="#__RefHeading___Toc2320_1698778599" text:style-name="Index_20_Link" text:visited-style-name="Index_20_Link">MIT license<text:tab/>7</text:a></text:p>
          <text:p text:style-name="P97"><text:a xlink:type="simple" xlink:href="#__RefHeading___Toc2322_1698778599" text:style-name="Index_20_Link" text:visited-style-name="Index_20_Link">BSD license<text:tab/>8</text:a></text:p>
          <text:p text:style-name="P97"><text:a xlink:type="simple" xlink:href="#__RefHeading___Toc2324_1698778599" text:style-name="Index_20_Link" text:visited-style-name="Index_20_Link">GPL<text:tab/>8</text:a></text:p>
          <text:p text:style-name="P97"><text:a xlink:type="simple" xlink:href="#__RefHeading___Toc2328_1698778599" text:style-name="Index_20_Link" text:visited-style-name="Index_20_Link">Creative Commons<text:tab/>8</text:a></text:p>
          <text:p text:style-name="P97"><text:a xlink:type="simple" xlink:href="#__RefHeading___Toc2330_1698778599" text:style-name="Index_20_Link" text:visited-style-name="Index_20_Link">Open standaarden<text:tab/>9</text:a></text:p>
          <text:p text:style-name="P97"><text:a xlink:type="simple" xlink:href="#__RefHeading___Toc2332_1698778599" text:style-name="Index_20_Link" text:visited-style-name="Index_20_Link">Open data<text:tab/>9</text:a></text:p>
          <text:p text:style-name="P97"><text:a xlink:type="simple" xlink:href="#__RefHeading___Toc2334_1698778599" text:style-name="Index_20_Link" text:visited-style-name="Index_20_Link">Open Source en het businessmodel<text:tab/>9</text:a></text:p>
          <text:p text:style-name="P96"><text:a xlink:type="simple" xlink:href="#__RefHeading___Toc2440_1698778599" text:style-name="Index_20_Link" text:visited-style-name="Index_20_Link">Linux Distributies<text:tab/>10</text:a></text:p>
          <text:p text:style-name="P97"><text:a xlink:type="simple" xlink:href="#__RefHeading___Toc2488_1698778599" text:style-name="Index_20_Link" text:visited-style-name="Index_20_Link">Debian<text:tab/>10</text:a></text:p>
          <text:p text:style-name="P97"><text:a xlink:type="simple" xlink:href="#__RefHeading___Toc2490_1698778599" text:style-name="Index_20_Link" text:visited-style-name="Index_20_Link">Red Hat<text:tab/>10</text:a></text:p>
          <text:p text:style-name="P97"><text:a xlink:type="simple" xlink:href="#__RefHeading___Toc775_1444822309" text:style-name="Index_20_Link" text:visited-style-name="Index_20_Link">Installatie CentOS op Virtual Box<text:tab/>10</text:a></text:p>
          <text:p text:style-name="P96"><text:a xlink:type="simple" xlink:href="#__RefHeading___Toc2462_1698778599" text:style-name="Index_20_Link" text:visited-style-name="Index_20_Link">Werken met de grafische interface<text:tab/>10</text:a></text:p>
          <text:p text:style-name="P97"><text:a xlink:type="simple" xlink:href="#__RefHeading___Toc2476_1698778599" text:style-name="Index_20_Link" text:visited-style-name="Index_20_Link">Een desktop op Linux<text:tab/>10</text:a></text:p>
          <text:p text:style-name="P98"><text:a xlink:type="simple" xlink:href="#__RefHeading___Toc2478_1698778599" text:style-name="Index_20_Link" text:visited-style-name="Index_20_Link">Office Pakketten<text:tab/>11</text:a></text:p>
          <text:p text:style-name="P98"><text:a xlink:type="simple" xlink:href="#__RefHeading___Toc2450_1698778599" text:style-name="Index_20_Link" text:visited-style-name="Index_20_Link">Webbrowsers<text:tab/>11</text:a></text:p>
          <text:p text:style-name="P98"><text:a xlink:type="simple" xlink:href="#__RefHeading___Toc2452_1698778599" text:style-name="Index_20_Link" text:visited-style-name="Index_20_Link">E-mail<text:tab/>12</text:a></text:p>
          <text:p text:style-name="P98"><text:a xlink:type="simple" xlink:href="#__RefHeading___Toc2454_1698778599" text:style-name="Index_20_Link" text:visited-style-name="Index_20_Link">The Gimp<text:tab/>12</text:a></text:p>
          <text:p text:style-name="P98"><text:a xlink:type="simple" xlink:href="#__RefHeading___Toc2456_1698778599" text:style-name="Index_20_Link" text:visited-style-name="Index_20_Link">Inkscape<text:tab/>12</text:a></text:p>
          <text:p text:style-name="P98"><text:a xlink:type="simple" xlink:href="#__RefHeading___Toc2458_1698778599" text:style-name="Index_20_Link" text:visited-style-name="Index_20_Link">Scribus<text:tab/>12</text:a></text:p>
          <text:p text:style-name="P97"><text:a xlink:type="simple" xlink:href="#__RefHeading___Toc2480_1698778599" text:style-name="Index_20_Link" text:visited-style-name="Index_20_Link">Desktop configuratie<text:tab/>12</text:a></text:p>
          <text:p text:style-name="P97"><text:a xlink:type="simple" xlink:href="#__RefHeading___Toc2482_1698778599" text:style-name="Index_20_Link" text:visited-style-name="Index_20_Link">Systeem configuratie<text:tab/>12</text:a></text:p>
          <text:p text:style-name="P97"><text:a xlink:type="simple" xlink:href="#__RefHeading___Toc2484_1698778599" text:style-name="Index_20_Link" text:visited-style-name="Index_20_Link">Gebruik van de office applicatie<text:tab/>12</text:a></text:p>
          <text:p text:style-name="P97"><text:a xlink:type="simple" xlink:href="#__RefHeading___Toc2486_1698778599" text:style-name="Index_20_Link" text:visited-style-name="Index_20_Link">Installeren en updaten van software<text:tab/>12</text:a></text:p>
          <text:p text:style-name="P96"><text:a xlink:type="simple" xlink:href="#__RefHeading___Toc2464_1698778599" text:style-name="Index_20_Link" text:visited-style-name="Index_20_Link">Waarom de command line interface?<text:tab/>12</text:a></text:p>
          <text:p text:style-name="P97"><text:a xlink:type="simple" xlink:href="#__RefHeading___Toc8502_1444822309" text:style-name="Index_20_Link" text:visited-style-name="Index_20_Link">Toegang tot de CLI<text:tab/>13</text:a></text:p>
          <text:p text:style-name="P97"><text:a xlink:type="simple" xlink:href="#__RefHeading___Toc8504_1444822309" text:style-name="Index_20_Link" text:visited-style-name="Index_20_Link">De prompt<text:tab/>13</text:a></text:p>
          <text:p text:style-name="P96"><text:a xlink:type="simple" xlink:href="#__RefHeading___Toc8514_1444822309" text:style-name="Index_20_Link" text:visited-style-name="Index_20_Link">Linux documentatie<text:tab/>14</text:a></text:p>
          <text:p text:style-name="P97"><text:a xlink:type="simple" xlink:href="#__RefHeading___Toc8516_1444822309" text:style-name="Index_20_Link" text:visited-style-name="Index_20_Link">Man-pages<text:tab/>14</text:a></text:p>
          <text:p text:style-name="P97"><text:a xlink:type="simple" xlink:href="#__RefHeading___Toc8518_1444822309" text:style-name="Index_20_Link" text:visited-style-name="Index_20_Link">Waar vind ik iets?<text:tab/>15</text:a></text:p>
          <text:p text:style-name="P97"><text:a xlink:type="simple" xlink:href="#__RefHeading___Toc8544_1444822309" text:style-name="Index_20_Link" text:visited-style-name="Index_20_Link">Info<text:tab/>16</text:a></text:p>
          <text:p text:style-name="P97"><text:a xlink:type="simple" xlink:href="#__RefHeading___Toc8520_1444822309" text:style-name="Index_20_Link" text:visited-style-name="Index_20_Link">/usr/share/doc<text:tab/>17</text:a></text:p>
          <text:p text:style-name="P97"><text:a xlink:type="simple" xlink:href="#__RefHeading___Toc8524_1444822309" text:style-name="Index_20_Link" text:visited-style-name="Index_20_Link">Internet<text:tab/>17</text:a></text:p>
          <text:p text:style-name="P96"><text:a xlink:type="simple" xlink:href="#__RefHeading___Toc8512_1444822309" text:style-name="Index_20_Link" text:visited-style-name="Index_20_Link">Werken met een bestandsysteem<text:tab/>17</text:a></text:p>
          <text:p text:style-name="P97"><text:soft-page-break/><text:a xlink:type="simple" xlink:href="#__RefHeading___Toc8506_1444822309" text:style-name="Index_20_Link" text:visited-style-name="Index_20_Link">De home-directory<text:tab/>17</text:a></text:p>
          <text:p text:style-name="P97"><text:a xlink:type="simple" xlink:href="#__RefHeading___Toc1419_882782681" text:style-name="Index_20_Link" text:visited-style-name="Index_20_Link">Mounten van disks<text:tab/>19</text:a></text:p>
          <text:p text:style-name="P97"><text:a xlink:type="simple" xlink:href="#__RefHeading___Toc8484_1444822309" text:style-name="Index_20_Link" text:visited-style-name="Index_20_Link">FHS – Filesystem Hierarchy Standard<text:tab/>19</text:a></text:p>
          <text:p text:style-name="P98"><text:a xlink:type="simple" xlink:href="#__RefHeading___Toc8548_1444822309" text:style-name="Index_20_Link" text:visited-style-name="Index_20_Link">De commando locaties<text:tab/>20</text:a></text:p>
          <text:p text:style-name="P97"><text:a xlink:type="simple" xlink:href="#__RefHeading___Toc8510_1444822309" text:style-name="Index_20_Link" text:visited-style-name="Index_20_Link">Zoeken naar bestanden<text:tab/>21</text:a></text:p>
          <text:p text:style-name="P96"><text:a xlink:type="simple" xlink:href="#__RefHeading___Toc781_1444822309" text:style-name="Index_20_Link" text:visited-style-name="Index_20_Link">Werken met documenten<text:tab/>23</text:a></text:p>
          <text:p text:style-name="P97"><text:a xlink:type="simple" xlink:href="#__RefHeading___Toc1422_882782681" text:style-name="Index_20_Link" text:visited-style-name="Index_20_Link">Het gebruik van een editor<text:tab/>23</text:a></text:p>
          <text:p text:style-name="P98"><text:a xlink:type="simple" xlink:href="#__RefHeading___Toc1424_882782681" text:style-name="Index_20_Link" text:visited-style-name="Index_20_Link">Tekstverwerker of editor<text:tab/>23</text:a></text:p>
          <text:p text:style-name="P98"><text:a xlink:type="simple" xlink:href="#__RefHeading___Toc1426_882782681" text:style-name="Index_20_Link" text:visited-style-name="Index_20_Link">vi, nano, pico<text:tab/>23</text:a></text:p>
          <text:p text:style-name="P98"><text:a xlink:type="simple" xlink:href="#__RefHeading___Toc1428_882782681" text:style-name="Index_20_Link" text:visited-style-name="Index_20_Link">vim<text:tab/>23</text:a></text:p>
          <text:p text:style-name="P97"><text:a xlink:type="simple" xlink:href="#__RefHeading___Toc8488_1444822309" text:style-name="Index_20_Link" text:visited-style-name="Index_20_Link">Het maken en aanpassen van bestanden<text:tab/>23</text:a></text:p>
          <text:p text:style-name="P97"><text:a xlink:type="simple" xlink:href="#__RefHeading___Toc8490_1444822309" text:style-name="Index_20_Link" text:visited-style-name="Index_20_Link">Zoeken in documenten<text:tab/>23</text:a></text:p>
          <text:p text:style-name="P96"><text:a xlink:type="simple" xlink:href="#__RefHeading___Toc1430_882782681" text:style-name="Index_20_Link" text:visited-style-name="Index_20_Link">Werken als root<text:tab/>23</text:a></text:p>
          <text:p text:style-name="P97"><text:a xlink:type="simple" xlink:href="#__RefHeading___Toc1432_882782681" text:style-name="Index_20_Link" text:visited-style-name="Index_20_Link">sudo<text:tab/>23</text:a></text:p>
          <text:p text:style-name="P97"><text:a xlink:type="simple" xlink:href="#__RefHeading___Toc1434_882782681" text:style-name="Index_20_Link" text:visited-style-name="Index_20_Link">su<text:tab/>23</text:a></text:p>
          <text:p text:style-name="P96"><text:a xlink:type="simple" xlink:href="#__RefHeading___Toc8492_1444822309" text:style-name="Index_20_Link" text:visited-style-name="Index_20_Link">Rechten<text:tab/>23</text:a></text:p>
          <text:p text:style-name="P97"><text:a xlink:type="simple" xlink:href="#__RefHeading___Toc8494_1444822309" text:style-name="Index_20_Link" text:visited-style-name="Index_20_Link">Gebruikers en groepen<text:tab/>23</text:a></text:p>
          <text:p text:style-name="P97"><text:a xlink:type="simple" xlink:href="#__RefHeading___Toc8496_1444822309" text:style-name="Index_20_Link" text:visited-style-name="Index_20_Link">Bestandsrechten<text:tab/>23</text:a></text:p>
          <text:p text:style-name="P96"><text:a xlink:type="simple" xlink:href="#__RefHeading___Toc783_1444822309" text:style-name="Index_20_Link" text:visited-style-name="Index_20_Link">Shell scripting<text:tab/>23</text:a></text:p>
          <text:p text:style-name="P96"><text:a xlink:type="simple" xlink:href="#__RefHeading___Toc8498_1444822309" text:style-name="Index_20_Link" text:visited-style-name="Index_20_Link">Systeem inventarisatie<text:tab/>23</text:a></text:p>
          <text:p text:style-name="P96"><text:a xlink:type="simple" xlink:href="#__RefHeading___Toc785_1444822309" text:style-name="Index_20_Link" text:visited-style-name="Index_20_Link">Andere programmeertalen<text:tab/>23</text:a></text:p>
          <text:p text:style-name="P96"><text:a xlink:type="simple" xlink:href="#__RefHeading___Toc787_1444822309" text:style-name="Index_20_Link" text:visited-style-name="Index_20_Link">Software installeren<text:tab/>24</text:a></text:p>
          <text:p text:style-name="P96"><text:a xlink:type="simple" xlink:href="#__RefHeading___Toc8480_1444822309" text:style-name="Index_20_Link" text:visited-style-name="Index_20_Link">Notes<text:tab/>24</text:a></text:p>
        </text:index-body>
      </text:table-of-content>
      <text:p text:style-name="P60"/>
      <text:h text:style-name="P111" text:outline-level="1"><text:bookmark-start text:name="__RefHeading___Toc338_90262468"/>Over dit document<text:bookmark-end text:name="__RefHeading___Toc338_90262468"/></text:h>
      <text:p text:style-name="P59"><text:span text:style-name="T1">Dit document behandeld </text:span><text:span text:style-name="T5">Linux</text:span><text:span text:style-name="T1"> </text:span><text:span text:style-name="T2">voor het middelbaar beroepsonderwijs in Nederland, maar kan breder </text:span><text:span text:style-name="T3">ingezet</text:span><text:span text:style-name="T2"> worden, </text:span><text:span text:style-name="T5">daar het gericht is op het behalen van het LPI Linux Essentials examen</text:span><text:span text:style-name="T2">. </text:span><text:span text:style-name="T4">De doelgroep is niveau 4 van het MBO.</text:span></text:p>
      <text:h text:style-name="P124" text:outline-level="2"><text:bookmark-start text:name="__RefHeading___Toc450_90262468"/>Ontwikkeling<text:bookmark-end text:name="__RefHeading___Toc450_90262468"/></text:h>
      <text:p text:style-name="P4">Het doel is door middel van open documentatie een document aan te bieden aan zowel studenten als docenten, zonder dat hier hoge kosten aan verbonden zijn en met de gedachte dat we samen meer weten dan alleen. Door samen te werken kunnen we meer bereiken.</text:p>
      <text:p text:style-name="P3">Bijdragen aan dit document worden dan ook met alle liefde ontvangen. Let u er wel op dat <text:span text:style-name="T27">materiaal dat u bijdraagt onder </text:span>de <text:span text:style-name="T27">CC BY-NC-SA </text:span>licentie <text:span text:style-name="T27">vrijgegeven mag worden, dus alleen origineel materiaal of materiaal dat al vrijgegeven is onder deze licentie.</text:span></text:p>
      <text:p text:style-name="P4">De eerste versie is geschreven voor het Horizon College in Noord-Holland.</text:p>
      <table:table table:name="Table1" table:style-name="Table1">
        <table:table-column table:style-name="Table1.A"/>
        <table:table-column table:style-name="Table1.B"/>
        <table:table-column table:style-name="Table1.C"/>
        <table:table-row>
          <table:table-cell table:style-name="Table1.A1" office:value-type="string">
            <text:p text:style-name="P86">Versienummer</text:p>
          </table:table-cell>
          <table:table-cell table:style-name="Table1.A1" office:value-type="string">
            <text:p text:style-name="P86">Auteurs</text:p>
          </table:table-cell>
          <table:table-cell table:style-name="Table1.C1" office:value-type="string">
            <text:p text:style-name="P86">Wijzigingen</text:p>
          </table:table-cell>
        </table:table-row>
        <table:table-row>
          <table:table-cell table:style-name="Table1.A2" office:value-type="string">
            <text:p text:style-name="P86">0.<text:span text:style-name="T73">1.0</text:span></text:p>
          </table:table-cell>
          <table:table-cell table:style-name="Table1.A2" office:value-type="string">
            <text:p text:style-name="P86">Dennis Leeuw</text:p>
          </table:table-cell>
          <table:table-cell table:style-name="Table1.C2" office:value-type="string">
            <text:p text:style-name="P89">Initieel document</text:p>
          </table:table-cell>
        </table:table-row>
        <table:table-row>
          <table:table-cell table:style-name="Table1.A2" office:value-type="string">
            <text:p text:style-name="P87"/>
          </table:table-cell>
          <table:table-cell table:style-name="Table1.A2" office:value-type="string">
            <text:p text:style-name="P87"/>
          </table:table-cell>
          <table:table-cell table:style-name="Table1.C2" office:value-type="string">
            <text:p text:style-name="P87"/>
          </table:table-cell>
        </table:table-row>
        <table:table-row>
          <table:table-cell table:style-name="Table1.A2" office:value-type="string">
            <text:p text:style-name="P88"/>
          </table:table-cell>
          <table:table-cell table:style-name="Table1.A2" office:value-type="string">
            <text:p text:style-name="P85"/>
          </table:table-cell>
          <table:table-cell table:style-name="Table1.C2" office:value-type="string">
            <text:p text:style-name="P88"/>
          </table:table-cell>
        </table:table-row>
        <text:soft-page-break/>
        <table:table-row>
          <table:table-cell table:style-name="Table1.A2" office:value-type="string">
            <text:p text:style-name="P88"/>
          </table:table-cell>
          <table:table-cell table:style-name="Table1.A2" office:value-type="string">
            <text:p text:style-name="P85"/>
          </table:table-cell>
          <table:table-cell table:style-name="Table1.C2" office:value-type="string">
            <text:p text:style-name="P88"/>
          </table:table-cell>
        </table:table-row>
      </table:table>
      <text:p text:style-name="P2"/>
      <text:h text:style-name="P123" text:outline-level="2"><text:bookmark-start text:name="__RefHeading___Toc340_90262468"/>Licentie<text:bookmark-end text:name="__RefHeading___Toc340_90262468"/></text:h>
      <text:p text:style-name="Text_20_body"><draw:frame draw:style-name="fr1" draw:name="Image1" text:anchor-type="paragraph" svg:width="2.2209in" svg:height="0.7898in" draw:z-index="0"><draw:image xlink:href="Pictures/1000020100000179000000861F249C194C4D711A.png" xlink:type="simple" xlink:show="embed" xlink:actuate="onLoad" loext:mime-type="image/png"/></draw:frame><text:span text:style-name="T38">Dit werk is uitgegeven onder de Creative Co</text:span><text:span text:style-name="T39">mmon</text:span><text:span text:style-name="T38">s Licentie en laat anderen toe het werk te kopiëren, distribueren,vertonen, op te voeren, en om afgeleid materiaal te maken, zolang de auteurs en uitgever worden vermeld als maker van het werk, het werk niet commercieel gebruikt wordt en afgeleide werken onder identieke voorwaarden worden verspreid.</text:span></text:p>
      <text:h text:style-name="P112" text:outline-level="1"><text:bookmark-start text:name="__RefHeading___Toc2314_1698778599"/>Inleiding<text:bookmark-end text:name="__RefHeading___Toc2314_1698778599"/></text:h>
      <text:p text:style-name="P104"><text:span text:style-name="T5">D</text:span><text:span text:style-name="T1">eze Linux cursus beoogt aan te sluiten bij het Linux Essentials examen van de LPI (Linux Professional Institute). Het boek bestaat uit twee delen in het eerste deel installeren we CentOS als werkstation en leren we het Linux systeem kennen. In het tweede deel installeren we Debian en zullen we meer leren over Linux als server en de interactie tussen Linux systemen.</text:span></text:p>
      <text:p text:style-name="P104"><text:span text:style-name="T1">De beide Linux systemen zullen geïnstalleerd worden als virtuele machines op Virtual Box (</text:span><text:a xlink:type="simple" xlink:href="https://www.virtualbox.org/" text:style-name="Internet_20_link" text:visited-style-name="Visited_20_Internet_20_Link">https://www.virtualbox.org/</text:a><text:span text:style-name="T1">). Door gebruik te maken van virtuele machines maakt het onderliggende systeem voor deze cursus niet veel uit en het mag dan ook Windows, Mac OS X of Linux zijn. Voor de CentOS machine is 15G vrije schijfruimte nodig en voor het Debian systeem 8G. Voor elke machine hebben 2G RAM nodig, dus een totaal van 4G.</text:span></text:p>
      <text:h text:style-name="P112" text:outline-level="1"><text:bookmark-start text:name="__RefHeading___Toc2316_1698778599"/>Wat is Linux?<text:bookmark-end text:name="__RefHeading___Toc2316_1698778599"/></text:h>
      <text:p text:style-name="P5">Om de vraag te kunnen beantwoorden wat Linux is moeten we een stukje terug in de tijd en wel naar <text:span text:style-name="T30">het eind van de jaren ‘60 uit de vorige eeuw. Een groepje programmeurs werkend aan een project bij Bell Labs van AT&amp;T genaamd Multics zaten op een dood spoor of beter Bell Labs vond het een dood spoor en cancelde het project, dus schreef een van die programmeurs in ongeveer een maandtijd in 1969 een simpeler alternatief. De ontwikkelaar was Ken Thompson die samen met Dennis Ritchie een team leidde.</text:span></text:p>
      <text:p text:style-name="P6">Een ander lid van het team Brian Kernighan schijnt met de naam Unics gekomen te zijn als woordgrap op Multics. Hoe de naam ooit Unix is geworden is niet bekend.</text:p>
      <text:p text:style-name="P6">De gedachte achter Unix is ooit in 1979 mooi beschreven door Dennis Ritchie:</text:p>
      <text:p text:style-name="P65"><text:span text:style-name="Citation"><text:span text:style-name="T29">What we wanted to preserve was not just a good environment in which to do </text:span></text:span><text:a xlink:type="simple" xlink:href="https://en.wikipedia.org/wiki/Computer_programming" text:style-name="Internet_20_link" text:visited-style-name="Visited_20_Internet_20_Link"><text:span text:style-name="Citation">programming</text:span></text:a><text:span text:style-name="Citation"><text:span text:style-name="T29">, but a system around which a fellowship could form. We knew from experience that the essence of communal computing, as supplied by remote-access, </text:span></text:span><text:a xlink:type="simple" xlink:href="https://en.wikipedia.org/wiki/Time-sharing" text:style-name="Internet_20_link" text:visited-style-name="Visited_20_Internet_20_Link"><text:span text:style-name="Citation">time-shared</text:span></text:a><text:span text:style-name="Citation"><text:span text:style-name="T29"> machines, is not just to type programs into a </text:span></text:span><text:a xlink:type="simple" xlink:href="https://en.wikipedia.org/wiki/Computer_terminal" text:style-name="Internet_20_link" text:visited-style-name="Visited_20_Internet_20_Link"><text:span text:style-name="Citation">terminal</text:span></text:a><text:span text:style-name="Citation"><text:span text:style-name="T29"> instead of a </text:span></text:span><text:a xlink:type="simple" xlink:href="https://en.wikipedia.org/wiki/Keypunch" text:style-name="Internet_20_link" text:visited-style-name="Visited_20_Internet_20_Link"><text:span text:style-name="Citation">keypunch</text:span></text:a><text:span text:style-name="Citation"><text:span text:style-name="T29">, but to encourage close communication. </text:span></text:span></text:p>
      <text:p text:style-name="P6"><text:soft-page-break/>Het ging dus om een systeem waarop samengewerkt kon worden <text:span text:style-name="T52">en dan vooral geprogrammeerd.</text:span></text:p>
      <text:p text:style-name="P6">Uit de wens vanuit de organisatie om tekst te kunnen verwerken werd het systeem uitgebreid met tekstverwerkingsfuncties en een eerste tekst editor en tekst formatter. Hieruit blijkt <text:span text:style-name="T52">meteen </text:span>de filosofie achter Unix. Maak kleine tools die <text:span text:style-name="T31">éé</text:span><text:span text:style-name="T34">n</text:span> ding goed doen en gebruik ze gezamenlijk om complexe dingen te doen. <text:span text:style-name="T52">Er is dus een editor en een formatter. </text:span>De eerste tekst formatter heette roff en deze werd als snel opgevolgd door troff, <text:span text:style-name="T52">die je nog steeds terug vindt op de systemen. De unix manual-pages, waarover later meer, worden opgemaakt met behulp troff.</text:span></text:p>
      <text:p text:style-name="P6">De eerste versies van Unix waren geschreven in assembly, in 1974 kwam versie 4 uit die volledig herschreven was in de taal C. Door het gebruik van C werd het mogelijk Unix ook op andere systemen te draaien dan het PDP systeem waar het voor geschreven was. Unix kon de wereld veroveren.</text:p>
      <text:p text:style-name="P7">Bell Labs mocht door juridische afspraken geen commerciële zaken ondernemen <text:span text:style-name="T73">buiten de telefonie</text:span>, daardoor werd de vraag naar Unix beantwoord door alleen geld te rekenen voor de media en het verzenden van het systeem, <text:span text:style-name="T73">en</text:span> niet voor het product zelf.</text:p>
      <text:p text:style-name="P7">Omdat het systeem goedkoop verkrijgbaar was was het een ideaal <text:span text:style-name="T42">systeem</text:span> <text:span text:style-name="T42">voor</text:span> universiteiten. Door studenten en andere gebruikers werden er in de loop van de tijd meer en meer programma’s geschreven en <text:span text:style-name="T73">ook </text:span>anderen gingen collecties samenstellen die ze ook weer distribueerden. Deze collecties van programma’s werden dan ook distributies genoemd. <text:span text:style-name="T40">Een van de meest bekende van deze distributies is die van University of California die ontwikkeld werd door de Berkeley Computer Systems Research Group, de Berkeley Software Distribution of afgekort BSD.</text:span></text:p>
      <text:p text:style-name="P8">Een klein bedrijfje in de US was een van de eerste bedrijven die Unix naar de microcomputer, ofwel de PC, bracht. Hun Unix versie heette Xenix en het bedrijf stond bekend als Microsoft. <text:span text:style-name="T73">Dit naast de grote bedrijven als IBM (AIX) en HP (HPUX) die hun eigen unix versie hadden voor de grote machines.</text:span></text:p>
      <text:p text:style-name="P8">De vele verschillende systemen die ontstonden waren voor de eindgebruikers een ramp. Wat op het ene systeem aanwezig was was op een andere niet aanwezig en omgekeerd. <text:span text:style-name="T73">E</text:span>en Unix-applicatie op de ene distributie werkte <text:span text:style-name="T73">werkte </text:span>niet zomaar <text:span text:style-name="T73">ook </text:span>op een andere. Gebruikers wilden standaardisatie. Software moest uitwisselbaar zijn. <text:span text:style-name="T41">De standaard die ontstond in 1988 is de POSIX standaard van de IEEE.</text:span></text:p>
      <text:p text:style-name="P9">In 1983 bracht Richard Stallman een nieuw project in de wereld genaamd het GNU Project, waarbij GNU staat voor GNU’s not Unix! Dit om aan te geven dat het gebaseerd is op Unix maar geen Unix componenten bevat. GNU is een from scratch geschreven systeem dat volledig open source is. Dat wil zeggen dat van het hele systeem alle broncode beschikbaar is, hierdoor kan het gebruikt worden als studiemateriaal. Het heeft tevens het voordeel dat iedereen fouten uit de software kan halen en aan de software kan bijdragen om het beter te maken. Dit is dan ook altijd de strijd van Richard Stallman geweest en zijn daarvoor opgerichte organisatie The Free Software Foundation, software moest vrij zijn en voor iedereen toegankelijk. <text:span text:style-name="T43">Om dit te bewerkstelligen stelde Stallman het copyleft in, in plaats van het copyright en maakte een licentie genaamd de GPL, GNU Public License, die ervoor moest zorgen dat de gemaakte software niet zomaar weer gesloten kon worden.</text:span></text:p>
      <text:p text:style-name="P10">De software werd door vele verschillende distributies in die tijd gebruikt om software van Unix geheel of gedeeltelijk te vervangen. Missend onderdeel was echter jarenlang een kernel. Het stukje software dat ligt tussen de gebruikersinterface en de hardware.</text:p>
      <text:p text:style-name="P10"><text:soft-page-break/>In 1991 schreef een Finse student met de naam Linus Torvalds een stukje in een news-group dat hij bezig was met zo’n kernel. Niets groots zei hij, maar wel onder de GPL-licentie van de Free Software Foundation. Velen werden aangetrokken door dit project en gingen Linus helpen zijn kernel verder uit te breiden. Die kernel ging naar de maker heten en werd Linux.</text:p>
      <text:p text:style-name="P10">Uiteindelijk is Linux dus de abstractie laag tussen hardware en de gebruikers interface, met daarbij meestal veel van de software uit het GNU-project. Fanatiekelingen willen dan ook graag dat je spreekt van GNU/Linux, maar de hele wereld spreekt meestal gewoon over Linux als we een systeem bedoelen met een Linux kernel.</text:p>
      <text:p text:style-name="P10">De Linux kernel kan natuurlijk gecombineerd worden met vele software pakketten en dat gebeurde dan ook. En net als bij Unix werden de systemen die ontstonden distributies genoemd. E<text:span text:style-name="T31">én van de eerste distributies was Slackware, later volgde anderen zoals SuSE, Debian, Red Hat, CentOS, Ubuntu en nog vele </text:span><text:span text:style-name="T33">vele </text:span><text:span text:style-name="T31">anderen.</text:span></text:p>
      <text:p text:style-name="P84"><text:span text:style-name="T74">Het</text:span> meest gebruikte Unix desktop systeem is ongetwijfeld Darwin het open source besturingssysteem van Apple dat de basis vorm<text:span text:style-name="T74">t</text:span> voor Mac OS X en op de telefoon is dat Android het systeem van Google dat een Linux kernel en andere open source tools onderwater gebruikt.</text:p>
      <text:h text:style-name="P110" text:outline-level="1"><text:bookmark-start text:name="__RefHeading___Toc771_1444822309"/>Wa<text:span text:style-name="T53">arom</text:span> Open Source?<text:bookmark-end text:name="__RefHeading___Toc771_1444822309"/></text:h>
      <text:p text:style-name="P46">Wat Linux en het GNU project bijzonder maken is het feit dat alle code open source is. Je mag er mee doen en laten wat je wil, je mag het aanpassen, je kan het inzien en je mag het gebruiken en voor het merendeel nog gratis ook. Dat is natuurlijk bijzonder in een wereld die draait om commercie. Waarom is het dan toch zo populair? Om daar een goed antwoord op te geven moeten we eerst eens kijken wat software nu eigenlijk is en hoe het werkt.</text:p>
      <text:p text:style-name="P76"><text:span text:style-name="T14">De eerst versies van Unix zoals geschreven door Ken Thompson, Dennis Ritchie en de overige leden van het team bij Bell Labs was geschreven is assembly </text:span><text:span text:style-name="T16">language</text:span><text:span text:style-name="T14">. Assembly </text:span><text:span text:style-name="T16">language</text:span><text:span text:style-name="T14"> is een taal die heel dicht ligt tegen wat computers snappen </text:span><text:span text:style-name="T15">en daarmee altijd systeemafhankelijk is</text:span><text:span text:style-name="T14">. </text:span><text:span text:style-name="T15">In de tijd dat Unix werd ontwikkeld geloofde men dat je assembly </text:span><text:span text:style-name="T16">language </text:span><text:span text:style-name="T15">nodig had om een besturingssysteem snel genoeg te laten zijn. Dennis Ritchie nam de taal B ontwikkeld </text:span><text:span text:style-name="T24">door </text:span><text:span text:style-name="T15">Ken Thompson, maakte verbeteringen en kwam met C </text:span><text:span text:style-name="T16">in 1972</text:span><text:span text:style-name="T15">. In 1973 kwam Unix versie 4 uit die voor een groot deel herschreven was in C en daarmee aantoonde dat een hogere programmeertaal gebruikt kon worden om besturingssystemen in te schrijven, maar belangrijker nog omdat er een hogere programmeertaal werd gebruikt was Unix opeens portable naar andere machines.</text:span></text:p>
      <text:p text:style-name="P47">Voor het programmeren in C heb je een C-compiler, een linker en een C-Library nodig. Library is het Engelse woord voor bibliotheek een C-bibliotheek bevat een aantal standaardfuncties die je kan gebruiken in <text:span text:style-name="T74">een</text:span> programma, <text:span text:style-name="T74">zo hoeft niet elke programmeur de printf functie te programmeren. Functies kunnen hergebruikt worden door het aanroepen van de library</text:span>. Een heel simpel programma als Hello World ziet er in C zo uit:</text:p>
      <text:p text:style-name="P95"><text:span text:style-name="Source_20_Text"><text:span text:style-name="T1">#include &lt;stdio.h&gt;</text:span></text:span></text:p>
      <text:p text:style-name="P95"><text:span text:style-name="Source_20_Text"><text:span text:style-name="T1"/></text:span></text:p>
      <text:p text:style-name="P95"><text:span text:style-name="Source_20_Text"><text:span text:style-name="T1">int main() {</text:span></text:span></text:p>
      <text:p text:style-name="P95"><text:span text:style-name="Source_20_Text"><text:span text:style-name="T1"><text:tab/>printf("Hello, World!");</text:span></text:span></text:p>
      <text:p text:style-name="P95"><text:soft-page-break/><text:span text:style-name="Source_20_Text"><text:span text:style-name="T1"><text:s text:c="3"/><text:tab/>return 0;</text:span></text:span></text:p>
      <text:p text:style-name="P95"><text:span text:style-name="Source_20_Text"><text:span text:style-name="T1">}</text:span></text:span></text:p>
      <text:p text:style-name="P95"><text:span text:style-name="Source_20_Text"><text:span text:style-name="T1"/></text:span></text:p>
      <text:p text:style-name="P47">De printf functie die de woorden “Hello World!” op het scherm laat zien is zo’n standaard functie uit de C-Library.</text:p>
      <text:p text:style-name="P77"><text:span text:style-name="T1">De compiler is verantwoordelijk voor het omzetten van de C-code in machinetaal, </text:span><text:span text:style-name="T17">het compileren,</text:span><text:span text:style-name="T1"> en de linker zorgt ervoor dat de functie uit de C-library gelinkt wordt aan het programma dat je geschreven hebt. En zo kunnen we dus simpel stukjes programmatuur (functies) hergebruiken door er een library van te maken.</text:span></text:p>
      <text:p text:style-name="P35">Er zijn twee manieren waarop de linker ervoor kan zorgen dat de printf-functie gelinked kan worden met je programma. Het kan statisch en dynamisch. Statisch betekend dat een kopie van de functie toegevoegd wordt aan je programma. Je programma wordt daarmee onafhankelijk van de C-library. Dynamisch linken betekent dat in je programma een verwijzing komt te staan naar de printf-functie in die specifieke C-library. Je C-programma wordt zo afhankelijk van de specifieke versie van de C-library die aanwezig <text:span text:style-name="T74">is </text:span>op je systeem. Dat is geen probleem zolang je het programma gebruik<text:span text:style-name="T74">t</text:span> op systemen die dezelfde C-library hebben als jij, zoals het geval is bij mensen die dezelfde distributie gebruiken als jij. Het voordeel is dat je eigen programma veel kleiner wordt en dus makkelijker te verspreiden is. <text:span text:style-name="T54">Ook als er een kleine wijziging gemaakt wordt in de printf-functie die geen invloed heeft op de binaire syntax van de printf-functie dan kan je programma gelijk gebruik maken van deze verbetering doordat je alleen de C-library update.</text:span> <text:s/><text:span text:style-name="T54">Je hoeft je programma dan niet opnieuw te bouwen, compileren.</text:span></text:p>
      <text:p text:style-name="P36">Daar zit het verschil in API en ABI compatibiliteit. De API van een functie is de syntax van de functie, <text:span text:style-name="T55">als deze verandert dan moet je je programma opnieuw compileren en als het tegenzit moet je zelfs je code aanpassen. ABI compatibiliteit is veel complexer, maar kleine wijzigingen kunnen zoals gezegd soms doorgevoerd worden zonder dat de applicatie er last van heeft.</text:span></text:p>
      <text:p text:style-name="P37">Een programma dat alleen als binary, dus als compilde versie wordt uitgeleverd kan dus alleen draaien op systemen die gelijk zijn aan het systeem waarop de code gecompiled is, zoals op Windows en Mac OS X systemen gebeur<text:span text:style-name="T74">t</text:span>. Ook de applicaties op je telefoon zijn vaak afhankelijk van de juiste versie van het OS.</text:p>
      <text:p text:style-name="P37">Als je echter de beschikking hebt over de broncode dan kan je die code ook compilen op je eigen computer en zorgen dat die ook werkt op jou systeem. Je bent dan niet meer afhankelijk van een leverancier die jou systeem moet ondersteunen. Soms moet je wel wat aanpassingen maken om het geheel goed te laten werken. De grafische interface van Windows is heel anders dan die van Mac OS X, en daar zit dan ook een heel andere library onder. Dus als je een Windows applicatie op een Mac wil compileren zul je wel wat programmeerwerk moeten doen. Maar als ik een applicatie heb die geschreven is voor Debian kan ik hem meestal zonder enige wijziging compileren op CentOS.</text:p>
      <text:p text:style-name="P37">En daar zit de kracht van open source door programma’s, <text:span text:style-name="T74">met het delen van de </text:span><text:s/>broncode wordt de reikwijdte van systemen waarop de software kan draaien veel groter. Maar zoals gezegd moet je soms wel wijzigen maken om het te laten werken, dus het is bijna een eis dat je de software mag aanpassen en dat is dan ook in veel open source licenties vastgelegd.</text:p>
      <text:h text:style-name="P113" text:outline-level="1"><text:bookmark-start text:name="__RefHeading___Toc2318_1698778599"/><text:soft-page-break/>Gebruiksrechten en licenties<text:bookmark-end text:name="__RefHeading___Toc2318_1698778599"/></text:h>
      <text:p text:style-name="P11">Het auteursrecht stamt uit 1710 en was oorspronkelijk bedoeld om de drukker te beschermen. Later is dit over gegaan op de auteur. Omdat ook een programmeur een schrijver is geldt er voor broncode dezelfde rechten als op boeken. Maar wat houdt auteursrecht nu eigenlijk in.</text:p>
      <text:p text:style-name="P11">Volgens de wet:</text:p>
      <text:p text:style-name="P91"><text:span text:style-name="Citation">"Het auteursrecht is het uitsluitend recht van de maker van een werk van letterkunde, wetenschap of kunst, of van diens rechtverkrijgenden, om dit openbaar te maken en te verveelvoudigen, behoudens de beperkingen, bij de wet gesteld."</text:span> (Artikel 1 Auteurswet) </text:p>
      <text:p text:style-name="P92">Dit zegt dus iets over het openbaar maken en het kopiëren (verveelvoudigen) van het gemaakte werk. De auteur mag dit doen en niemand anders (uitsluitend recht van de maker). <text:span text:style-name="T44">Als een programmeur software schrift en dit aan iemand anders geeft, dan mag deze de software gebruiken maar niet kopiëren en verder verspreiden.</text:span></text:p>
      <text:p text:style-name="P93">Voor de auteur zijn de regels dus in de wet vastgelegd, welke rechten een gebruiker van de software heeft dat mag de auteur zelf bepalen. Deze rechten worden vastgelegd in een gebruikerslicentie. Elke auteur kan zijn eigen licentie maken, wat veel bedrijven dan ook doen. De meest bekende is waarschijnlijk Microsoft’s EULA, End-Users License Agreement. <text:span text:style-name="T75">De EULA zegt in het kort dat Microsoft niet verantwoordelijk is voor de gemaakt software en eventuele fouten die het mocht bevatten, je het op 1 machine mag gebruiken, je mag geen kopieën mag maken en het mag maar door 1 persoon tegelijkertijd worden gebruikt.</text:span></text:p>
      <text:p text:style-name="P93">Omdat Unix ontstaan is uit een systeem van software met elkaar delen zijn er andere licenties ontstaan. <text:span text:style-name="T45">De meestvoorkomende zullen we in dit hoofdstuk behandelen.</text:span></text:p>
      <text:h text:style-name="Heading_20_2" text:outline-level="2"><text:bookmark-start text:name="__RefHeading___Toc2320_1698778599"/><text:alphabetical-index-mark-start text:id="IMark94508334173496" text:main-entry="true"/>MIT license<text:bookmark-end text:name="__RefHeading___Toc2320_1698778599"/><text:alphabetical-index-mark-end text:id="IMark94508334173496"/></text:h>
      <text:p text:style-name="P12">De MIT licentie geven we hier in zijn geheel weer omdat hij de basis vormt voor veel van de erop volgende licenties.</text:p>
      <text:p text:style-name="Text_20_body">Copyright &lt;YEAR&gt; &lt;COPYRIGHT HOLDER&gt;</text:p>
      <text:p text:style-name="Text_20_body">Permission is hereby granted, free of charge, to any person obtaining a copy of this software and associated documentation files (the "Software"), to deal in the Software without restriction, including without limitation the rights to use, copy, modify, merge, publish, distribute, sublicense, and/or sell copies of the Software, and to permit persons to whom the Software is furnished to do so, subject to the following conditions:</text:p>
      <text:p text:style-name="Text_20_body">The above copyright notice and this permission notice shall be included in all copies or substantial portions of the Software.</text:p>
      <text:p text:style-name="Text_20_body">THE SOFTWARE IS PROVIDED "AS IS", WITHOUT WARRANTY OF ANY KIND, EXPRESS OR IMPLIED, INCLUDING BUT NOT LIMITED TO THE WARRANTIES OF MERCHANTABILITY, FITNESS FOR A PARTICULAR PURPOSE AND NONINFRINGEMENT. IN NO EVENT SHALL THE AUTHORS OR COPYRIGHT HOLDERS BE LIABLE FOR ANY CLAIM, DAMAGES OR <text:soft-page-break/>OTHER LIABILITY, WHETHER IN AN ACTION OF CONTRACT, TORT OR OTHERWISE, ARISING FROM, OUT OF OR IN CONNECTION WITH THE SOFTWARE OR THE USE OR OTHER DEALINGS IN THE SOFTWARE.</text:p>
      <text:p text:style-name="P12">Eigenlijk zegt deze licentie dat je alles met de software mag doen, behalve het weghalen van de copyright en de licentievoorwaarden.</text:p>
      <text:p text:style-name="P12">Ook is er een duidelijk statement dat de maker niet verantwoordelijk is voor wat de software doet. Deze laatste kom je in bijna elke licentie tegen. Ook in de EULA van Microsoft staat dit voorbehoud.</text:p>
      <text:h text:style-name="Heading_20_2" text:outline-level="2"><text:bookmark-start text:name="__RefHeading___Toc2322_1698778599"/>BSD license<text:bookmark-end text:name="__RefHeading___Toc2322_1698778599"/></text:h>
      <text:p text:style-name="P12">De BSD licentie, of beter de 3-clause BSD-licentie, voegt daar wat regels aan toe:</text:p>
      <text:p text:style-name="P66">Redistribution and use in source and binary forms, with or without modification, are permitted provided that the following conditions are met:</text:p>
      <text:p text:style-name="Text_20_body">1. Redistributions of source code must retain the above copyright notice, this list of conditions and the following disclaimer.</text:p>
      <text:p text:style-name="Text_20_body">2. Redistributions in binary form must reproduce the above copyright notice, this list of conditions and the following disclaimer in the documentation and/or other materials provided with the distribution.</text:p>
      <text:p text:style-name="Text_20_body">3. Neither the name of the copyright holder nor the names of its contributors may be used to endorse or promote products derived from this software without specific prior written permission.</text:p>
      <text:p text:style-name="P12">De belangrijkste afwijking is de laatste regel, namelijk dat de naam van de schrijver van de software niet gebruikt mag worden voor promotionele doeleinden zonder schriftelijke toestemming. Dit was om te voorkomen dat een gewijzigde versie verspreid zou worden onder de naam van de oorspronkelijke auteur alsof deze de wijzigingen goed gekeurd zou hebben. Het was dus belangrijk dat er een onderscheid kwam tussen de oorspronkelijke code en de ervan afgeleide producten.</text:p>
      <text:h text:style-name="Heading_20_2" text:outline-level="2"><text:bookmark-start text:name="__RefHeading___Toc2324_1698778599"/>GPL<text:bookmark-end text:name="__RefHeading___Toc2324_1698778599"/></text:h>
      <text:p text:style-name="P17">De GPL van de Free Software Foundation voegt er vele regels aan toe. De belangrijkste regel hierin is dat als je wat wijzigt in de software dan moet je die gewijzigde broncode ook weer openbaar maken. Wat bij de vorige twee licenties mogelijk is is de code te nemen, er wijzigingen in aan te brengen en dan alleen een gecompileerde (binaire) versie te leveren zonder de broncode. Dat mag met de GPL niet meer. Elke wijziging die niet alleen voor je zelf maakt, daarvan moet ook de broncode weer publiek beschikbaar zijn.</text:p>
      <text:p text:style-name="P17">Als het goed is, althans dat is het doel van deze licentie, wordt elke verbetering zo openbaar en wordt de software beter. Je kunt een probleem dat je opgelost hebt dus niet meer alleen voor jezelf houden.</text:p>
      <text:h text:style-name="Heading_20_2" text:outline-level="2"><text:bookmark-start text:name="__RefHeading___Toc2328_1698778599"/>Creative Commons<text:bookmark-end text:name="__RefHeading___Toc2328_1698778599"/></text:h>
      <text:p text:style-name="P18">Naast software dat speciaal is omdat het bestaat als broncode en als gecompileerde versie (executable) <text:s/>bestaat wordt er natuurlijk ook documentatie geschreven voor de software, worden er logo’s gemaakt <text:soft-page-break/>voor de software en websites ontworpen, soms worden er ook filmpjes gemaakt, etc. Kortom we willen vaak meer creatieve uitingen vangen in een licentie dan alleen de software. In het begin werden de software licenties ook voor deze zaken gebruikt, maar dat bleek niet altijd toereikend. De oplossing is uiteindelijk gevonden in een set van voorwaarden die bekend staan als de Creative Commons.</text:p>
      <text:p text:style-name="P18">De Creative Commons kan je zelf samenstelling uit een aantal onderdelen en zo zelf bepalen wat er wel niet met je werk gedaan mag worden. De meest eenvoudige vorm is de CC BY. Deze zegt dat iedereen van alles met je werk mag doen, maar dat ze daarbij altijd aan naamsvermelding moeten dien. Een beetje zoals de MIT licentie.</text:p>
      <text:p text:style-name="P18">Zaken die je toe kan voegen zijn:</text:p>
      <text:p text:style-name="P19">ND staat voor dat er Geen Afgeleide werken gemaakt mogen worden. Een logo mag dus wel gebruikt worden maar niet gewijzigd.</text:p>
      <text:p text:style-name="P67"><text:span text:style-name="T1">NC wat staat voor Niet Commercieel. </text:span><text:span text:style-name="T6">Het product of een afgeleide ervan mag niet commercieel gebruikt worden.</text:span></text:p>
      <text:p text:style-name="P19">SA staat voor dezelfde licentie. Het product of een afgeleide daarvan mag dan niet van licentie veranderen. Dit lijkt erg op de GPL licentie.</text:p>
      <text:p text:style-name="P19">Dit boek is uitgebracht onder de CC BY NC SA. Dat wil dus zeggen dat als er een gewijzigd werk gemaakt wordt van dit document dan moeten daar de namen van de auteurs van dit document bij vermeld worden, mag het niet commercieel uitgegeven worden en moet het onder dezelfde licentie verspreid worden. Je mag dus wel geld vragen voor het feit dat je boek bijvoorbeeld gedrukt hebt.</text:p>
      <text:h text:style-name="P123" text:outline-level="2"><text:bookmark-start text:name="__RefHeading___Toc2330_1698778599"/>Open standaarden<text:bookmark-end text:name="__RefHeading___Toc2330_1698778599"/></text:h>
      <text:p text:style-name="P20">Een verwarring die weleens wil ontstaan is het verschil tussen open source en open standaarden en toch is daar een wezenlijk verschil.</text:p>
      <text:p text:style-name="P20">Open standaarden beschrijven hoe bijvoorbeeld data uitgewisseld kan worden. Protocollen als SMTP, POP3, IMAP, Telnet en FTP zijn allemaal beschreven in documenten die vrij op Internet toegankelijk zijn. Iedereen, dus ook de open source wereld, kan deze standaarden implementeren en er dus voor zorgen dat verschillende systemen, open source en commercieel, met elkaar kunnen communiceren. Gesloten protocollen die door een bedrijf zijn bedacht kunnen alleen door dat bedrijf gebruikt worden, hoewel door luisteren op het netwerk er natuurlijk ook gekeken kan worden hoe het protocol werkt.</text:p>
      <text:h text:style-name="Heading_20_2" text:outline-level="2"><text:bookmark-start text:name="__RefHeading___Toc2332_1698778599"/>Open data<text:bookmark-end text:name="__RefHeading___Toc2332_1698778599"/></text:h>
      <text:p text:style-name="P21">In navolging van ope n source en open standaarden kwam er ook steeds meer de vraag op bij data, kan data ook open zijn. De creative commons heeft daar al goede aanzet voor gegeven, maar een van de belangrijkste beperkingen was lange tijd de uitwissing van data en dan voornamelijk omdat bestandsformaten van het ene systeem niet gebruikt konden worden op een ander systeem. Het uitwisselen van met name office documenten zou enorm gebaad zijn bij een open standaard. Die is dan ook ontwikkeld in de vorm van het Open Document Format.</text:p>
      <text:h text:style-name="P123" text:outline-level="2"><text:bookmark-start text:name="__RefHeading___Toc2334_1698778599"/><text:soft-page-break/>Open Source en het businessmodel<text:bookmark-end text:name="__RefHeading___Toc2334_1698778599"/></text:h>
      <text:p text:style-name="P68"><text:span text:style-name="T1">Een veel gehoord tegenargument bij het gebruik van een open source licentie bij de ontwikkeling van nieuwe software is dat er geen geld te verdienen zou zijn op deze manier. En dat is gedeeltelijk waar. Het een keer ontwikkelen van software, het daarna eindeloos </text:span><text:span text:style-name="T7">kopiëren</text:span><text:span text:style-name="T1"> en er geld voor vragen </text:span><text:span text:style-name="T7">werkt niet meer. Maar je mag nog altijd geld vragen voor de distributie, installatie hulp aanbieden, cursussen aanbieden, of adviesuren verkopen.</text:span></text:p>
      <text:h text:style-name="P114" text:outline-level="1"><text:bookmark-start text:name="__RefHeading___Toc2440_1698778599"/>Linux Distributies<text:bookmark-end text:name="__RefHeading___Toc2440_1698778599"/></text:h>
      <text:p text:style-name="P22">Een van de allereerste distributies was het Softlanding Linux System (SLS) door Peter MacDonald in 1992, deze Linux distributie bevatte als eerste ook een grafische interface. Het stond bekend om zijn buggy character en er ontstonden dan ook al snel opvolgers zoals Slackware, de oudste nog steeds bestaande distributie en ook Debian is een afgeleide van SLS.</text:p>
      <text:p text:style-name="P13">Een Linux distributie is een collectie van software samen met de Linux-kernel. Veel van de software is vaak afkomstig van het GNU-project. In dit hoofdstuk geven we een overzicht wat er zich zoal in een distributie kan bevinden. Dit betekend niet dat je alle genoemde software ook daadwerkelijk in elke distributie tegenkomt. Makers van een distributie maken hun eigen keuzes welke software zij belangrijk vinden, maar met dit hoofdstuk krijg je een beeld met wat er zoals mogelijk is.</text:p>
      <text:p text:style-name="P14">In dit boek zullen we je laten kennis maken met twee dominante Linux distributies die van Red Hat en die van Debian.</text:p>
      <text:h text:style-name="Heading_20_2" text:outline-level="2"><text:bookmark-start text:name="__RefHeading___Toc2488_1698778599"/>Debian<text:bookmark-end text:name="__RefHeading___Toc2488_1698778599"/></text:h>
      <text:p text:style-name="P14">Ubuntu en Linux Mint zijn gebaseerd op Debian en alle drie zijn veel gebruikte distributies. Ubuntu en Linux Mint zijn vooral populair als desktop omgevingen, terwijl we Debian vaker terug vinden in een serverruimte.</text:p>
      <text:p text:style-name="P14">Debian is een distributie die ooit is opgezet door Ian Murdoch en de distributie is vernoemd naar hem en zijn vrouw Deb<text:span text:style-name="T49">ra; Deb-Ian ofwel Debian. Debian wordt ontwikkeld zoals ook open source software wordt ontwikkeld, door vrijwilligers op een volledig open en transparante manier.</text:span></text:p>
      <text:h text:style-name="Heading_20_2" text:outline-level="2"><text:bookmark-start text:name="__RefHeading___Toc2490_1698778599"/>Red Hat<text:bookmark-end text:name="__RefHeading___Toc2490_1698778599"/></text:h>
      <text:p text:style-name="P14">Red Hat is de grootste commerciële leverancier van Linux en tegenwoordig onderdeel van IBM. Red Hat wordt in het bedrijfsleven veel gebruikt. Omdat Red Hat commercieel is moet je betalen voor gebruik. Gelukkig voor ons is er een community based version genaamd CentOS die we gratis kunnen gebruiken. CentOS is dan ook de versie die we verderop in de boek zullen installeren.</text:p>
      <text:h text:style-name="Heading_20_2" text:outline-level="2"><text:bookmark-start text:name="__RefHeading___Toc775_1444822309"/><text:soft-page-break/><text:span text:style-name="T11">I</text:span><text:span text:style-name="T1">nstallatie CentOS op Virtual Box</text:span><text:bookmark-end text:name="__RefHeading___Toc775_1444822309"/></text:h>
      <text:h text:style-name="Heading_20_3" text:outline-level="3">Download CentOS</text:h>
      <text:p text:style-name="P103">CentOS ken je download via centos.org, maar dichter bij huis is er een mirror bij de TU Delft. Ga naar <text:a xlink:type="simple" xlink:href="http://ftp.tudelft.nl/centos.org/" text:style-name="Internet_20_link" text:visited-style-name="Visited_20_Internet_20_Link">http://ftp.tudelft.nl/centos.org/</text:a></text:p>
      <text:p text:style-name="P103">Selecteer de meest recente 8 versie, daarna de isos map en dan de x86_64 <text:s/>map.</text:p>
      <text:p text:style-name="P103">Download het bestand met als naam:</text:p>
      <text:p text:style-name="P103">CentOS-&lt;versie_nummer&gt;-x86_64-boot.iso</text:p>
      <text:p text:style-name="P103">Waarbij je &lt;versie_nummer&gt; vervangt door het versienummer dat je wil downloaden. Terwijl dit aan het downloaden is kan je het hoofdstuk volgen over het aanmaken van een virtual machine in Virtual Box.</text:p>
      <text:h text:style-name="P122" text:outline-level="3">Aanmaken NAT Netwerk</text:h>
      <text:p text:style-name="P106"><text:span text:style-name="T1">Selecteer onder het File menu de optie Preferences.</text:span></text:p>
      <text:p text:style-name="P106"><draw:frame text:anchor-type="paragraph" draw:z-index="6" draw:name="Shape2" draw:style-name="gr2" draw:text-style-name="P127" svg:width="6.4161in" svg:height="4.0421in" svg:x="0.5in" svg:y="-0.0898in"><draw:image xlink:href="Pictures/100002010000026800000184A6A7C227833ADD4A.png" xlink:type="simple" xlink:show="embed" xlink:actuate="onLoad" loext:mime-type="image/png"><text:p/></draw:image></draw:frame><text:span text:style-name="T1">Click op het groene plusje aan de rechter kant.</text:span></text:p>
      <text:p text:style-name="P106"><draw:frame draw:style-name="fr2" draw:name="Image6" text:anchor-type="paragraph" svg:x="0.6189in" svg:y="-0.1043in" svg:width="4.0209in" svg:height="3in" draw:z-index="7"><draw:image xlink:href="Pictures/100002010000018200000120CE2FEC8B67D50271.png" xlink:type="simple" xlink:show="embed" xlink:actuate="onLoad" loext:mime-type="image/png"/></draw:frame><text:soft-page-break/><text:span text:style-name="T1"/></text:p>
      <text:p text:style-name="P106"><text:span text:style-name="T1">Geef het netwerk de naam “LinuxNetwerk” en een IP address range van 10.0.42.0. Click op OK om de wijzigingen op te slaan.</text:span></text:p>
      <text:p text:style-name="P106"><text:span text:style-name="T1"/></text:p>
      <text:h text:style-name="P118" text:outline-level="3">Aanmaken van een virtual machine</text:h>
      <text:p text:style-name="P105"><draw:frame text:anchor-type="paragraph" draw:z-index="5" draw:name="Shape1" draw:style-name="gr1" draw:text-style-name="P127" svg:width="6.813in" svg:height="4.3016in" svg:x="0.0102in" svg:y="0.0756in"><draw:image xlink:href="Pictures/100002010000028E0000019DBABDD0A623D855CE.png" xlink:type="simple" xlink:show="embed" xlink:actuate="onLoad" loext:mime-type="image/png"><text:p/></draw:image></draw:frame><text:span text:style-name="T1">Kies voor een 15 GB harddisk (VDI) die dynamisch mag groeien en 2 GB RAM.</text:span></text:p>
      <text:p text:style-name="P106"><text:soft-page-break/><text:span text:style-name="T1">Als de machine aangemaakt is gaan we de netwerk settings wijzigen. We selecteren de machine en clicken op Properties. Bij Settings kiezen we voor Network.</text:span></text:p>
      <text:p text:style-name="P106"><draw:frame draw:style-name="fr4" draw:name="Image7" text:anchor-type="paragraph" svg:width="6.9252in" svg:height="5.4264in" draw:z-index="8"><draw:image xlink:href="Pictures/10000201000002D1000002355B72E20ECF700B49.png" xlink:type="simple" xlink:show="embed" xlink:actuate="onLoad" loext:mime-type="image/png"/></draw:frame><text:span text:style-name="T1"/></text:p>
      <text:p text:style-name="P106"><text:span text:style-name="T1">Wijzig bij Attached to: de setting naar NAT Network en selecteer vervolgens bij Name: het LinuxNewerk. Click op OK om de gemaakte wijzigingen op te slaan.</text:span></text:p>
      <text:h text:style-name="P118" text:outline-level="3">De CentOS installatie</text:h>
      <text:p text:style-name="P107"><text:span text:style-name="T1">Verbindt <text:s/>de gedownloade ISO aan de virtuele CD speler door in het Settings menu op storage te clicken en het bestand te koppelen aan de CD.</text:span></text:p>
      <text:p text:style-name="P107"><draw:frame text:anchor-type="paragraph" draw:z-index="9" draw:name="Shape3" draw:style-name="gr3" draw:text-style-name="P127" svg:width="3.6142in" svg:height="1.3433in" svg:x="0.3228in" svg:y="-0.4543in"><draw:image xlink:href="Pictures/100002010000015B00000081C6CE4D4B870D9A1D.png" xlink:type="simple" xlink:show="embed" xlink:actuate="onLoad" loext:mime-type="image/png"><text:p/></draw:image></draw:frame><text:soft-page-break/><text:span text:style-name="T1">Nu mag je de virtuele machine opstarten. Het eerste scherm dat je tegen komt geeft je de mogelijkheid om CentOS te installeren en dat gaan we dan ook doen.</text:span></text:p>
      <text:p text:style-name="P107"><draw:frame text:anchor-type="paragraph" draw:z-index="10" draw:name="Shape4" draw:style-name="gr4" draw:text-style-name="P127" svg:width="6.7287in" svg:height="5.7921in" svg:x="0.0008in" svg:y="0.1256in"><draw:image xlink:href="Pictures/10000201000002860000022C699EE64DC1009A0F.png" xlink:type="simple" xlink:show="embed" xlink:actuate="onLoad" loext:mime-type="image/png"><text:p/></draw:image></draw:frame><text:span text:style-name="T1"/></text:p>
      <text:p text:style-name="P107"><text:span text:style-name="T1">Je kan wachten tot de installatie automatisch start of je drukt op enter om de installatie te starten.</text:span></text:p>
      <text:p text:style-name="P107"><draw:frame text:anchor-type="paragraph" draw:z-index="11" draw:name="Shape5" draw:style-name="gr5" draw:text-style-name="P127" svg:width="7.3925in" svg:height="6.2012in" svg:x="0.0008in" svg:y="0.1264in"><draw:image xlink:href="Pictures/1000020100000326000002A4BA270403CA878692.png" xlink:type="simple" xlink:show="embed" xlink:actuate="onLoad" loext:mime-type="image/png"><text:p/></draw:image></draw:frame><text:soft-page-break/><text:span text:style-name="T1"/></text:p>
      <text:p text:style-name="P107"><text:span text:style-name="T1">Het is misschien het handigst om een systeem in de Engelse taal te installeren, deze cursus gaat daarvan <text:s/>uit. Het grote voordeel is dat als je iets wil zoeken op het Internet dat je dan al gelijk in het Engels zoekt wat de kans op gelijksoortige problemen groter maakt er zijn immers meer mensen die Engels spreken dan Nederlands. Maar als je je niet vertrouwd genoeg vindt in het Engels dan kan je hier ook kiezen voor een Nederlandstalige installatie.</text:span></text:p>
      <text:p text:style-name="P107"><draw:frame text:anchor-type="paragraph" draw:z-index="12" draw:name="Shape6" draw:style-name="gr6" draw:text-style-name="P127" svg:width="7.3925in" svg:height="6.2012in" svg:x="0.0008in" svg:y="0.1264in"><draw:image xlink:href="Pictures/1000020100000326000002A40B8367A7E7E5437E.png" xlink:type="simple" xlink:show="embed" xlink:actuate="onLoad" loext:mime-type="image/png"><text:p/></draw:image></draw:frame><text:soft-page-break/><text:span text:style-name="T1">Dit scherm geeft je heel veel keuzes in 1 keer. We zullen ze in de meest logische volgorde doorlopen. We beginnen met Network &amp; Host Name.</text:span></text:p>
      <text:p text:style-name="P107"><text:soft-page-break/><text:span text:style-name="T1">In het menu dat verschijnt hoef je het netwerk alleen maar op On te zetten en dan op Done te clicken.</text:span></text:p>
      <text:p text:style-name="P107"><text:span text:style-name="T1">Vervolgens selecteren we Time &amp; Date en zetten we de tijdzone naar Europe en de plaats Amsterdam. En als dat nog niet aan staat dan zetten we Network time ook op On. Daarna clicken we weer Done.</text:span></text:p>
      <text:p text:style-name="P107"><text:span text:style-name="T1">Nu gaan we voor de Installation Destination optie. Om het makkelijk te houden gaan we volledig voor de standaard instellingen, dus selecteren we Done.</text:span></text:p>
      <text:p text:style-name="P107"><text:span text:style-name="T1">En als laatste kiezen we voor Installation Source. Aan de linkerkant selecteren we Workstation en aan de rechterkant zetten we een vinkje voor </text:span><text:span text:style-name="T25">Office Suite and Productivity, we sluiten weer af met Done.</text:span></text:p>
      <text:p text:style-name="P108"><text:span text:style-name="T1">Nu is de knop Begin Installation donker grijs geworden en kunnen we hem aanclicken.</text:span></text:p>
      <text:p text:style-name="P108"><draw:frame text:anchor-type="paragraph" draw:z-index="13" draw:name="Shape7" draw:style-name="gr7" draw:text-style-name="P127" svg:width="7.3925in" svg:height="6.2012in" svg:x="0.0008in" svg:y="0.1264in"><draw:image xlink:href="Pictures/1000020100000326000002A420931239DAE396D7.png" xlink:type="simple" xlink:show="embed" xlink:actuate="onLoad" loext:mime-type="image/png"><text:p/></draw:image></draw:frame><text:span text:style-name="T1"/></text:p>
      <text:p text:style-name="P108"><text:soft-page-break/><text:span text:style-name="T1">Het systeem zal bezig gaan met de installatie en het geeft ons ondertussen de tijd om een wachtwoord voor root (Administrator van een Linux systeem) in te stellen en een gebruikersaccount voor onszelf te maken. Doe dit alle twee en zorg dat je de wachtwoorden goed onthoud of ergens opslaat.</text:span></text:p>
      <text:p text:style-name="P108"><text:span text:style-name="T1">Als de installatie klaar is dan moeten we via Settings → Storage de CD uit de virtuele CD speler verwijderen. Daarna kunnen we op Reboot clicken en zal ons nieuwe systeem opstarten.</text:span></text:p>
      <text:p text:style-name="P109"><text:span text:style-name="T26">N</text:span><text:span text:style-name="T1">a het opstarten en inloggen zal het systeem ons vragen om de licentievoorwaarden te accepteren.</text:span></text:p>
      <text:p text:style-name="P109"><draw:frame text:anchor-type="paragraph" draw:z-index="14" draw:name="Shape8" draw:style-name="gr8" draw:text-style-name="P127" svg:width="7.3925in" svg:height="6.2012in" svg:x="0.0008in" svg:y="0.1264in"><draw:image xlink:href="Pictures/1000020100000326000002A4FBA0C89C52FA0FCA.png" xlink:type="simple" xlink:show="embed" xlink:actuate="onLoad" loext:mime-type="image/png"><text:p/></draw:image></draw:frame><text:span text:style-name="T1">Zodra je dit gedaan hebt kan je op FINISH CONFIGURATION clicken en zal de installatie worden afgerond.</text:span></text:p>
      <text:p text:style-name="P109"><draw:frame text:anchor-type="paragraph" draw:z-index="15" draw:name="Shape9" draw:style-name="gr9" draw:text-style-name="P127" svg:width="7.3925in" svg:height="6.2012in" svg:x="0.0008in" svg:y="0.1264in"><draw:image xlink:href="Pictures/1000020100000326000002A4A107DA22E3FE4707.png" xlink:type="simple" xlink:show="embed" xlink:actuate="onLoad" loext:mime-type="image/png"><text:p/></draw:image></draw:frame><text:soft-page-break/><text:span text:style-name="T1"/></text:p>
      <text:p text:style-name="P109"><text:span text:style-name="T1">Je komt nu in het welkomstscherm terecht.</text:span></text:p>
      <text:p text:style-name="P109"><text:span text:style-name="T1"/></text:p>
      <text:h text:style-name="P110" text:outline-level="1"><text:bookmark-start text:name="__RefHeading___Toc2462_1698778599"/>Werken met de grafische <text:span text:style-name="T70">interface</text:span><text:bookmark-end text:name="__RefHeading___Toc2462_1698778599"/></text:h>
      <text:h text:style-name="P123" text:outline-level="2"><text:bookmark-start text:name="__RefHeading___Toc2476_1698778599"/><text:span text:style-name="T48">E</text:span>en <text:span text:style-name="T70">desktop</text:span> <text:span text:style-name="T48">op Linux</text:span><text:bookmark-end text:name="__RefHeading___Toc2476_1698778599"/></text:h>
      <text:p text:style-name="P69"><text:span text:style-name="T1">De Unix-wereld houdt erg van het paradigma “Small is beautiful”. Daarmee bedoelen ze dat ze graag kleine tools maken die </text:span><text:span text:style-name="T32">éé</text:span><text:span text:style-name="T36">n ding goed doen. Dat zien we ook terug bij de grafische interface. Allereerst is er een display server, dit is een stuk software dat ervoor zorgt dat er een grafische interface is. Het luistert naar de muis en bestuurt de cursor en toont een grafisch scherm dat is het wel zo’n beetje. Op deze grafische server draait een window-manager. De window-manager vangt een applicatie in een </text:span><text:soft-page-break/><text:span text:style-name="T36">frame (een window) en zorgt ervoor dat er naar wens scrol-knoppen zijn en knopjes om het scherm te minimaliseren of te sluiten. Ook het achtergrondscherm is een taak van de window-manager. Als laatste is er de desktop omgeving die zorgt voor de taakbalk, het configuratiescherm en alle andere zaken die nodig zijn om van een desktop te kunnen spreken.</text:span></text:p>
      <text:p text:style-name="P61">Als we dit allemaal hebben hebben we een desktop omgeving waarbinnen applicaties kunnen draaien.</text:p>
      <text:p text:style-name="P62">Er zijn twee dominante desktop omgevingen beschikbaar op de verschillende Linux distributies en dat zijn KDE en GNOME. Naast deze twee zijn er nog vele verschillende anderen, maar die laten </text:p>
      <text:p text:style-name="P71"><text:span text:style-name="T35">KDE was de eerste van de twee </text:span><text:span text:style-name="T37">genoemde desktopomgevingen en is gebaseerd op de Qt-library. In het begin was de Qt-library geen open source vandaar dat er een concurrent project is ontstaan. Later is het met Qt helemaal goed gekomen en nu behoort ze tot de open source gemeenschap.</text:span></text:p>
      <text:p text:style-name="P63">GNOME was het concurrerende project dat gestart werd omdat Qt niet open source was. Voor GNOME tot stand kwam was er een open source fotomanipulatiepakket dat The <text:alphabetical-index-mark-start text:id="IMark94508354655352"/>GIMP<text:alphabetical-index-mark-end text:id="IMark94508354655352"/> heet, zie later in dit hoofdstuk. Om het pakket te kunnen maken hadden de ontwikkelaars een grafische library ontwikkeld die GTK werd genoemd. Veel van wat er nodig is voor een desktop zat daar al in en dus gebruikte het GNOME project de GTK-library als basis.</text:p>
      <text:h text:style-name="P119" text:outline-level="3"><text:bookmark-start text:name="__RefHeading___Toc2478_1698778599"/>Office <text:span text:style-name="T46">Pakketten</text:span><text:bookmark-end text:name="__RefHeading___Toc2478_1698778599"/></text:h>
      <text:p text:style-name="P72"><text:span text:style-name="T8">H</text:span><text:span text:style-name="T1">et meest geïnstalleerde office pakket op dit moment op een Linux is systeem is ongetwijfeld Libre Office. Libre Office gebruikt standaard het Open Document Format voor al zijn documenten en is gratis beschikbaar voor Linux, Mac OS X en Windows.</text:span></text:p>
      <text:p text:style-name="P23">Libre Office bevat de volgende software onderdelen</text:p>
      <text:list xml:id="list283730940" text:style-name="L1">
        <text:list-item>
          <text:p text:style-name="P101">Writer – Tekstverwerking</text:p>
        </text:list-item>
        <text:list-item>
          <text:p text:style-name="P101">Calc – Spreadsheets</text:p>
        </text:list-item>
        <text:list-item>
          <text:p text:style-name="P101">Impress – Presentaties</text:p>
        </text:list-item>
        <text:list-item>
          <text:p text:style-name="P101">Draw – Tekenpakket</text:p>
        </text:list-item>
        <text:list-item>
          <text:p text:style-name="P101">Math – Een formule editor</text:p>
        </text:list-item>
        <text:list-item>
          <text:p text:style-name="P101">Base – Database</text:p>
        </text:list-item>
      </text:list>
      <text:h text:style-name="P120" text:outline-level="3"><text:bookmark-start text:name="__RefHeading___Toc2450_1698778599"/>Webbrowsers<text:bookmark-end text:name="__RefHeading___Toc2450_1698778599"/></text:h>
      <text:p text:style-name="P72"><text:span text:style-name="T1">De meest gebruikte webbrowsers zijn Mozilla Firefox, wat lange tijd de enige open source webbrowser was op Linux. Het KDE-</text:span><text:span text:style-name="T9">project heeft zijn eigen web-browser ontwikkeld, de engine van deze browser, WebKit wordt inmiddels ook door Apple gebruikt voor zijn Safari brower.</text:span></text:p>
      <text:p text:style-name="P73"><text:span text:style-name="T1">Toen Google zijn eigen webbrowser ontwikkelde werd de basis hiervan vrij gegeven als open source browser </text:span><text:span text:style-name="T10">met de naam Chromium. Google gebruikt zelf ook deze basis voor zijn eigen Chrome browser, maar de open source versie is ook op Linux te gebruiken en wordt door veel distributies meegeleverd of is makkelijk later te installeren.</text:span></text:p>
      <text:h text:style-name="P120" text:outline-level="3"><text:bookmark-start text:name="__RefHeading___Toc2452_1698778599"/><text:soft-page-break/>E-mail<text:bookmark-end text:name="__RefHeading___Toc2452_1698778599"/></text:h>
      <text:p text:style-name="P24">Mozilla levert naar de browser Firefox ook een open source e-mail client met de naam Thunderbird. Een e-mail client die erg lijkt op Microsoft Outlook is Evolution. Sinds versie 2.8 is het onderdeel van de GNOME project. Evolution en Thunderbird draaien ook op Windows en Mac OS X.</text:p>
      <text:p text:style-name="P24">Het KDE project heeft zijn eigen implementatie genaamd KMail.</text:p>
      <text:h text:style-name="P120" text:outline-level="3"><text:bookmark-start text:name="__RefHeading___Toc2454_1698778599"/>The <text:alphabetical-index-mark-start text:id="IMark94508330419752" text:main-entry="true"/>Gimp<text:bookmark-end text:name="__RefHeading___Toc2454_1698778599"/><text:alphabetical-index-mark-end text:id="IMark94508330419752"/></text:h>
      <text:p text:style-name="P25">De GIMP is een applicatie om foto’s te bewerken</text:p>
      <text:h text:style-name="P120" text:outline-level="3"><text:bookmark-start text:name="__RefHeading___Toc2456_1698778599"/>Inkscape<text:bookmark-end text:name="__RefHeading___Toc2456_1698778599"/></text:h>
      <text:p text:style-name="P25">Inkscape is een applicatie om tekeningen in vectoren te maken. Het bouwt een tekening dus niet op in pixels zoals bijvoorbeeld BMP, jpeg of PNG, maar doet dit door punten met vectoren te beschrijven, hierdoor zijn tekeningen “oneindig” schaalbaar zonder kwaliteitsverlies.</text:p>
      <text:h text:style-name="P120" text:outline-level="3"><text:bookmark-start text:name="__RefHeading___Toc2458_1698778599"/>Scribus<text:bookmark-end text:name="__RefHeading___Toc2458_1698778599"/></text:h>
      <text:p text:style-name="P64">Het open source document opmaak pakket is Scribus. Het is vergelijkbaar met Adobe Pagemaker.</text:p>
      <text:h text:style-name="P123" text:outline-level="2"><text:bookmark-start text:name="__RefHeading___Toc2480_1698778599"/>Desktop configuratie<text:bookmark-end text:name="__RefHeading___Toc2480_1698778599"/></text:h>
      <text:h text:style-name="P123" text:outline-level="2"><text:bookmark-start text:name="__RefHeading___Toc2482_1698778599"/>Systeem configuratie<text:bookmark-end text:name="__RefHeading___Toc2482_1698778599"/></text:h>
      <text:h text:style-name="P123" text:outline-level="2"><text:bookmark-start text:name="__RefHeading___Toc2484_1698778599"/>Gebruik van de office applicatie<text:bookmark-end text:name="__RefHeading___Toc2484_1698778599"/></text:h>
      <text:h text:style-name="P123" text:outline-level="2"><text:bookmark-start text:name="__RefHeading___Toc2486_1698778599"/>Installeren <text:span text:style-name="T47">en updaten </text:span>van software<text:bookmark-end text:name="__RefHeading___Toc2486_1698778599"/></text:h>
      <text:p text:style-name="P26"/>
      <text:h text:style-name="P115" text:outline-level="1"><text:bookmark-start text:name="__RefHeading___Toc2464_1698778599"/>Waarom de <text:span text:style-name="T70">command line</text:span> <text:span text:style-name="T70">interface</text:span>?<text:bookmark-end text:name="__RefHeading___Toc2464_1698778599"/></text:h>
      <text:p text:style-name="P16">De eerste vraag is meestal waarom we de command line zouden gebruiken als we al een grafische interface hebben. Het meest simpele antwoord is dat Unix van oorsprong alleen maar een command line interface of CLI had. Maar een beter is antwoord is dat een grafische interface veel resources (geheugen en processor) gebruikt en die resources kunnen we beter inzetten voor de taken die we het systeem geven. Veel Linux machines draaien als servers in een serverruimte en staan op de achtergrond hun ding te doen, bijvoorbeeld als webserver. Voor die functie is geen grafische interface noodzakelijk terwijl op een drukbezochte website elk stukje processor of geheugen nodig kan zijn om de website soepel te laten lopen. Wat we niet nodig hebben installeren we ook niet op de machine, dus geen grafische interface.</text:p>
      <text:p text:style-name="P16">Daarnaast zal je hopelijk ervaren dat omdat Linux op de schouders staat van de vele jaren ervaring uit de Unix wereld dat de command line een enorm krachtige interface is om zaken te doen. Vaak kan je op <text:soft-page-break/>de command line dingen sneller en makkelijker doen dan je in een grafische interface zou kunnen. Wees niet bevreesd als dat in eerste instantie niet zo lijkt. De leercurve kan, zeker als je niet veel ervaring met bijvoorbeeld de command prompt of powershell van Windows hebt, soms erg stijl zijn.</text:p>
      <text:h text:style-name="Heading_20_2" text:outline-level="2"><text:bookmark-start text:name="__RefHeading___Toc8502_1444822309"/>Toegang tot de CLI<text:bookmark-end text:name="__RefHeading___Toc8502_1444822309"/></text:h>
      <text:p text:style-name="P15">Een Linux server die geïnstalleerd is zonder grafische interface <text:span text:style-name="T50">heeft op zijn monitor de prompt Login: daar kan je inloggen als gebruiker. Via de toets combinatie ALT en F1-F6 kan je schakelen naar verschillende consoles zodat je meerdere keren ingelogd kan zijn.</text:span></text:p>
      <text:p text:style-name="P27">Omdat wij werken vanuit een virtual machine is het werken met een console niet makkelijk en gebruiken we een terminal applicatie. Start Terminal of Terminal Emulator.</text:p>
      <text:p text:style-name="P78"><draw:frame draw:style-name="fr2" draw:name="Image2" text:anchor-type="paragraph" svg:x="1.989in" svg:y="-0.0547in" svg:width="1.6772in" svg:height="3.6563in" draw:z-index="1"><draw:image xlink:href="Pictures/10000201000000A10000015FCE68111231853F5D.png" xlink:type="simple" xlink:show="embed" xlink:actuate="onLoad" loext:mime-type="image/png"/></draw:frame><text:bookmark-start text:name="__RefHeading___Toc779_1444822309"/><text:bookmark-end text:name="__RefHeading___Toc779_1444822309"/></text:p>
      <text:h text:style-name="Heading_20_2" text:outline-level="2"><text:bookmark-start text:name="__RefHeading___Toc8504_1444822309"/>De prompt<text:bookmark-end text:name="__RefHeading___Toc8504_1444822309"/></text:h>
      <text:p text:style-name="P28">Als je op de command line bent heb je een command prompt</text:p>
      <text:p text:style-name="P29"><draw:frame draw:style-name="fr3" draw:name="Image3" text:anchor-type="paragraph" svg:width="6.9252in" svg:height="4.3484in" draw:z-index="2"><draw:image xlink:href="Pictures/10000201000003340000020379053033FE829D2A.png" xlink:type="simple" xlink:show="embed" xlink:actuate="onLoad" loext:mime-type="image/png"/></draw:frame><text:soft-page-break/>Links staat de login naam, dennis, daarnaast op welke host je bent in gelogd, sticky10vm, daarna volgt de directory waarin je je nu bevindt, ~, en tot slotte de prompt voor een normale gebruiker; $.</text:p>
      <text:p text:style-name="P41">Typen we ‘pwd’ dan zien we het pad naar de directory waarin we ons bevinden. In dit geval zal dat onze gebruikers directory zijn met als volledig pad /home/gebruikersnaam. Voor het voorbeeld waarbij de gebruiker dennis ingelogd is is dat dus /home/dennis. Merk op dat op Linux de directories gescheiden worden door de forward-slash, /, dit in tegenstelling tot Windows waar de backward-slash, \, gebruikt wordt als scheidingsteken.</text:p>
      <text:h text:style-name="P110" text:outline-level="1"><text:bookmark-start text:name="__RefHeading___Toc8514_1444822309"/>Linux documentatie<text:bookmark-end text:name="__RefHeading___Toc8514_1444822309"/></text:h>
      <text:p text:style-name="P81"><text:span text:style-name="T1">Bijna elk linux-systeem is standaard voorzien van een uitgebreide set van documentatie. De meeste documentatie bevat de man-pages. ‘man’ is een afkorting voor Manual ofwel handleiding. Dat zal je vaker tegen gaan komen dat commando’s op een Linux en andere Unix-systemen afkortingen zijn. Het afkorten scheelt typen, </text:span><text:span text:style-name="T20">wat cruciaal was op de oude stugge toetsenborden van de PDP-systemen waarop Unix is ontworpen. Op deze toetsenborden kreeg je zere vingers van het typen, dus alles dat typen bespaarde was meegenomen.</text:span></text:p>
      <text:h text:style-name="Heading_20_2" text:outline-level="2"><text:bookmark-start text:name="__RefHeading___Toc8516_1444822309"/><text:alphabetical-index-mark-start text:id="IMark94508358006968" text:key1="Manual pages" text:main-entry="true"/><text:span text:style-name="T71">m</text:span>an-pages<text:bookmark-end text:name="__RefHeading___Toc8516_1444822309"/><text:alphabetical-index-mark-end text:id="IMark94508358006968"/></text:h>
      <text:p text:style-name="P39">De <text:span text:style-name="T61">op het systeem aanwezig</text:span> help van een Unix-achtig systeem is te vinden in de man-pages. De online Manual is verdeeld in hoofdstukken.</text:p>
      <text:list xml:id="list2945385518" text:style-name="L2">
        <text:list-item>
          <text:p text:style-name="P102">Executable programs or shell commands</text:p>
        </text:list-item>
        <text:list-item>
          <text:p text:style-name="P102"><text:soft-page-break/>System calls (functions provided by the kernel)</text:p>
        </text:list-item>
        <text:list-item>
          <text:p text:style-name="P102">Library calls (functions within program libraries)</text:p>
        </text:list-item>
        <text:list-item>
          <text:p text:style-name="P102">Special files (usually found in /dev)</text:p>
        </text:list-item>
        <text:list-item>
          <text:p text:style-name="P102">File formats and conventions eg /etc/passwd</text:p>
        </text:list-item>
        <text:list-item>
          <text:p text:style-name="P102">Games</text:p>
        </text:list-item>
        <text:list-item>
          <text:p text:style-name="P102">Miscellaneous <text:s/>(including <text:s/>macro <text:s/>packages <text:s/>and <text:s/>conventions), e.g. man(7), groff(7)</text:p>
        </text:list-item>
        <text:list-item>
          <text:p text:style-name="P102">System administration commands (usually only for root)</text:p>
        </text:list-item>
        <text:list-item>
          <text:p text:style-name="P102">Kernel routines [Non standard]</text:p>
        </text:list-item>
      </text:list>
      <text:p text:style-name="P40">Voor gebruikers zijn de belangrijkste hoofdstukken die over de commando’s gaan, 1 en 8, en die over de configuratie bestanden 5. Om een beetje vertrouwd te raken met de man-pages gaan we de manual page over man bekijken. Type:</text:p>
      <text:p text:style-name="P40">man man</text:p>
      <text:p text:style-name="P40">Met de pijltjes toetsten omhoog en naar beneden kan je door de pagina scrollen en met q verlaat je de manual-pagina. Scrollend door de pagina kom je ook de hierboven al genoemde hoofdstuk indeling tegen. Verder kom je kopjes tegen met hoofdletter. Veel voorkomende koppen zijn:</text:p>
      <text:p text:style-name="P94">NAME: naam van het commando <text:span text:style-name="T58">met</text:span> een korte uitleg</text:p>
      <text:p text:style-name="P94">SYNOPSIS: syntax van het commando</text:p>
      <text:p text:style-name="P94">DESCRIPTION: hopelijk een complete beschrijving van een commando</text:p>
      <text:p text:style-name="P94">OPTIONS: welke opties kent het commando</text:p>
      <text:p text:style-name="P94">EXAMPLES: voorbeelden hoe het commando te gebruiken</text:p>
      <text:p text:style-name="P94">AUTHORS: wie heeft de manual-page geschreven</text:p>
      <text:p text:style-name="P94">SEE ALSO: doorverwijzingen naar andere documentatie</text:p>
      <text:p text:style-name="P1"/>
      <text:p text:style-name="P40">Om snel te zoeken naar bepaalde stukken in een manual-page kan je de / gebruiken. Als je een man-page open hebt staan en je typt</text:p>
      <text:p text:style-name="P40">/EXAMPLES</text:p>
      <text:p text:style-name="P40">en deze kop bestaat in de pagina dan kom je meteen bij de examples terecht. Snel door de man-pages scrollen kan door gebruik te maken van PgUp en PgDn <text:span text:style-name="T59">toetsen.</text:span></text:p>
      <text:h text:style-name="P123" text:outline-level="2"><text:bookmark-start text:name="__RefHeading___Toc8518_1444822309"/><text:soft-page-break/>Waar vind ik iets?<text:bookmark-end text:name="__RefHeading___Toc8518_1444822309"/></text:h>
      <text:p text:style-name="P48"><draw:frame draw:style-name="fr2" draw:name="Image4" text:anchor-type="paragraph" svg:x="-0.0043in" svg:y="0in" svg:width="3.1626in" svg:height="3.1929in" draw:z-index="3"><draw:image xlink:href="Pictures/10000201000002C9000002D00597AD0F71B9A4B7.png" xlink:type="simple" xlink:show="embed" xlink:actuate="onLoad" loext:mime-type="image/png"/></draw:frame>Om uit te vinden welk commando je kan gebruiken om iets op het systeem te bereiken kan je man -k gebruiken. Een alternatief commando is apropos. Type eens:</text:p>
      <text:p text:style-name="P48">apropos ‘make directories’</text:p>
      <text:p text:style-name="P48">je vindt dan het ‘mkdir’ commando. Het nadeel van dit zoek systeem is dat het redelijk specifiek is.</text:p>
      <text:p text:style-name="P48">apropos ‘make directory’</text:p>
      <text:p text:style-name="P48">doet niets. Als je het dus niet meteen vindt probeer dan enkelvoud- en meervoudsvormen.</text:p>
      <text:p text:style-name="P49">Heb je een commando gevonden waarvan je denkt dat het is wat je nodig hebt probeer dan man -f of whatis. Dit geeft een korte beschrijving van een commando en voor de volledige manual gebruiken we het man commando:</text:p>
      <text:p text:style-name="P49">whatis mkdir</text:p>
      <text:p text:style-name="P49">man mkdir</text:p>
      <text:p text:style-name="P49">Extra uitleg van een commando kan vaak ook gevonden worden door -h of –help aan het commando toe te voegen met een spatie.</text:p>
      <text:p text:style-name="P49"><draw:frame draw:style-name="fr3" draw:name="Image5" text:anchor-type="paragraph" svg:width="6.9252in" svg:height="3.5555in" draw:z-index="4"><draw:image xlink:href="Pictures/100002010000030B00000190DD57691E6A982B14.png" xlink:type="simple" xlink:show="embed" xlink:actuate="onLoad" loext:mime-type="image/png"/></draw:frame><text:soft-page-break/></text:p>
      <text:p text:style-name="P49">Je ziet dat -h een error melding geeft en ons verteld dat we –help moeten gebruiken. Ook wordt er verteld wat we de volledige documentatie online kunnen vinden en in de info documentatie.</text:p>
      <text:h text:style-name="P125" text:outline-level="2"><text:bookmark-start text:name="__RefHeading___Toc8544_1444822309"/><text:span text:style-name="T71">i</text:span>nfo<text:bookmark-end text:name="__RefHeading___Toc8544_1444822309"/></text:h>
      <text:p text:style-name="P82"><text:span text:style-name="T21">T</text:span><text:span text:style-name="T1">he GNU-project heeft een eigen documentatie systeem ontworpen dat info genoemd wordt. Het is een hypertext, dus met links, gerelateerd systeem. Dit is dus documentatie dat je naast man tegen komt op systemen. Mocht je dus in man niet vinden wat je zoekt, misschien kan je dan eens info proberen. Ook in info werken de pijltjes voor het scrollen en is q er weer om het systeem te verlaten. Een extra functie is de enter-toets die je kan gebruiken om een link te volgen.</text:span></text:p>
      <text:h text:style-name="Heading_20_2" text:outline-level="2"><text:bookmark-start text:name="__RefHeading___Toc8520_1444822309"/>/usr/share/doc<text:bookmark-end text:name="__RefHeading___Toc8520_1444822309"/></text:h>
      <text:p text:style-name="P41">Een andere plek waar we op ons systeem informatie kunnen vinden is in de /usr/share/doc directory. Met het commando ‘ls’ <text:s/>kan je een listing van een directory opvragen. Type</text:p>
      <text:p text:style-name="P41">ls /usr/share/doc</text:p>
      <text:p text:style-name="P41">en een enorme lijst van directories vliegt over je scherm. Dit is de documentatie van elk pakket dat op het systeem geïnstalleerd is. Een linux systeem is opgebouwd uit allerlei software pakketten die vanaf source code door de distributie maker gecompileerd zijn. De informatie die met de source code meekwam, zoals de licentie-bestanden, eventuele FAQ-bestanden, READMEs etc. die vind je terug in de subdirectories van /usr/share/doc. Belangrijk zijn vaak de voorbeeld configuratie-bestanden.</text:p>
      <text:h text:style-name="Heading_20_2" text:outline-level="2"><text:bookmark-start text:name="__RefHeading___Toc8524_1444822309"/><text:soft-page-break/>Internet<text:bookmark-end text:name="__RefHeading___Toc8524_1444822309"/></text:h>
      <text:p text:style-name="P41">Als laatste documentatie bron willen we graag het Internet vermelden. Omdat GNU/Linux een open source besturingssysteem is is er heel veel online te vinden. De kans dat jij als eerste tegen een probleem aanloopt is zeer klein. <text:span text:style-name="T60">Het is dus naast de voornoemde bronnen een van de eerste zaken om te raadplegen.</text:span></text:p>
      <text:p text:style-name="P42">De broncode van alle software is openbaar en veel van de projecten hebben dan ook hun eigen website met vaak ook een eigen forum om contact te houden met gebruikers. Veel informatie is dan ook terug te vinden in de fora en de FAQs.</text:p>
      <text:h text:style-name="P116" text:outline-level="1"><text:bookmark-start text:name="__RefHeading___Toc8512_1444822309"/>Werken met een bestand<text:span text:style-name="T72">s</text:span>systeem<text:bookmark-end text:name="__RefHeading___Toc8512_1444822309"/></text:h>
      <text:h text:style-name="P126" text:outline-level="2"><text:bookmark-start text:name="__RefHeading___Toc8506_1444822309"/>De home-directory<text:bookmark-end text:name="__RefHeading___Toc8506_1444822309"/></text:h>
      <text:p text:style-name="P29">Wat waarschijnlijk wat uitleg behoeft is dat je je nu in de directory ~ bevindt. Dat is geen werkelijk bestaande directory maar een handige afkorting die we binnen de cli kunnen gebruiken <text:span text:style-name="T65">om de home-directory van een gebruiker aan te duiden. Je eigen plek waar je je bestanden kan opslaan heet je home-directory en die wordt dus ook aangeduid met de ~ (tilde)</text:span>. <text:s/>Je bevindt je dus in je eigen home-directory.</text:p>
      <text:p text:style-name="P52">De werkelijke plek waar je je nu bevindt in het bestandssysteem kan je laten zien door</text:p>
      <text:p text:style-name="P52">pwd</text:p>
      <text:p text:style-name="P52">te typen. Het pwd commando toont de werk-directory en pwd staat dan ook voor print working directory. Je zult zien dat pwd iets terug geeft als</text:p>
      <text:p text:style-name="P30">/<text:span text:style-name="T65">home/dennis</text:span></text:p>
      <text:p text:style-name="P30"><text:span text:style-name="T65">waarbij ‘dennis’ vervangen is door je eigen gebruikersnaam. De / (forward slash) is het scheidingsteken dat in Linux gebruikt wordt om directory namen van elkaar te scheiden. Je</text:span> bevindt <text:span text:style-name="T65">je dus twee directories diep </text:span>vanaf de root van het bestandssysteem. / is de root, home/ is de eerste directory en dennis/ is<text:span text:style-name="T65"> </text:span>de tweede directory.</text:p>
      <text:p text:style-name="P31">Laten we eens kijken wat er in onze directory te vinden is. Om een overzicht te krijgen van de directories en bestanden in onze directory typen we ‘ls’. ‘ls’ is een afkorting voor list. Ofwel geef een lijst van aanwezige files en directories. Afhankelijk van de distributie of de systeembeheerder zullen er al wat zaken aanwezig zijn. We gaan er verder vanuit dat een standaard CentOS installatie hebt gedaan zoals beschreven in een vorig hoofdstuk.</text:p>
      <text:p text:style-name="P32">We gaan onze eerste eigen directory aanmaken. Type hiervoor:</text:p>
      <text:p text:style-name="P32">mkdir LinuxCursus</text:p>
      <text:p text:style-name="P32">met behulp van ‘ls’ kan je zien dat er een nieuwe directory bijgekomen is.</text:p>
      <text:p text:style-name="P32">Met ‘cd’, change directory, kunnen we ons verplaatsen in de directory:</text:p>
      <text:p text:style-name="P32">cd LinuxCursus</text:p>
      <text:p text:style-name="P74"><text:soft-page-break/><text:span text:style-name="T1">na de enter zal je zien dat de prompt gewijzigd is en een ‘ls’ geeft een lege output omdat er niets in de directory staat. </text:span><text:span text:style-name="T12">Met ‘pwd’ kan je controleren dat je daadwerkelijk in de nieuwe directory staat.</text:span></text:p>
      <text:p text:style-name="P75"><text:span text:style-name="T12">N</text:span><text:span text:style-name="T1">u gaan we een aantal directories tegelijkertijd aanmaken hiervoor typen we</text:span></text:p>
      <text:p text:style-name="P33">mkdir Data Documenten Muziek</text:p>
      <text:p text:style-name="P80"><text:span text:style-name="T19">na een ‘ls’ zie je nu drie nieuwe directories. Zo zie je dat </text:span><text:span text:style-name="T18">je </text:span><text:span text:style-name="T19">door meerdere argumenten mee te </text:span><text:span text:style-name="T13">geven aan mkdir meer dan 1 directory kan aanmaken.</text:span></text:p>
      <text:p text:style-name="P79"><text:span text:style-name="T13">M</text:span><text:span text:style-name="T1">et rmdir kan je directories weggooien.</text:span></text:p>
      <text:p text:style-name="P50">rmdir Data</text:p>
      <text:p text:style-name="P50">Gooit de Data directory weg, na ‘ls’ zie je nu nog maar twee directories.</text:p>
      <text:p text:style-name="P52">Als we het systeem verder willen verkennen dan kunnen we met</text:p>
      <text:p text:style-name="P52">cd ~</text:p>
      <text:p text:style-name="P52">ervoor zorgen dat we weer in onze home-directory terecht komen, dat scheelt toch een hoop typen die ~. Als we nu</text:p>
      <text:p text:style-name="P52">cd ..</text:p>
      <text:p text:style-name="P52">typen dan gaan we terug in de directory boom. We komen in de /home/ directory terecht. De dubbele punten naast elkaar (..) staan voor de directory die 1 stap lager ligt in de boom. We staan nu in de home/ directory die standaard alle directories van alle gebruikers bevat, dus als er meer gebruikers op het systeem zouden zijn aangemaakt dan zouden ook van deze gebruikers de home-directories hier te vinden zijn. Een uitzondering is de home-directory van de systemadministrator van een Linux systeem. Deze beheerder heet ‘root’ en zijn of haar directory is /root/. Maar komen we later nog een keer op terug.</text:p>
      <text:p text:style-name="P52">Als we weer</text:p>
      <text:p text:style-name="P52">cd ..</text:p>
      <text:p text:style-name="P52">typen dan komen we in de / directory terecht. Lager kunnen we niet gaat op een Linux systeem, we zijn nu bij de root-directory aangekomen. Let op de verwarring die kan ontstaan tussen de /root/ directory en de / directory beiden heten de root-directory maar de ene is van de gebruiker root en de ander is van het bestandssysteem.</text:p>
      <text:p text:style-name="P52">Wat je zal zijn opgevallen als je een Windows-gebruiker bent is dat Linux geen drive letters heeft.</text:p>
      <text:h text:style-name="P123" text:outline-level="2"><text:bookmark-start text:name="__RefHeading___Toc1419_882782681"/>Mounten van disk<text:span text:style-name="T64">s</text:span><text:bookmark-end text:name="__RefHeading___Toc1419_882782681"/></text:h>
      <text:p text:style-name="P51">Een disk o<text:span text:style-name="T66">f</text:span> partitie op een disk wordt gemount op het bestandssysteem. Om dit duidelijk te maken moeten we wat dieper in het systeem duiken en een paar dingen doen die we pas later in dit boek uitleggen. Dus type nauwkeurig het volgende commando over:</text:p>
      <text:p text:style-name="P51">mount | grep ' / '</text:p>
      <text:p text:style-name="P51"><text:soft-page-break/><text:span text:style-name="T66">Voor en achter de / staat een enkele spatie. </text:span>Dit geeft iets terug als:</text:p>
      <text:p text:style-name="P51">/dev/sda1 on / type ext4 (rw,relatime,errors=remount-ro)</text:p>
      <text:p text:style-name="P51">Wat dit betekent is dat de eerste partitie op de harddisk die het systeem kent als sda gekoppeld (gemount) is op /. USB-disks kunnen op dezelfde manier gekoppeld worden aan het systeem. De directory die daarvoor gereserveerd is is /media/. In de /media/ directory zijn er directories per gebruiker waar gebruikers hun USB-disks kunnen mounten. Later zullen we hier uitgebreider op terug komen.</text:p>
      <text:p text:style-name="P51">/mnt is de directorie die van oudsher aanwezig is om lokaal media op te mounten <text:span text:style-name="T67">en zou nu alleen nog door de beheerder gebruikt moeten worden voor het tijdelijk mounten van disks.</text:span></text:p>
      <text:h text:style-name="Heading_20_2" text:outline-level="2"><text:bookmark-start text:name="__RefHeading___Toc8484_1444822309"/>FHS – <text:span text:style-name="T57">Filesystem Hierarchy Standard</text:span><text:bookmark-end text:name="__RefHeading___Toc8484_1444822309"/></text:h>
      <text:p text:style-name="P53">We staan nog steeds in de / directory als we daar ls typen dan zien we allemaal verschillende directories op ons scherm verschijnen.</text:p>
      <text:p text:style-name="P43">Net als met de standaardisatie van Unix in een POSIX standaard werden er in het begin op Linux <text:span text:style-name="T66">D</text:span>istributies soms bestanden in verschillende directories neergezet. Dat is voor programma’s die op die systemen moeten draaien niet handig. Als de ene distributie /var/db heeft voor het plaatsen van databases en de ander /var/databases dan schept dat verwarring. De oplossing die hiervoor gekomen is is de Filesystem Hierarchy Standard. Deze is beschikbaar op <text:a xlink:type="simple" xlink:href="https://refspecs.linuxfoundation.org/fhs.shtml" text:style-name="Internet_20_link" text:visited-style-name="Visited_20_Internet_20_Link">https://refspecs.linuxfoundation.org/fhs.shtml</text:a>. Hier gaan we heel globaal in op een aantal belangrijke directories, mocht je alle ins en outs willen weten dan raden we je aan om de specificatie een keer te lezen.</text:p>
      <text:p text:style-name="P43">De basis van het bestandssysteem wordt bepaald door de / directory, ook de root genoemd omdat de vertakkende directories op een boom structuur lijkt en het Engelse root betekend stam.</text:p>
      <text:p text:style-name="P43">Een ls van / laat ons een aantal verschillende directories zien. Laten we beginnen met /boot/. Deze directory bevat bestanden die cruciaal zijn voor het opstarten maar die geen commando zijn. <text:span text:style-name="T62">Hier vinden we de kernel en bestanden die behoren bij de bootloader.</text:span></text:p>
      <text:p text:style-name="P44">De /dev/ directory bevat de namen van beschikbare devices. Devices worden worden besproken in het hoofdstuk over devices. Dus daar gaan we later nog op in.</text:p>
      <text:p text:style-name="P44">De /etc/ directory bevat de configuratiebestanden van het systeem. Als je een instelling wil wijzigen is dit de plek om te gaan zoeken.</text:p>
      <text:p text:style-name="P44">/home/ bevat de directories waarin gebruikers hun bestanden kunnen zetten. Een uitzondering hierop is de directory waarin de root gebruiker (de baas of administrator van het systeem), zijn bestanden kan opslaan. Die directory is /root/.</text:p>
      <text:p text:style-name="P44">/var/ is de directory voor de systeem opslag van variabele data zoals bijvoorbeeld de logbestanden die je dan ook kan vinden in /var/log/.</text:p>
      <text:p text:style-name="P83"><text:span text:style-name="T1">/</text:span><text:span text:style-name="T22">srv/ bevat de data van de diensten die door het systeem wordt aangeboden. Data van web- of ftp-servers kan hier gevonden worden.</text:span></text:p>
      <text:h text:style-name="P121" text:outline-level="3"><text:bookmark-start text:name="__RefHeading___Toc8548_1444822309"/><text:soft-page-break/>De commando locaties<text:bookmark-end text:name="__RefHeading___Toc8548_1444822309"/></text:h>
      <text:p text:style-name="P44">Commando’s vind je terug in de bin/ directories. We gebruiken hier een meervoud omdat ze zich op verschillende plekken kunnen vinden. Je bent in de / directory al de bin en sbin directories tegen gekomen. sbin is voor de systeembeheerder commando’s en bin voor commando’s die ook door de normale gebruiker gebruikt kunnen worden.</text:p>
      <text:p text:style-name="P83"><text:span text:style-name="T1">Maar een Linux systeem zit iets complexer in elkaar. Je hebt waarschijnlijk ook al /usr/ directory gezien. In die directory kom je een vergelijkbare structuur tegen als in / voor commando’s en libraries, maar deze directory moet read-only gemount kunnen worden via bijvoorbeeld het netwerk. Vaak wordt er gezegd dat commando’s in /bin/ en /sbin/ nodig zijn om het systeem op te starten. Alles dat niet direct nodig is voor het opstarten vind je dan in /usr/bin/ en /usr/sbin/. Dat geldt ook voor de libraries in /</text:span><text:span text:style-name="T22">lib/ en </text:span><text:span text:style-name="T1">/usr/lib/.</text:span></text:p>
      <text:p text:style-name="P83"><text:span text:style-name="T1">Linux is een open source systeem, dus een systeembeheer kan ook bepalen dat bepaalde software door hemzelf gecompileerd wordt omdat hij bijvoorbeeld een nieuwere versie beschikbaar wil stellen dan door de distributie geleverd wordt. Deze lokaal gecompileerde software wordt dan geïnstalleerd in /usr/local/. Dus /usr/local/bin bevat commando’s die afkomstig zijn van lokaal gecompileerde software </text:span><text:span text:style-name="T23">en /usr/local/lib/ de libraries</text:span><text:span text:style-name="T1">.</text:span></text:p>
      <text:p text:style-name="P44">En als laatste is er nog de /opt/ directory. /opt/ is voor voorgecompileerde software die niet onderdeel is van de distributie maar die bijvoorbeeld gecompileerd is door een commerciële leverancier van software.</text:p>
      <text:p text:style-name="P44">Om te bepalen welke directories gebruikt worden voor het zoeken naar een commando is er een variabele aanwezig in de omgeving waarin we werken en die variabele heeft de logische naam PATH. Type maar eens:</text:p>
      <text:p text:style-name="P44">echo $PATH</text:p>
      <text:p text:style-name="P44"><text:span text:style-name="T63">Dit levert een output op die er ongeveer zo uit ziet: </text:span>/usr/local/bin:/usr/bin:/bin. <text:span text:style-name="T63">Voor een gebruiker met dit PATH wordt er voor een commando eerst gezocht in /usr/local/bin, daarna in /usr/bin en als laatste in /bin/.</text:span></text:p>
      <text:p text:style-name="P45">Met het commando su kan je een andere gebruiker worden (switch user). Type eens</text:p>
      <text:p text:style-name="P45">su –</text:p>
      <text:p text:style-name="P45">echo $PATH</text:p>
      <text:p text:style-name="P45">exit</text:p>
      <text:p text:style-name="P45">Na het su commando moet je het password van de root gebruiker geven dat je ingesteld hebt tijden de installatie. Je zal nu zien dat het PATH van de root gebruiker ook de sbin/ directories bevat. De root gebruiker heeft dus veel meer commando’s tot zijn beschikking dan een normale gebruiker.</text:p>
      <text:h text:style-name="P123" text:outline-level="2"><text:bookmark-start text:name="__RefHeading___Toc8510_1444822309"/><text:soft-page-break/><text:alphabetical-index-mark-start text:id="IMark94508358036072" text:key1="find" text:main-entry="true"/>Zoeken naar bestanden<text:bookmark-end text:name="__RefHeading___Toc8510_1444822309"/><text:alphabetical-index-mark-end text:id="IMark94508358036072"/></text:h>
      <text:p text:style-name="P54">Met zo’n grote boom van directories is het van belang dat je op een simpele manier bestanden terug kan vinden. Om te zoeken naar bestanden of directories is er het commando ‘find’. De syntax van ‘find’ ziet er zo uit:</text:p>
      <text:p text:style-name="P54">find <text:s/>[-H] <text:s/>[-L] [-P] [-D debugopts] [-Olevel] [starting-point...] [expression]</text:p>
      <text:p text:style-name="P54">Dit is geknipt en geplakt uit de man-page waar je uitgebreide documentatie kan vinden over find. Om een idee te krijgen hoe find werkt type:</text:p>
      <text:p text:style-name="P54">find ~ -name “Muziek” -print</text:p>
      <text:p text:style-name="P54">Bij mij op het systeem was het antwoord</text:p>
      <text:p text:style-name="P54">/home/dennis/LinuxCursus/Muziek</text:p>
      <text:p text:style-name="P54">Bij jou is dennis natuurlijk weer vervangen door je eigen gebruikersnaam. Print is de standaard functie van find, en daarom vonden de programmeurs van find dat als je geen opdracht meegeeft dat find dan ook print doet. Dus korter kan het zo</text:p>
      <text:p text:style-name="P54">find ~ -name “Muziek”</text:p>
      <text:p text:style-name="P54">Die ~ is makkelijk als je in je home-directory wil zoeken, maar wat als je in bijvoorbeeld /etc/ staat en in die directory wil zoeken? Daar is ook over nagedacht. We hebben al ‘..’ gezien als een aanduiding voor een lager gelegen directory, maar zo is er ook de ‘.’ als we ‘deze’-directory bedoel. En met deze bedoelen we de directory waarin we nu staan. Dus we kunnen ook het volgende doen:</text:p>
      <text:p text:style-name="P54">find . -name “Muziek”</text:p>
      <text:p text:style-name="P55">En voor wie niets tegen typen heeft mag je natuurlijk ook de hele directory opgeven</text:p>
      <text:p text:style-name="P55">find /home/dennis/ -name “Muziek”</text:p>
      <text:p text:style-name="P55">Met -name geven we op dat we naar een bestandsnaam zoeken en een bestandsnaam kan ook een directory zijn. <text:span text:style-name="T68">Als we onderscheidt willen maken tussen bestanden en directories kan kunnen we een -type meegeven:</text:span></text:p>
      <text:p text:style-name="P56">find . -type d -name “Muziek”</text:p>
      <text:p text:style-name="P56">Zal dezelfde output geven want type d is een directory, maar als doen</text:p>
      <text:p text:style-name="P56">find . -type f -name “Muziek”</text:p>
      <text:p text:style-name="P56">dan vinden we niets, want het type f is een regulier bestand en Muziek is een directory.</text:p>
      <text:p text:style-name="P57">Om dat te testen doen we het volgende</text:p>
      <text:p text:style-name="P57">touch ~/LinuxCursus/Documenten/leeg_bestand.txt</text:p>
      <text:p text:style-name="P57">find . -type f -name “leeg_bestand.txt”</text:p>
      <text:p text:style-name="P57">Met touch kan je een nieuw leeg bestand aanmaken en dat hebben we gedaan en daarna hebben we find naar dat nieuwe bestand laten zoeken. Nou lijkt dit een wat onzinnige actie omdat we al weten waar het <text:soft-page-break/>bestand is, maar het geeft ons een optie om een andere functie van find te demonstreren, namelijk het zoeken naar lege bestanden op het systeem:</text:p>
      <text:p text:style-name="P57">find . -size 0</text:p>
      <text:p text:style-name="P57">de -size optie geldt alleen voor bestanden, de -empty optie laat naast lege bestanden ook lege directories zien</text:p>
      <text:p text:style-name="P57">find . -empty</text:p>
      <text:p text:style-name="P57">Het find commando kent nog veel meer opties zoals zoeken naar de datum en tijd waarop een bestand is aangemaakt of een moment later of eerder dan een bepaalde datum en tijd. De man-page van find documenteert al deze verschillende optie<text:span text:style-name="T69">s</text:span> en op Internet is heel veel uitleg te vinden <text:span text:style-name="T69">hoe je find met al deze opties kan gebruiken</text:span>. <text:span text:style-name="T69">Een laatste functie van find willen je nog meegeven. De kan behalve met -print find ook andere dingen laten doen dan de gevonden elementen printen, je kan find ook vertellen om een actie uit te voeren, zoals het deleten van de gevonden elementen:</text:span></text:p>
      <text:p text:style-name="P58">find . -size 0 -delete</text:p>
      <text:p text:style-name="P58">een ls van LinuxCursus/Documenten/ zal laten zien dat het bestand leeg_bestand.txt niet meer bestaat. Pas wel op, dit kan gevaarlijke situaties opleveren.</text:p>
      <text:p text:style-name="P58">find LinuxCursus/ -empty -delete</text:p>
      <text:p text:style-name="P58">Dit commando zoekt in de LinuxCursus naar alle directories en bestanden die leeg zijn. Bestanden hadden we niet meer, maar er stonden nog wel twee directories in (Documenten en Muziek), beide directories waren leeg en werden door find dan ook keurig verwijderd van het systeem. Toen kwam find nog de directory LinuxCursus tegen, en ja die was nu ook leeg, dus heeft find die ook weggegooid!</text:p>
      <text:h text:style-name="P110" text:outline-level="1"><text:bookmark-start text:name="__RefHeading___Toc781_1444822309"/><text:soft-page-break/>Werken met documenten<text:bookmark-end text:name="__RefHeading___Toc781_1444822309"/></text:h>
      <text:h text:style-name="P123" text:outline-level="2"><text:bookmark-start text:name="__RefHeading___Toc1422_882782681"/>Het gebruik van een editor<text:bookmark-end text:name="__RefHeading___Toc1422_882782681"/></text:h>
      <text:h text:style-name="P118" text:outline-level="3"><text:bookmark-start text:name="__RefHeading___Toc1424_882782681"/>Tekstverwerker of editor<text:bookmark-end text:name="__RefHeading___Toc1424_882782681"/></text:h>
      <text:h text:style-name="P118" text:outline-level="3"><text:bookmark-start text:name="__RefHeading___Toc1426_882782681"/>vi, nano, pico<text:bookmark-end text:name="__RefHeading___Toc1426_882782681"/></text:h>
      <text:h text:style-name="Heading_20_3" text:outline-level="3"><text:bookmark-start text:name="__RefHeading___Toc1428_882782681"/>vim<text:bookmark-end text:name="__RefHeading___Toc1428_882782681"/></text:h>
      <text:h text:style-name="P123" text:outline-level="2"><text:bookmark-start text:name="__RefHeading___Toc8488_1444822309"/>Het maken en aanpassen van bestanden<text:bookmark-end text:name="__RefHeading___Toc8488_1444822309"/></text:h>
      <text:h text:style-name="P123" text:outline-level="2"><text:bookmark-start text:name="__RefHeading___Toc8490_1444822309"/>Zoeken in documenten<text:bookmark-end text:name="__RefHeading___Toc8490_1444822309"/></text:h>
      <text:h text:style-name="P110" text:outline-level="1"><text:bookmark-start text:name="__RefHeading___Toc1430_882782681"/>Werken als root<text:bookmark-end text:name="__RefHeading___Toc1430_882782681"/></text:h>
      <text:h text:style-name="Heading_20_2" text:outline-level="2"><text:bookmark-start text:name="__RefHeading___Toc1432_882782681"/>sudo<text:bookmark-end text:name="__RefHeading___Toc1432_882782681"/></text:h>
      <text:h text:style-name="Heading_20_2" text:outline-level="2"><text:bookmark-start text:name="__RefHeading___Toc1434_882782681"/>su<text:bookmark-end text:name="__RefHeading___Toc1434_882782681"/></text:h>
      <text:h text:style-name="P110" text:outline-level="1"><text:bookmark-start text:name="__RefHeading___Toc8492_1444822309"/>Rechten<text:bookmark-end text:name="__RefHeading___Toc8492_1444822309"/></text:h>
      <text:h text:style-name="P123" text:outline-level="2"><text:bookmark-start text:name="__RefHeading___Toc8494_1444822309"/>Gebruikers en groepen<text:bookmark-end text:name="__RefHeading___Toc8494_1444822309"/></text:h>
      <text:h text:style-name="P123" text:outline-level="2"><text:bookmark-start text:name="__RefHeading___Toc8496_1444822309"/>Bestandsrechten<text:bookmark-end text:name="__RefHeading___Toc8496_1444822309"/></text:h>
      <text:h text:style-name="P117" text:outline-level="1"><text:bookmark-start text:name="__RefHeading___Toc783_1444822309"/>Shell scripting<text:bookmark-end text:name="__RefHeading___Toc783_1444822309"/></text:h>
      <text:h text:style-name="P110" text:outline-level="1"><text:bookmark-start text:name="__RefHeading___Toc8498_1444822309"/>Systeem inventarisatie<text:bookmark-end text:name="__RefHeading___Toc8498_1444822309"/></text:h>
      <text:h text:style-name="P110" text:outline-level="1"><text:bookmark-start text:name="__RefHeading___Toc785_1444822309"/><text:span text:style-name="T49">Andere p</text:span>rogrammeertalen<text:bookmark-end text:name="__RefHeading___Toc785_1444822309"/></text:h>
      <text:p text:style-name="P34">Van oudsher werden Unix systemen veel gebruikt door programmeurs er zijn dan ook veel talen ontwikkeld en overgezet naar Linux. Natuur is er een C-compiler. De meest gebruikte is die uit het GNU project die de GNU Compiler Collection (GCC) heet omdat hij naar <text:alphabetical-index-mark-start text:id="IMark94508329978728"/>C<text:alphabetical-index-mark-end text:id="IMark94508329978728"/> ook compilers bevat voor <text:alphabetical-index-mark-start text:id="IMark94508330420248"/>C++<text:alphabetical-index-mark-end text:id="IMark94508330420248"/>, <text:alphabetical-index-mark-start text:id="IMark94508330405928"/>Objective-C<text:alphabetical-index-mark-end text:id="IMark94508330405928"/>, <text:alphabetical-index-mark-start text:id="IMark94508361310792"/>Fortran<text:alphabetical-index-mark-end text:id="IMark94508361310792"/>, <text:alphabetical-index-mark-start text:id="IMark94508330518232"/>Ada<text:alphabetical-index-mark-end text:id="IMark94508330518232"/>, <text:alphabetical-index-mark-start text:id="IMark94508337170344"/>Go<text:alphabetical-index-mark-end text:id="IMark94508337170344"/> en <text:alphabetical-index-mark-start text:id="IMark94508337176504"/>D<text:alphabetical-index-mark-end text:id="IMark94508337176504"/>.</text:p>
      <text:p text:style-name="P70"><text:span text:style-name="T1">Ook voor scripting talen zijn er veel </text:span><text:span text:style-name="T28">interpreters</text:span><text:span text:style-name="T1"> aanwezig zoals voor PHP, Perl, Python en Java.</text:span></text:p>
      <text:p text:style-name="P34">Daarnaast is er via verschillende kanalen nog veel meer te installeren.</text:p>
      <text:h text:style-name="Heading_20_1" text:outline-level="1"><text:bookmark-start text:name="__RefHeading___Toc787_1444822309"/><text:soft-page-break/><text:span text:style-name="T8">S</text:span><text:span text:style-name="T1">oftware installeren</text:span><text:bookmark-end text:name="__RefHeading___Toc787_1444822309"/></text:h>
      <text:h text:style-name="Heading_20_1" text:outline-level="1"><text:bookmark-start text:name="__RefHeading___Toc8480_1444822309"/>Notes<text:bookmark-end text:name="__RefHeading___Toc8480_1444822309"/></text:h>
      <text:p text:style-name="P38">Programmeren en tekstverwerken</text:p>
      <text:p text:style-name="P38">very thing is a function</text:p>
      <text:p text:style-name="P38">very thing is a file</text:p>
      <text:p text:style-name="P38"/>
      <text:alphabetical-index text:style-name="Sect1" text:protected="true" text:name="Alphabetical Index1">
        <text:alphabetical-index-source text:main-entry-style-name="Main_20_index_20_entry" text:sort-algorithm="alphanumeric" fo:language="nl" fo:country="NL">
          <text:index-title-template text:style-name="Index_20_Heading">Alfabetische index</text:index-title-template>
          <text:alphabetical-index-entry-template text:outline-level="separator" text:style-name="Index_20_Separator">
            <text:index-entry-text/>
          </text:alphabetical-index-entry-template>
          <text:alphabetical-index-entry-template text:outline-level="1" text:style-name="Index_20_1">
            <text:index-entry-text/>
            <text:index-entry-tab-stop style:type="right" style:leader-char="."/>
            <text:index-entry-page-number/>
          </text:alphabetical-index-entry-template>
          <text:alphabetical-index-entry-template text:outline-level="2" text:style-name="Index_20_2">
            <text:index-entry-text/>
            <text:index-entry-tab-stop style:type="right" style:leader-char="."/>
            <text:index-entry-page-number/>
          </text:alphabetical-index-entry-template>
          <text:alphabetical-index-entry-template text:outline-level="3" text:style-name="Index_20_3">
            <text:index-entry-text/>
            <text:index-entry-tab-stop style:type="right" style:leader-char="."/>
            <text:index-entry-page-number/>
          </text:alphabetical-index-entry-template>
        </text:alphabetical-index-source>
        <text:index-body>
          <text:index-title text:style-name="Sect1" text:name="Alphabetical Index1_Head">
            <text:p text:style-name="Index_20_Heading">Alfabetische index</text:p>
          </text:index-title>
          <text:p text:style-name="P100">Ada<text:tab/>23</text:p>
          <text:p text:style-name="P100">C<text:tab/>23</text:p>
          <text:p text:style-name="P100">C++<text:tab/>23</text:p>
          <text:p text:style-name="P100">D<text:tab/>23</text:p>
          <text:p text:style-name="P100">find<text:tab/></text:p>
          <text:p text:style-name="P99">Zoeken naar bestanden<text:tab/><text:span text:style-name="Main_20_index_20_entry">21</text:span></text:p>
          <text:p text:style-name="P100">Fortran<text:tab/>23</text:p>
          <text:p text:style-name="P100">Gimp<text:tab/><text:span text:style-name="Main_20_index_20_entry">12</text:span></text:p>
          <text:p text:style-name="P100">GIMP<text:tab/>11</text:p>
          <text:p text:style-name="P100">Go<text:tab/>23</text:p>
          <text:p text:style-name="P100">Manual pages<text:tab/></text:p>
          <text:p text:style-name="P99">Man-pages<text:tab/><text:span text:style-name="Main_20_index_20_entry">14</text:span></text:p>
          <text:p text:style-name="P100">MIT license<text:tab/><text:span text:style-name="Main_20_index_20_entry">7</text:span></text:p>
          <text:p text:style-name="P100">Objective-C<text:tab/>23</text:p>
        </text:index-body>
      </text:alphabetical-index>
      <text:p text:style-name="P3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Liberation Serif1" svg:font-family="'Liberation Serif'" style:font-family-generic="roman"/>
    <style:font-face style:name="Noto Sans Devanagari1" svg:font-family="'Noto Sans Devanagari'" style:font-family-generic="swiss"/>
    <style:font-face style:name="Liberation Mono" svg:font-family="'Liberation Mono'" style:font-family-generic="modern" style:font-pitch="fixed"/>
    <style:font-face style:name="FreeSans" svg:font-family="FreeSans" style:font-family-generic="roman" style:font-pitch="variable"/>
    <style:font-face style:name="Liberation Sans1" svg:font-family="'Liberation Sans'" style:font-family-generic="roman" style:font-pitch="variable"/>
    <style:font-face style:name="Liberation Serif" svg:font-family="'Liberation Serif'" style:font-family-generic="roman" style:font-pitch="variable"/>
    <style:font-face style:name="Noto Sans" svg:font-family="'Noto Sans'" style:font-family-generic="roman" style:font-pitch="variable"/>
    <style:font-face style:name="Liberation Sans" svg:font-family="'Liberation Sans'" style:font-family-generic="swiss" style:font-pitch="variable"/>
    <style:font-face style:name="DejaVu Sans" svg:font-family="'DejaVu Sans'" style:font-family-generic="system" style:font-pitch="variable"/>
    <style:font-face style:name="FreeSans1" svg:font-family="FreeSans" style:font-family-generic="system" style:font-pitch="variable"/>
    <style:font-face style:name="Liberation Sans2" svg:font-family="'Liberation Sans'" style:font-family-generic="system" style:font-pitch="variable"/>
    <style:font-face style:name="Noto Sans Devanagari" svg:font-family="'Noto Sans Devanagari'"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DejaVu Sans" style:font-size-asian="10.5pt" style:language-asian="zh" style:country-asian="CN" style:font-name-complex="Noto Sans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DejaVu Sans" style:font-size-asian="10.5pt" style:language-asian="zh" style:country-asian="CN" style:font-name-complex="Noto Sans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Noto Sans Devanagari1" style:font-family-complex="'Noto Sans Devanagari'"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Noto Sans Devanagari1" style:font-family-complex="'Noto Sans Devanagari'"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Noto Sans Devanagari1" style:font-family-complex="'Noto Sans Devanagari'" style:font-family-generic-complex="swiss"/>
    </style:style>
    <style:style style:name="Contents_20_Heading" style:display-name="Contents Heading" style:family="paragraph"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Heading_20_1" style:display-name="Heading 1" style:family="paragraph" style:parent-style-name="Heading" style:next-style-name="Text_20_body" style:default-outline-level="1" style:class="text">
      <style:paragraph-properties fo:margin-top="0.1665in" fo:margin-bottom="0.0835in"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139in" fo:margin-bottom="0.0835in"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0972in" fo:margin-bottom="0.0835in" loext:contextual-spacing="false"/>
      <style:text-properties fo:font-size="101%" fo:font-weight="bold" style:font-size-asian="101%" style:font-weight-asian="bold" style:font-size-complex="101%" style:font-weight-complex="bold"/>
    </style:style>
    <style:style style:name="Contents_20_1" style:display-name="Contents 1" style:family="paragraph" style:parent-style-name="Index" style:class="index">
      <style:paragraph-properties fo:margin-left="0in" fo:margin-right="0in" fo:text-indent="0in" style:auto-text-indent="false">
        <style:tab-stops>
          <style:tab-stop style:position="6.9252in" style:type="right" style:leader-style="dotted" style:leader-text="."/>
        </style:tab-stops>
      </style:paragraph-properties>
    </style:style>
    <style:style style:name="Contents_20_2" style:display-name="Contents 2" style:family="paragraph" style:parent-style-name="Index" style:class="index">
      <style:paragraph-properties fo:margin-left="0.1965in" fo:margin-right="0in" fo:text-indent="0in" style:auto-text-indent="false">
        <style:tab-stops>
          <style:tab-stop style:position="6.7283in" style:type="right" style:leader-style="dotted" style:leader-text="."/>
        </style:tab-stops>
      </style:paragraph-properties>
    </style:style>
    <style:style style:name="Contents_20_3" style:display-name="Contents 3" style:family="paragraph" style:parent-style-name="Index" style:class="index">
      <style:paragraph-properties fo:margin-left="0.3929in" fo:margin-right="0in" fo:text-indent="0in" style:auto-text-indent="false">
        <style:tab-stops>
          <style:tab-stop style:position="6.5319in" style:type="right" style:leader-style="dotted" style:leader-text="."/>
        </style:tab-stops>
      </style:paragraph-propertie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0417in" fo:margin-bottom="0.0835in" loext: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Quotations" style:family="paragraph" style:parent-style-name="Standard" style:class="html">
      <style:paragraph-properties fo:margin-left="0.3937in" fo:margin-right="0.3937in" fo:margin-top="0in" fo:margin-bottom="0.1965in" loext:contextual-spacing="false" fo:text-indent="0in" style:auto-text-indent="false"/>
    </style:style>
    <style:style style:name="Preformatted_20_Text" style:display-name="Preformatted Text" style:family="paragraph" style:parent-style-name="Standard" style:class="html">
      <style:paragraph-properties fo:margin-top="0in" fo:margin-bottom="0in" loext:contextual-spacing="false"/>
      <style:text-properties style:font-name="Liberation Mono" fo:font-family="'Liberation Mono'" style:font-family-generic="modern" style:font-pitch="fixed" fo:font-size="10pt"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Default" style:family="paragraph" style:default-outline-level="">
      <style:paragraph-properties fo:margin-top="0in" fo:margin-bottom="0in" loext:contextual-spacing="false" style:line-height-at-least="0.139in" fo:text-align="start" style:justify-single-word="false" fo:orphans="2" fo:widows="2" style:writing-mode="lr-tb"/>
      <style:text-properties style:use-window-font-color="true" style:text-outline="false" style:text-line-through-style="none" style:text-line-through-type="none" style:font-name="FreeSans" fo:font-family="FreeSans" style:font-family-generic="roman" style:font-pitch="variable" fo:font-size="18pt" fo:font-style="normal" fo:text-shadow="none" style:text-underline-style="none" fo:font-weight="normal" style:letter-kerning="true" style:font-name-asian="DejaVu Sans" style:font-family-asian="'DejaVu Sans'" style:font-family-generic-asian="system" style:font-pitch-asian="variable" style:font-size-asian="18pt" style:font-style-asian="normal" style:font-weight-asian="normal" style:font-name-complex="Liberation Sans2" style:font-family-complex="'Liberation Sans'" style:font-family-generic-complex="system" style:font-pitch-complex="variable" style:font-size-complex="12pt" style:text-emphasize="none"/>
    </style:style>
    <style:style style:name="Object_20_without_20_fill" style:display-name="Object without fill" style:family="paragraph" style:parent-style-name="Default" style:default-outline-level="">
      <style:paragraph-properties fo:margin-top="0in" fo:margin-bottom="0in" loext:contextual-spacing="false" style:line-height-at-least="0.139in"/>
      <style:text-properties style:use-window-font-color="true" style:text-outline="false" style:text-line-through-style="none" style:text-line-through-type="none" style:font-name="FreeSans" fo:font-family="FreeSans"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Object_20_with_20_no_20_fill_20_and_20_no_20_line" style:display-name="Object with no fill and no line" style:family="paragraph" style:parent-style-name="Default" style:default-outline-level="">
      <style:paragraph-properties fo:margin-top="0in" fo:margin-bottom="0in" loext:contextual-spacing="false" style:line-height-at-least="0.139in"/>
      <style:text-properties style:use-window-font-color="true" style:text-outline="false" style:text-line-through-style="none" style:text-line-through-type="none" style:font-name="FreeSans" fo:font-family="FreeSans"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Dimension_20_Line" style:display-name="Dimension Line" style:family="paragraph" style:parent-style-name="Default" style:default-outline-level="">
      <style:paragraph-properties fo:margin-top="0in" fo:margin-bottom="0in" loext:contextual-spacing="false" style:line-height-at-least="0.139in"/>
      <style:text-properties style:use-window-font-color="true" style:text-outline="false" style:text-line-through-style="none" style:text-line-through-type="none" style:font-name="FreeSans" fo:font-family="FreeSans" style:font-family-generic="roman" style:font-pitch="variable" fo:font-size="18pt" fo:font-style="normal" fo:text-shadow="none" style:text-underline-style="none" fo:font-weight="normal" style:letter-kerning="true" style:font-size-asian="18pt" style:font-style-asian="normal" style:font-weight-asian="normal" style:text-emphasize="none"/>
    </style:style>
    <style:style style:name="Filled" style:family="paragraph" style:default-outline-level="">
      <style:paragraph-properties fo:text-align="start" style:justify-single-word="false" fo:orphans="2" fo:widows="2" style:writing-mode="lr-tb"/>
      <style:text-properties style:font-name="Noto Sans" fo:font-family="'Noto Sans'" style:font-family-generic="roman" style:font-pitch="variable" fo:font-size="14pt" fo:font-weight="bold" style:font-name-asian="DejaVu Sans" style:font-family-asian="'DejaVu Sans'" style:font-family-generic-asian="system" style:font-pitch-asian="variable" style:font-size-asian="14pt" style:font-weight-asian="bold" style:font-name-complex="Liberation Sans2" style:font-family-complex="'Liberation Sans'" style:font-family-generic-complex="system" style:font-pitch-complex="variable" style:font-size-complex="12pt"/>
    </style:style>
    <style:style style:name="Filled_20_Blue" style:display-name="Filled Blue" style:family="paragraph" style:parent-style-name="Filled" style:default-outline-level="">
      <style:text-properties fo:color="#ffffff" style:font-name="Noto Sans" fo:font-family="'Noto Sans'" style:font-family-generic="roman" style:font-pitch="variable" fo:font-size="14pt" fo:font-weight="bold" style:font-size-asian="14pt" style:font-weight-asian="bold"/>
    </style:style>
    <style:style style:name="Filled_20_Green" style:display-name="Filled Green" style:family="paragraph" style:parent-style-name="Filled" style:default-outline-level="">
      <style:text-properties fo:color="#ffffff" style:font-name="Noto Sans" fo:font-family="'Noto Sans'" style:font-family-generic="roman" style:font-pitch="variable" fo:font-size="14pt" fo:font-weight="bold" style:font-size-asian="14pt" style:font-weight-asian="bold"/>
    </style:style>
    <style:style style:name="Filled_20_Red" style:display-name="Filled Red" style:family="paragraph" style:parent-style-name="Filled" style:default-outline-level="">
      <style:text-properties fo:color="#ffffff" style:font-name="Noto Sans" fo:font-family="'Noto Sans'" style:font-family-generic="roman" style:font-pitch="variable" fo:font-size="14pt" fo:font-weight="bold" style:font-size-asian="14pt" style:font-weight-asian="bold"/>
    </style:style>
    <style:style style:name="Filled_20_Yellow" style:display-name="Filled Yellow" style:family="paragraph" style:parent-style-name="Filled" style:default-outline-level="">
      <style:text-properties fo:color="#ffffff" style:font-name="Noto Sans" fo:font-family="'Noto Sans'" style:font-family-generic="roman" style:font-pitch="variable" fo:font-size="14pt" fo:font-weight="bold" style:font-size-asian="14pt" style:font-weight-asian="bold"/>
    </style:style>
    <style:style style:name="Outlined" style:family="paragraph" style:default-outline-level="">
      <style:paragraph-properties fo:text-align="start" style:justify-single-word="false" fo:orphans="2" fo:widows="2" style:writing-mode="lr-tb"/>
      <style:text-properties style:font-name="Noto Sans" fo:font-family="'Noto Sans'" style:font-family-generic="roman" style:font-pitch="variable" fo:font-size="14pt" fo:font-weight="bold" style:font-name-asian="DejaVu Sans" style:font-family-asian="'DejaVu Sans'" style:font-family-generic-asian="system" style:font-pitch-asian="variable" style:font-size-asian="14pt" style:font-weight-asian="bold" style:font-name-complex="Liberation Sans2" style:font-family-complex="'Liberation Sans'" style:font-family-generic-complex="system" style:font-pitch-complex="variable" style:font-size-complex="12pt"/>
    </style:style>
    <style:style style:name="Outlined_20_Blue" style:display-name="Outlined Blue" style:family="paragraph" style:parent-style-name="Outlined" style:default-outline-level="">
      <style:text-properties fo:color="#355269" style:font-name="Noto Sans" fo:font-family="'Noto Sans'" style:font-family-generic="roman" style:font-pitch="variable" fo:font-size="14pt" fo:font-weight="bold" style:font-size-asian="14pt" style:font-weight-asian="bold"/>
    </style:style>
    <style:style style:name="Outlined_20_Green" style:display-name="Outlined Green" style:family="paragraph" style:parent-style-name="Outlined" style:default-outline-level="">
      <style:text-properties fo:color="#127622" style:font-name="Noto Sans" fo:font-family="'Noto Sans'" style:font-family-generic="roman" style:font-pitch="variable" fo:font-size="14pt" fo:font-weight="bold" style:font-size-asian="14pt" style:font-weight-asian="bold"/>
    </style:style>
    <style:style style:name="Outlined_20_Red" style:display-name="Outlined Red" style:family="paragraph" style:parent-style-name="Outlined" style:default-outline-level="">
      <style:text-properties fo:color="#c9211e" style:font-name="Noto Sans" fo:font-family="'Noto Sans'" style:font-family-generic="roman" style:font-pitch="variable" fo:font-size="14pt" fo:font-weight="bold" style:font-size-asian="14pt" style:font-weight-asian="bold"/>
    </style:style>
    <style:style style:name="Outlined_20_Yellow" style:display-name="Outlined Yellow" style:family="paragraph" style:parent-style-name="Outlined" style:default-outline-level="">
      <style:text-properties fo:color="#b47804" style:font-name="Noto Sans" fo:font-family="'Noto Sans'" style:font-family-generic="roman" style:font-pitch="variable" fo:font-size="14pt" fo:font-weight="bold" style:font-size-asian="14pt" style:font-weight-asian="bold"/>
    </style:style>
    <style:style style:name="Default_7e_LT_7e_Gliederung_20_1" style:display-name="Default~LT~Gliederung 1" style:family="paragraph" style:default-outline-level="">
      <style:paragraph-properties fo:margin-top="0.1965in" fo:margin-bottom="0in" loext:contextual-spacing="false" fo:text-align="start" style:justify-single-word="false" fo:orphans="2" fo:widows="2" style:writing-mode="lr-tb"/>
      <style:text-properties style:use-window-font-color="true" style:text-outline="false" style:text-line-through-style="none" style:text-line-through-type="none" style:font-name="FreeSans" fo:font-family="FreeSans" style:font-family-generic="roman" style:font-pitch="variable" fo:font-size="32pt" fo:font-style="normal" fo:text-shadow="none" style:text-underline-style="none" fo:font-weight="normal" style:letter-kerning="true" style:font-name-asian="DejaVu Sans" style:font-family-asian="'DejaVu Sans'" style:font-family-generic-asian="system" style:font-pitch-asian="variable" style:font-size-asian="32pt" style:font-style-asian="normal" style:font-weight-asian="normal" style:font-name-complex="Liberation Sans2" style:font-family-complex="'Liberation Sans'" style:font-family-generic-complex="system" style:font-pitch-complex="variable" style:font-size-complex="12pt" style:text-emphasize="none"/>
    </style:style>
    <style:style style:name="Default_7e_LT_7e_Gliederung_20_2" style:display-name="Default~LT~Gliederung 2" style:family="paragraph" style:parent-style-name="Default_7e_LT_7e_Gliederung_20_1" style:default-outline-level="">
      <style:paragraph-properties fo:margin-top="0.1575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8pt" fo:font-style="normal" fo:text-shadow="none" style:text-underline-style="none" fo:font-weight="normal" style:letter-kerning="true" style:font-size-asian="28pt" style:font-style-asian="normal" style:font-weight-asian="normal" style:text-emphasize="none"/>
    </style:style>
    <style:style style:name="Default_7e_LT_7e_Gliederung_20_3" style:display-name="Default~LT~Gliederung 3" style:family="paragraph" style:parent-style-name="Default_7e_LT_7e_Gliederung_20_2" style:default-outline-level="">
      <style:paragraph-properties fo:margin-top="0.1181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4pt" fo:font-style="normal" fo:text-shadow="none" style:text-underline-style="none" fo:font-weight="normal" style:letter-kerning="true" style:font-size-asian="24pt" style:font-style-asian="normal" style:font-weight-asian="normal" style:text-emphasize="none"/>
    </style:style>
    <style:style style:name="Default_7e_LT_7e_Gliederung_20_4" style:display-name="Default~LT~Gliederung 4" style:family="paragraph" style:parent-style-name="Default_7e_LT_7e_Gliederung_20_3" style:default-outline-level="">
      <style:paragraph-properties fo:margin-top="0.0783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Default_7e_LT_7e_Gliederung_20_5" style:display-name="Default~LT~Gliederung 5" style:family="paragraph" style:parent-style-name="Default_7e_LT_7e_Gliederung_20_4" style:default-outline-level="">
      <style:paragraph-properties fo:margin-top="0.0398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Default_7e_LT_7e_Gliederung_20_6" style:display-name="Default~LT~Gliederung 6" style:family="paragraph" style:parent-style-name="Default_7e_LT_7e_Gliederung_20_5" style:default-outline-level="">
      <style:paragraph-properties fo:margin-top="0.0398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Default_7e_LT_7e_Gliederung_20_7" style:display-name="Default~LT~Gliederung 7" style:family="paragraph" style:parent-style-name="Default_7e_LT_7e_Gliederung_20_6" style:default-outline-level="">
      <style:paragraph-properties fo:margin-top="0.0398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Default_7e_LT_7e_Gliederung_20_8" style:display-name="Default~LT~Gliederung 8" style:family="paragraph" style:parent-style-name="Default_7e_LT_7e_Gliederung_20_7" style:default-outline-level="">
      <style:paragraph-properties fo:margin-top="0.0398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Default_7e_LT_7e_Gliederung_20_9" style:display-name="Default~LT~Gliederung 9" style:family="paragraph" style:parent-style-name="Default_7e_LT_7e_Gliederung_20_8" style:default-outline-level="">
      <style:paragraph-properties fo:margin-top="0.0398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Default_7e_LT_7e_Titel" style:display-name="Default~LT~Titel" style:family="paragraph" style:default-outline-level="">
      <style:paragraph-properties fo:text-align="center" style:justify-single-word="false" fo:orphans="2" fo:widows="2" style:writing-mode="lr-tb"/>
      <style:text-properties style:use-window-font-color="true" style:text-outline="false" style:text-line-through-style="none" style:text-line-through-type="none" style:font-name="FreeSans" fo:font-family="FreeSans" style:font-family-generic="roman" style:font-pitch="variable" fo:font-size="44pt" fo:font-style="normal" fo:text-shadow="none" style:text-underline-style="none" fo:font-weight="normal" style:letter-kerning="true" style:font-name-asian="DejaVu Sans" style:font-family-asian="'DejaVu Sans'" style:font-family-generic-asian="system" style:font-pitch-asian="variable" style:font-size-asian="44pt" style:font-style-asian="normal" style:font-weight-asian="normal" style:font-name-complex="Liberation Sans2" style:font-family-complex="'Liberation Sans'" style:font-family-generic-complex="system" style:font-pitch-complex="variable" style:font-size-complex="12pt" style:text-emphasize="none"/>
    </style:style>
    <style:style style:name="Default_7e_LT_7e_Untertitel" style:display-name="Default~LT~Untertitel" style:family="paragraph" style:default-outline-level="">
      <style:paragraph-properties fo:text-align="center" style:justify-single-word="false" fo:orphans="2" fo:widows="2" style:writing-mode="lr-tb"/>
      <style:text-properties style:use-window-font-color="true" style:text-outline="false" style:text-line-through-style="none" style:text-line-through-type="none" style:font-name="FreeSans" fo:font-family="FreeSans" style:font-family-generic="roman" style:font-pitch="variable" fo:font-size="32pt" fo:font-style="normal" fo:text-shadow="none" style:text-underline-style="none" fo:font-weight="normal" style:letter-kerning="true" style:font-name-asian="DejaVu Sans" style:font-family-asian="'DejaVu Sans'" style:font-family-generic-asian="system" style:font-pitch-asian="variable" style:font-size-asian="32pt" style:font-style-asian="normal" style:font-weight-asian="normal" style:font-name-complex="Liberation Sans2" style:font-family-complex="'Liberation Sans'" style:font-family-generic-complex="system" style:font-pitch-complex="variable" style:font-size-complex="12pt" style:text-emphasize="none"/>
    </style:style>
    <style:style style:name="Default_7e_LT_7e_Notizen" style:display-name="Default~LT~Notizen" style:family="paragraph" style:default-outline-level="">
      <style:paragraph-properties fo:margin-left="0.2362in" fo:margin-right="0in" fo:text-align="start" style:justify-single-word="false" fo:orphans="2" fo:widows="2" fo:text-indent="-0.2362in" style:auto-text-indent="false" style:writing-mode="lr-tb"/>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name-asian="DejaVu Sans" style:font-family-asian="'DejaVu Sans'" style:font-family-generic-asian="system" style:font-pitch-asian="variable" style:font-size-asian="20pt" style:font-style-asian="normal" style:font-weight-asian="normal" style:font-name-complex="Liberation Sans2" style:font-family-complex="'Liberation Sans'" style:font-family-generic-complex="system" style:font-pitch-complex="variable" style:font-size-complex="12pt" style:text-emphasize="none"/>
    </style:style>
    <style:style style:name="Default_7e_LT_7e_Hintergrundobjekte" style:display-name="Default~LT~Hintergrundobjekte" style:family="paragraph" style:default-outline-level="">
      <style:paragraph-properties fo:text-align="start" style:justify-single-word="false" fo:orphans="2" fo:widows="2" style:writing-mode="lr-tb"/>
      <style:text-properties style:font-name="Liberation Serif" fo:font-family="'Liberation Serif'" style:font-family-generic="roman" style:font-pitch="variable" fo:font-size="12pt" style:letter-kerning="true" style:font-name-asian="DejaVu Sans" style:font-family-asian="'DejaVu Sans'" style:font-family-generic-asian="system" style:font-pitch-asian="variable" style:font-size-asian="12pt" style:font-name-complex="Liberation Sans2" style:font-family-complex="'Liberation Sans'" style:font-family-generic-complex="system" style:font-pitch-complex="variable" style:font-size-complex="12pt"/>
    </style:style>
    <style:style style:name="Default_7e_LT_7e_Hintergrund" style:display-name="Default~LT~Hintergrund" style:family="paragraph" style:default-outline-level="">
      <style:paragraph-properties fo:text-align="start" style:justify-single-word="false" fo:orphans="2" fo:widows="2" style:writing-mode="lr-tb"/>
      <style:text-properties style:font-name="Liberation Serif" fo:font-family="'Liberation Serif'" style:font-family-generic="roman" style:font-pitch="variable" fo:font-size="12pt" style:letter-kerning="true" style:font-name-asian="DejaVu Sans" style:font-family-asian="'DejaVu Sans'" style:font-family-generic-asian="system" style:font-pitch-asian="variable" style:font-size-asian="12pt" style:font-name-complex="Liberation Sans2" style:font-family-complex="'Liberation Sans'" style:font-family-generic-complex="system" style:font-pitch-complex="variable" style:font-size-complex="12pt"/>
    </style:style>
    <style:style style:name="default" style:family="paragraph" style:default-outline-level="">
      <style:paragraph-properties fo:margin-top="0in" fo:margin-bottom="0in" loext:contextual-spacing="false" style:line-height-at-least="0.139in" fo:text-align="start" style:justify-single-word="false" fo:orphans="2" fo:widows="2" style:writing-mode="lr-tb"/>
      <style:text-properties style:use-window-font-color="true" style:font-name="FreeSans" fo:font-family="FreeSans" style:font-family-generic="roman" style:font-pitch="variable" fo:font-size="18pt" style:letter-kerning="true" style:font-name-asian="DejaVu Sans" style:font-family-asian="'DejaVu Sans'" style:font-family-generic-asian="system" style:font-pitch-asian="variable" style:font-size-asian="18pt" style:font-name-complex="Liberation Sans2" style:font-family-complex="'Liberation Sans'" style:font-family-generic-complex="system" style:font-pitch-complex="variable" style:font-size-complex="12pt"/>
    </style:style>
    <style:style style:name="gray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gray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gray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bw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bw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bw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orange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orange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orange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turquoise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turquoise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turquoise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blue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blue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blue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sun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sun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sun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earth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earth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earth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green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green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green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seetang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seetang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seetang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lightblue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lightblue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lightblue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yellow1"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yellow2"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yellow3" style:family="paragraph" style:parent-style-name="default" style:default-outline-level="">
      <style:paragraph-properties fo:margin-top="0in" fo:margin-bottom="0in" loext:contextual-spacing="false" style:line-height-at-least="0.139in"/>
      <style:text-properties style:use-window-font-color="true" style:font-name="FreeSans" fo:font-family="FreeSans" style:font-family-generic="roman" style:font-pitch="variable" fo:font-size="18pt" style:letter-kerning="true" style:font-size-asian="18pt"/>
    </style:style>
    <style:style style:name="Background_20_objects" style:display-name="Background objects" style:family="paragraph" style:default-outline-level="">
      <style:paragraph-properties fo:text-align="start" style:justify-single-word="false" fo:orphans="2" fo:widows="2" style:writing-mode="lr-tb"/>
      <style:text-properties style:font-name="Liberation Serif" fo:font-family="'Liberation Serif'" style:font-family-generic="roman" style:font-pitch="variable" fo:font-size="12pt" style:letter-kerning="true" style:font-name-asian="DejaVu Sans" style:font-family-asian="'DejaVu Sans'" style:font-family-generic-asian="system" style:font-pitch-asian="variable" style:font-size-asian="12pt" style:font-name-complex="Liberation Sans2" style:font-family-complex="'Liberation Sans'" style:font-family-generic-complex="system" style:font-pitch-complex="variable" style:font-size-complex="12pt"/>
    </style:style>
    <style:style style:name="Background" style:family="paragraph" style:default-outline-level="">
      <style:paragraph-properties fo:text-align="start" style:justify-single-word="false" fo:orphans="2" fo:widows="2" style:writing-mode="lr-tb"/>
      <style:text-properties style:font-name="Liberation Serif" fo:font-family="'Liberation Serif'" style:font-family-generic="roman" style:font-pitch="variable" fo:font-size="12pt" style:letter-kerning="true" style:font-name-asian="DejaVu Sans" style:font-family-asian="'DejaVu Sans'" style:font-family-generic-asian="system" style:font-pitch-asian="variable" style:font-size-asian="12pt" style:font-name-complex="Liberation Sans2" style:font-family-complex="'Liberation Sans'" style:font-family-generic-complex="system" style:font-pitch-complex="variable" style:font-size-complex="12pt"/>
    </style:style>
    <style:style style:name="Notes" style:family="paragraph" style:default-outline-level="">
      <style:paragraph-properties fo:margin-left="0.2362in" fo:margin-right="0in" fo:text-align="start" style:justify-single-word="false" fo:orphans="2" fo:widows="2" fo:text-indent="-0.2362in" style:auto-text-indent="false" style:writing-mode="lr-tb"/>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name-asian="DejaVu Sans" style:font-family-asian="'DejaVu Sans'" style:font-family-generic-asian="system" style:font-pitch-asian="variable" style:font-size-asian="20pt" style:font-style-asian="normal" style:font-weight-asian="normal" style:font-name-complex="Liberation Sans2" style:font-family-complex="'Liberation Sans'" style:font-family-generic-complex="system" style:font-pitch-complex="variable" style:font-size-complex="12pt" style:text-emphasize="none"/>
    </style:style>
    <style:style style:name="Outline_20_1" style:display-name="Outline 1" style:family="paragraph" style:default-outline-level="">
      <style:paragraph-properties fo:margin-top="0.1965in" fo:margin-bottom="0in" loext:contextual-spacing="false" fo:text-align="start" style:justify-single-word="false" fo:orphans="2" fo:widows="2" style:writing-mode="lr-tb"/>
      <style:text-properties style:use-window-font-color="true" style:text-outline="false" style:text-line-through-style="none" style:text-line-through-type="none" style:font-name="FreeSans" fo:font-family="FreeSans" style:font-family-generic="roman" style:font-pitch="variable" fo:font-size="32pt" fo:font-style="normal" fo:text-shadow="none" style:text-underline-style="none" fo:font-weight="normal" style:letter-kerning="true" style:font-name-asian="DejaVu Sans" style:font-family-asian="'DejaVu Sans'" style:font-family-generic-asian="system" style:font-pitch-asian="variable" style:font-size-asian="32pt" style:font-style-asian="normal" style:font-weight-asian="normal" style:font-name-complex="Liberation Sans2" style:font-family-complex="'Liberation Sans'" style:font-family-generic-complex="system" style:font-pitch-complex="variable" style:font-size-complex="12pt" style:text-emphasize="none"/>
    </style:style>
    <style:style style:name="Outline_20_2" style:display-name="Outline 2" style:family="paragraph" style:parent-style-name="Outline_20_1" style:default-outline-level="">
      <style:paragraph-properties fo:margin-top="0.1575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8pt" fo:font-style="normal" fo:text-shadow="none" style:text-underline-style="none" fo:font-weight="normal" style:letter-kerning="true" style:font-size-asian="28pt" style:font-style-asian="normal" style:font-weight-asian="normal" style:text-emphasize="none"/>
    </style:style>
    <style:style style:name="Outline_20_3" style:display-name="Outline 3" style:family="paragraph" style:parent-style-name="Outline_20_2" style:default-outline-level="">
      <style:paragraph-properties fo:margin-top="0.1181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4pt" fo:font-style="normal" fo:text-shadow="none" style:text-underline-style="none" fo:font-weight="normal" style:letter-kerning="true" style:font-size-asian="24pt" style:font-style-asian="normal" style:font-weight-asian="normal" style:text-emphasize="none"/>
    </style:style>
    <style:style style:name="Outline_20_4" style:display-name="Outline 4" style:family="paragraph" style:parent-style-name="Outline_20_3" style:default-outline-level="">
      <style:paragraph-properties fo:margin-top="0.0783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Outline_20_5" style:display-name="Outline 5" style:family="paragraph" style:parent-style-name="Outline_20_4" style:default-outline-level="">
      <style:paragraph-properties fo:margin-top="0.0398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Outline_20_6" style:display-name="Outline 6" style:family="paragraph" style:parent-style-name="Outline_20_5" style:default-outline-level="">
      <style:paragraph-properties fo:margin-top="0.0398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Outline_20_7" style:display-name="Outline 7" style:family="paragraph" style:parent-style-name="Outline_20_6" style:default-outline-level="">
      <style:paragraph-properties fo:margin-top="0.0398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Outline_20_8" style:display-name="Outline 8" style:family="paragraph" style:parent-style-name="Outline_20_7" style:default-outline-level="">
      <style:paragraph-properties fo:margin-top="0.0398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Outline_20_9" style:display-name="Outline 9" style:family="paragraph" style:parent-style-name="Outline_20_8" style:default-outline-level="">
      <style:paragraph-properties fo:margin-top="0.0398in" fo:margin-bottom="0in" loext:contextual-spacing="false"/>
      <style:text-properties style:use-window-font-color="true" style:text-outline="false" style:text-line-through-style="none" style:text-line-through-type="none" style:font-name="FreeSans" fo:font-family="FreeSans" style:font-family-generic="roman" style:font-pitch="variable" fo:font-size="20pt" fo:font-style="normal" fo:text-shadow="none" style:text-underline-style="none" fo:font-weight="normal" style:letter-kerning="true" style:font-size-asian="20pt" style:font-style-asian="normal" style:font-weight-asian="normal" style:text-emphasize="none"/>
    </style:style>
    <style:style style:name="Index_20_Heading" style:display-name="Index Heading" style:family="paragraph" style:parent-style-name="Heading" style:class="index">
      <style:paragraph-properties fo:margin-left="0in" fo:margin-right="0in" fo:text-indent="0in"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in" fo:margin-right="0in" fo:text-indent="0in" style:auto-text-indent="false"/>
    </style:style>
    <style:style style:name="Index_20_2" style:display-name="Index 2" style:family="paragraph" style:parent-style-name="Index" style:class="index">
      <style:paragraph-properties fo:margin-left="0.1965in" fo:margin-right="0in" fo:text-indent="0in" style:auto-text-indent="false"/>
    </style:style>
    <style:style style:name="Index_20_3" style:display-name="Index 3" style:family="paragraph" style:parent-style-name="Index" style:class="index">
      <style:paragraph-properties fo:margin-left="0.3929in" fo:margin-right="0in" fo:text-indent="0in" style:auto-text-indent="fals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itation"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Main_20_index_20_entry" style:display-name="Main index entry"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11-01T16:23:04.593203445</meta:creation-date>
    <dc:date>2020-02-10T17:37:57.509000147</dc:date>
    <meta:editing-duration>P4DT13H48S</meta:editing-duration>
    <meta:editing-cycles>107</meta:editing-cycles>
    <meta:generator>LibreOffice/6.1.5.2$Linux_X86_64 LibreOffice_project/10$Build-2</meta:generator>
    <meta:document-statistic meta:table-count="1" meta:image-count="7" meta:object-count="0" meta:page-count="35" meta:paragraph-count="414" meta:word-count="8863" meta:character-count="53143" meta:non-whitespace-character-count="44675"/>
  </office:meta>
</office:document-meta>
</file>