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0B000000F4F69F96ECC51F4F80.png" manifest:media-type="image/png"/>
  <manifest:file-entry manifest:full-path="Pictures/100002010000095F00000BEE692245591CA30F04.png" manifest:media-type="image/png"/>
  <manifest:file-entry manifest:full-path="Pictures/10000201000001FC0000011176EF040D681B0239.png" manifest:media-type="image/png"/>
  <manifest:file-entry manifest:full-path="Pictures/100002010000014000000280AD24A64557F86545.png" manifest:media-type="image/png"/>
  <manifest:file-entry manifest:full-path="Pictures/10000201000006400000029013BA5C6BAF73AD6A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title">
      <style:graphic-properties draw:auto-grow-height="true" fo:min-height="2.629cm"/>
    </style:style>
    <style:style style:name="pr5" style:family="presentation" style:parent-style-name="Default-outline1">
      <style:graphic-properties fo:min-height="8.884cm"/>
    </style:style>
    <style:style style:name="P1" style:family="paragraph">
      <style:text-properties fo:font-weight="bold" style:font-weight-asian="bold" style:font-weight-complex="bold"/>
    </style:style>
    <style:style style:name="P2" style:family="paragraph">
      <loext:graphic-properties draw:fill-color="#ffffff"/>
      <style:text-properties fo:font-weight="bold" style:font-weight-asian="bold" style:font-weight-complex="bold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-color="#ffffff"/>
    </style:style>
    <style:style style:name="P5" style:family="paragraph">
      <style:paragraph-properties fo:margin-top="0.5cm" fo:margin-bottom="0cm"/>
    </style:style>
    <style:style style:name="P6" style:family="paragraph">
      <style:paragraph-properties fo:margin-top="0.4cm" fo:margin-bottom="0cm"/>
    </style:style>
    <style:style style:name="P7" style:family="paragraph">
      <loext:graphic-properties draw:fill-color="#ffffff"/>
      <style:text-properties fo:font-size="20pt"/>
    </style:style>
    <style:style style:name="T1" style:family="text">
      <style:text-properties fo:font-weight="bold" style:font-weight-asian="bold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suffix="." style:num-format="1">
        <style:list-level-properties text:space-before="0.3cm" text:min-label-width="0.9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1.5cm" text:min-label-width="0.9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2.8cm" text:min-label-width="0.8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4.2cm" text:min-label-width="0.6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5.4cm" text:min-label-width="0.6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6.6cm" text:min-label-width="0.6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7.8cm" text:min-label-width="0.6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9cm" text:min-label-width="0.6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10.2cm" text:min-label-width="0.6cm"/>
        <style:text-properties style:use-window-font-color="true" fo:font-size="100%"/>
      </text:list-level-style-number>
      <text:list-level-style-number text:level="10" style:num-suffix="." style:num-format="1">
        <style:list-level-properties text:space-before="11.4cm" text:min-label-width="0.6cm"/>
        <style:text-properties style:use-window-font-color="true" fo:font-size="100%"/>
      </text:list-level-style-number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Firewall</text:p>
          </draw:text-box>
        </draw:frame>
        <draw:frame presentation:style-name="pr2" draw:text-style-name="P2" draw:layer="layout" svg:width="25.199cm" svg:height="9.134cm" svg:x="1.4cm" svg:y="3.685cm" presentation:class="subtitle">
          <draw:text-box>
            <text:p text:style-name="P1"><text:span text:style-name="T1">IPTABLES</text:span></text:p>
          </draw:text-box>
        </draw:frame>
        <draw:frame draw:style-name="gr1" draw:text-style-name="P3" draw:layer="layout" svg:width="7.874cm" svg:height="12.064cm" svg:x="2.384cm" svg:y="3.685cm">
          <draw:image xlink:href="Pictures/100002010000014000000280AD24A64557F8654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3">
        <office:forms form:automatic-focus="false" form:apply-design-mode="false"/>
        <draw:frame draw:style-name="gr3" draw:text-style-name="P3" draw:layer="layout" svg:width="15.453cm" svg:height="6.335cm" svg:x="12.2cm" svg:y="4.365cm" presentation:class="graphic" presentation:user-transformed="true">
          <draw:image xlink:href="Pictures/10000201000006400000029013BA5C6BAF73AD6A.png" xlink:type="simple" xlink:show="embed" xlink:actuate="onLoad" loext:mime-type="image/png">
            <text:p/>
          </draw:image>
        </draw:frame>
        <draw:frame presentation:style-name="pr4" draw:layer="layout" svg:width="25.199cm" svg:height="2.629cm" svg:x="1.4cm" svg:y="0.628cm" presentation:class="title">
          <draw:text-box>
            <text:p>Packet Routes</text:p>
          </draw:text-box>
        </draw:frame>
        <draw:frame presentation:style-name="pr5" draw:layer="layout" svg:width="12.297cm" svg:height="9.134cm" svg:x="1.4cm" svg:y="3.685cm" presentation:class="outline">
          <draw:text-box>
            <text:list text:style-name="L2">
              <text:list-item>
                <text:p>Inkomend van onszelf voor onszelf</text:p>
              </text:list-item>
              <text:list-item>
                <text:p>Uitgaand van onszelf naar onszelf</text:p>
                <text:p/>
              </text:list-item>
              <text:list-item>
                <text:p>Inkomend van buiten voor onszelf</text:p>
              </text:list-item>
              <text:list-item>
                <text:p>Uitgaand van onszelf naar een ander</text:p>
                <text:p/>
              </text:list-item>
              <text:list-item>
                <text:p text:style-name="P5">Inkomend van buiten voor een ander (routing)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Beslis momenten in een firewall</text:p>
          </draw:text-box>
        </draw:frame>
        <draw:frame presentation:style-name="pr5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 xml:id="id1" text:id="id1">INPUT</text:p>
              </text:list-item>
              <text:list-item>
                <text:p xml:id="id2" text:id="id2">OUTPUT</text:p>
              </text:list-item>
              <text:list-item>
                <text:p xml:id="id3" text:id="id3">FORWARD</text:p>
              </text:list-item>
              <text:list-item>
                <text:p xml:id="id4" text:id="id4">Maar willen we ook invloed voor en na het routeren</text:p>
                <text:list>
                  <text:list-item>
                    <text:p xml:id="id5" text:id="id5">PREROUTING</text:p>
                  </text:list-item>
                  <text:list-item>
                    <text:p xml:id="id6" text:id="id6">POSTROUTING</text:p>
                  </text:list-item>
                </text:list>
              </text:list-item>
              <text:list-item>
                <text:p xml:id="id7" text:id="id7">Dit noemen we Chains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Firewall functies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 xml:id="id8" text:id="id8">NAT (Network Address Translation)</text:p>
                <text:list>
                  <text:list-item>
                    <text:p xml:id="id9" text:id="id9">IP address &amp; Port</text:p>
                  </text:list-item>
                  <text:list-item>
                    <text:p xml:id="id10" text:id="id10">Change Source</text:p>
                  </text:list-item>
                  <text:list-item>
                    <text:p xml:id="id11" text:id="id11">Change Destination</text:p>
                  </text:list-item>
                </text:list>
              </text:list-item>
              <text:list-item>
                <text:p xml:id="id13" text:id="id13">Filter</text:p>
                <text:list>
                  <text:list-item>
                    <text:p xml:id="id14" text:id="id14">ACCEPT</text:p>
                  </text:list-item>
                  <text:list-item>
                    <text:p xml:id="id15" text:id="id15">DROP</text:p>
                  </text:list-item>
                </text:list>
              </text:list-item>
              <text:list-item>
                <text:p xml:id="id16" text:id="id16">Mangle</text:p>
                <text:list>
                  <text:list-item>
                    <text:p xml:id="id17" text:id="id17">Voor speciale handelingen</text:p>
                  </text:list-item>
                </text:list>
              </text:list-item>
              <text:list-item>
                <text:p xml:id="id18" text:id="id18">Deze noemen we Tables (tabellen)</text:p>
              </text:list-item>
            </text:list>
          </draw:text-box>
        </draw:frame>
        <draw:frame draw:style-name="gr1" draw:text-style-name="P3" xml:id="id12" draw:id="id12" draw:layer="layout" svg:width="13.44cm" svg:height="7.222cm" svg:x="13.56cm" svg:y="3.4cm">
          <draw:image xlink:href="Pictures/10000201000001FC0000011176EF040D681B0239.png" xlink:type="simple" xlink:show="embed" xlink:actuate="onLoad" loext:mime-type="image/png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9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0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1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4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Table order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3">
              <text:list-item>
                <text:p text:style-name="P5"><text:s/>raw (PREROUTING en OUTPUT)</text:p>
              </text:list-item>
              <text:list-item>
                <text:p text:style-name="P6"><text:s/>mangle (all chains)</text:p>
              </text:list-item>
              <text:list-item>
                <text:p text:style-name="P6"><text:s/>filter (INPUT, OUTPUT, FORWARD)</text:p>
              </text:list-item>
              <text:list-item>
                <text:p text:style-name="P6"><text:s/>security (filter alleen voor SELinux systemen)</text:p>
              </text:list-item>
              <text:list-item>
                <text:p><text:s/>nat (niet voor FORWARD)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3T1">
        <office:forms form:automatic-focus="false" form:apply-design-mode="false"/>
        <draw:frame presentation:style-name="pr1" draw:layer="layout" svg:width="14.6cm" svg:height="2.629cm" svg:x="1.4cm" svg:y="0.628cm" presentation:class="title" presentation:user-transformed="true">
          <draw:text-box>
            <text:p>iptables</text:p>
          </draw:text-box>
        </draw:frame>
        <draw:frame presentation:style-name="pr5" draw:layer="layout" svg:width="12cm" svg:height="9.134cm" svg:x="1.4cm" svg:y="3.685cm" presentation:class="outline" presentation:user-transformed="true">
          <draw:text-box>
            <text:list text:style-name="L2">
              <text:list-item>
                <text:p text:style-name="P5">Een zeer complete firewall</text:p>
              </text:list-item>
              <text:list-item>
                <text:p text:style-name="P5">Statefull inspection</text:p>
              </text:list-item>
              <text:list-item>
                <text:p text:style-name="P5">Commercial grade</text:p>
              </text:list-item>
            </text:list>
          </draw:text-box>
        </draw:frame>
        <draw:frame draw:style-name="gr1" draw:text-style-name="P3" draw:layer="layout" svg:width="12.371cm" svg:height="15.749cm" svg:x="15.635cm" svg:y="0cm">
          <draw:image xlink:href="Pictures/100002010000095F00000BEE692245591CA30F04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Werken met Chains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Per Chain een default policy</text:p>
                <text:list>
                  <text:list-item>
                    <text:p>DROP</text:p>
                  </text:list-item>
                  <text:list-item>
                    <text:p>ACCEPT</text:p>
                  </text:list-item>
                  <text:list-item>
                    <text:p>iptables -P INPUT DROP</text:p>
                  </text:list-item>
                </text:list>
              </text:list-item>
              <text:list-item>
                <text:p>Default table is filter</text:p>
              </text:list-item>
              <text:list-item>
                <text:p>Add rules</text:p>
                <text:list>
                  <text:list-item>
                    <text:p>iptables -A INPUT -s 31.13.91.26 -j DROP</text:p>
                  </text:list-item>
                </text:list>
              </text:list-item>
              <text:list-item>
                <text:p text:style-name="P5">List de regels in een Chain</text:p>
                <text:list>
                  <text:list-item>
                    <text:p>iptables -L INPUT</text:p>
                  </text:list-item>
                </text:list>
              </text:list-item>
              <text:list-item>
                <text:p>Wis alle regels uit een Chain</text:p>
                <text:list>
                  <text:list-item>
                    <text:p>iptables -X INPUT</text:p>
                  </text:list-item>
                </text:list>
              </text:list-item>
              <text:list-item>
                <text:p>Voeg toe aan een specifieke table</text:p>
                <text:list>
                  <text:list-item>
                    <text:p>iptables -t nat -A POSTROUTING -s 192.168.42.42 -j SNAT --to 42.42.42.42</text:p>
                  </text:list-item>
                </text:list>
              </text:list-item>
            </text:list>
          </draw:text-box>
        </draw:frame>
        <draw:frame draw:style-name="gr1" draw:text-style-name="P3" draw:layer="layout" svg:width="13.837cm" svg:height="6.455cm" svg:x="14.002cm" svg:y="3.347cm">
          <draw:image xlink:href="Pictures/100002010000020B000000F4F69F96ECC51F4F8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Opdracht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Pagina 153-154</text:p>
              </text:list-item>
              <text:list-item>
                <text:p>Pagina 156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3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2-19T09:51:01.064703310</meta:creation-date>
    <dc:date>2020-01-23T12:28:59.559064666</dc:date>
    <meta:editing-duration>PT1H42M45S</meta:editing-duration>
    <meta:editing-cycles>7</meta:editing-cycles>
    <meta:generator>LibreOffice/6.1.5.2$Linux_X86_64 LibreOffice_project/10$Build-2</meta:generator>
    <meta:document-statistic meta:object-count="58"/>
  </office:meta>
</office:document-meta>
</file>