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0000000100D3A0D72145A6455C.png" manifest:media-type="image/png"/>
  <manifest:file-entry manifest:full-path="Pictures/100002010000016100000151A8B8B3DE103EAF5E.png" manifest:media-type="image/png"/>
  <manifest:file-entry manifest:full-path="Pictures/100002010000025800000180DD7AC197B6978726.png" manifest:media-type="image/png"/>
  <manifest:file-entry manifest:full-path="Pictures/1000020100000258000001D9879E7C4EBC3A4A72.png" manifest:media-type="image/png"/>
  <manifest:file-entry manifest:full-path="Pictures/100002010000020000000200FDF80EF9B3B07430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Backup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draw:frame draw:style-name="gr1" draw:text-style-name="P2" draw:layer="layout" svg:width="15.874cm" svg:height="12.514cm" svg:x="6.484cm" svg:y="3.218cm">
          <draw:image xlink:href="Pictures/1000020100000258000001D9879E7C4EBC3A4A7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tar – Tape ARchiver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tar zcvf videos.tar.gz ~/Videos</text:p>
              </text:list-item>
              <text:list-item>
                <text:p>tar zxvf videos.tar.gz</text:p>
              </text:list-item>
              <text:list-item>
                <text:p>Opties</text:p>
                <text:list>
                  <text:list-item>
                    <text:p>c : create</text:p>
                  </text:list-item>
                  <text:list-item>
                    <text:p>x : pak uit</text:p>
                  </text:list-item>
                  <text:list-item>
                    <text:p>t : test (list)</text:p>
                  </text:list-item>
                  <text:list-item>
                    <text:p>z : compres met gzip</text:p>
                  </text:list-item>
                  <text:list-item>
                    <text:p>y : compres met bzip2</text:p>
                  </text:list-item>
                  <text:list-item>
                    <text:p>v : verbose (laat zien wat je doet)</text:p>
                  </text:list-item>
                  <text:list-item>
                    <text:p>f : gevolgd door de bestandsnaam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13.546cm" svg:height="13.546cm" svg:x="13.948cm" svg:y="1.902cm">
          <draw:image xlink:href="Pictures/100002010000020000000200FDF80EF9B3B0743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draw:style-name="gr1" draw:text-style-name="P2" draw:layer="layout" svg:width="11.811cm" svg:height="7.559cm" svg:x="15.989cm" svg:y="7.8cm">
          <draw:image xlink:href="Pictures/100002010000025800000180DD7AC197B6978726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Incremental backup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Full backup op zondag (tijd)</text:p>
              </text:list-item>
              <text:list-item>
                <text:p>Rest van de week incermentals</text:p>
              </text:list-item>
              <text:list-item>
                <text:p>tar zcvg &lt;snapshot&gt; -f &lt;full_backup&gt; &lt;dir&gt;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dd - diskdump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aak een exacte kopie van een disk of partitie</text:p>
              </text:list-item>
              <text:list-item>
                <text:p>Wissen van een schijf</text:p>
                <text:list>
                  <text:list-item>
                    <text:p>dd if=/dev/zero of=/dev/sda</text:p>
                  </text:list-item>
                </text:list>
              </text:list-item>
              <text:list-item>
                <text:p>Kopiëren van een schijf</text:p>
                <text:list>
                  <text:list-item>
                    <text:p>dd if=/dev/sda of=/dev/sdb</text:p>
                  </text:list-item>
                </text:list>
              </text:list-item>
              <text:list-item>
                <text:p>Image maken van een disk</text:p>
                <text:list>
                  <text:list-item>
                    <text:p>dd if=/dev/sdc of=~/usb_disk.img</text:p>
                  </text:list-item>
                </text:list>
              </text:list-item>
              <text:list-item>
                <text:p>Kopie van het master boot record (MBR)</text:p>
                <text:list>
                  <text:list-item>
                    <text:p>dd if=/dev/sda of=/tmp/MBR_backup bs=512 count=1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9.339cm" svg:height="8.915cm" svg:x="18.2cm" svg:y="3cm">
          <draw:image xlink:href="Pictures/100002010000016100000151A8B8B3DE103EAF5E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zip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Standaard op Linux:</text:p>
                <text:list>
                  <text:list-item>
                    <text:p>gzip</text:p>
                  </text:list-item>
                  <text:list-item>
                    <text:p>bzip2</text:p>
                  </text:list-item>
                </text:list>
              </text:list-item>
              <text:list-item>
                <text:p>Maar ook zip</text:p>
                <text:list>
                  <text:list-item>
                    <text:p>Maak: zip -r archief.zip archief</text:p>
                  </text:list-item>
                  <text:list-item>
                    <text:p>Uitpakken: unzip</text:p>
                  </text:list-item>
                  <text:list-item>
                    <text:p>List: unzip -l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6.772cm" svg:height="6.772cm" svg:x="17.2cm" svg:y="4.428cm">
          <draw:image xlink:href="Pictures/100002010000010000000100D3A0D72145A6455C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Opdrachten &amp; Vragen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agina 149</text:p>
              </text:list-item>
              <text:list-item>
                <text:p>Pagina 150-151</text:p>
              </text:list-item>
              <text:list-item>
                <text:p>Pagina 158-159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2-19T08:11:14.388571966</meta:creation-date>
    <dc:date>2019-12-19T10:17:04.844290056</dc:date>
    <meta:editing-duration>PT34M33S</meta:editing-duration>
    <meta:editing-cycles>2</meta:editing-cycles>
    <meta:generator>LibreOffice/6.1.5.2$Linux_X86_64 LibreOffice_project/10$Build-2</meta:generator>
    <meta:document-statistic meta:object-count="50"/>
  </office:meta>
</office:document-meta>
</file>