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6C0000012D073456E8A13458A5.png" manifest:media-type="image/png"/>
  <manifest:file-entry manifest:full-path="Pictures/10000201000003E80000029A578A476711C9128F.png" manifest:media-type="image/png"/>
  <manifest:file-entry manifest:full-path="Pictures/10000201000001F300000062C47C383DE1C7722B.png" manifest:media-type="image/png"/>
  <manifest:file-entry manifest:full-path="Pictures/10000201000002D80000024EF3839814076ED2D3.png" manifest:media-type="image/png"/>
  <manifest:file-entry manifest:full-path="Pictures/10000201000003E80000033F501C8F782BEDA79B.png" manifest:media-type="image/png"/>
  <manifest:file-entry manifest:full-path="Pictures/10000201000002D800000222C7CD596B1DEEEBC5.png" manifest:media-type="image/png"/>
  <manifest:file-entry manifest:full-path="Pictures/10000201000001710000012B2A7FFA8B0CB8B427.png" manifest:media-type="image/png"/>
  <manifest:file-entry manifest:full-path="Pictures/100002010000022000000158CFE4422495E3A0EA.png" manifest:media-type="image/png"/>
  <manifest:file-entry manifest:full-path="Pictures/100002010000032000000258BDEAB868D07427BB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Mono1" svg:font-family="'Liberation Mono'" style:font-family-generic="modern" style:font-pitch="fixed"/>
    <style:font-face style:name="Liberation Mono" svg:font-family="'Liberation Mono'" style:font-family-generic="modern" style:font-pitch="variable"/>
    <style:font-face style:name="Liberation Sans1" svg:font-family="'Liberation Sans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draw:auto-grow-height="true" fo:min-height="2.629cm"/>
    </style:style>
    <style:style style:name="pr2" style:family="presentation" style:parent-style-name="Default-notes">
      <style:graphic-properties draw:fill-color="#ffffff" fo:min-height="13.364cm"/>
    </style:style>
    <style:style style:name="pr3" style:family="presentation" style:parent-style-name="Default-title">
      <style:graphic-properties fo:min-height="2.629cm"/>
    </style:style>
    <style:style style:name="pr4" style:family="presentation" style:parent-style-name="Default-outline1">
      <style:graphic-properties fo:min-height="8.884cm"/>
    </style:style>
    <style:style style:name="pr5" style:family="presentation" style:parent-style-name="Default-outline1">
      <style:graphic-properties fo:min-height="4.106cm"/>
    </style:style>
    <style:style style:name="P1" style:family="paragraph">
      <loext:graphic-properties draw:fill="none"/>
      <style:paragraph-properties fo:text-align="center"/>
    </style:style>
    <style:style style:name="P2" style:family="paragraph">
      <loext:graphic-properties draw:fill-color="#ffffff"/>
    </style:style>
    <style:style style:name="P3" style:family="paragraph">
      <style:paragraph-properties>
        <style:tab-stops>
          <style:tab-stop style:position="5cm"/>
        </style:tab-stops>
      </style:paragraph-properties>
    </style:style>
    <style:style style:name="P4" style:family="paragraph">
      <style:paragraph-properties fo:margin-top="0.5cm" fo:margin-bottom="0cm"/>
    </style:style>
    <style:style style:name="P5" style:family="paragraph">
      <loext:graphic-properties draw:fill-color="#ffffff"/>
      <style:text-properties fo:font-size="20pt"/>
    </style:style>
    <style:style style:name="T1" style:family="text">
      <style:text-properties style:font-name="Liberation Mono1"/>
    </style:style>
    <style:style style:name="T2" style:family="text">
      <style:text-properties style:font-name="Liberation Mono1" fo:font-size="12pt" style:font-size-asian="12pt" style:font-size-complex="12pt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1">
        <draw:frame presentation:style-name="pr1" draw:layer="layout" svg:width="25.199cm" svg:height="2.629cm" svg:x="1.4cm" svg:y="0.628cm" presentation:class="title">
          <draw:text-box>
            <text:p>The Filesystem Tree</text:p>
          </draw:text-box>
        </draw:frame>
        <draw:frame draw:style-name="gr1" draw:text-style-name="P1" draw:layer="layout" svg:width="14.496cm" svg:height="12.047cm" svg:x="7cm" svg:y="3.702cm">
          <draw:image xlink:href="Pictures/10000201000003E80000033F501C8F782BEDA79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1T1">
        <draw:frame presentation:style-name="pr3" draw:layer="layout" svg:width="25.199cm" svg:height="2.629cm" svg:x="1.4cm" svg:y="0.628cm" presentation:class="title">
          <draw:text-box>
            <text:p>Filesystem Hierarchy Standard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Een filesystem hierarchy</text:p>
                <text:list>
                  <text:list-item>
                    <text:p>Een tree met directories en bestanden</text:p>
                  </text:list-item>
                  <text:list-item>
                    <text:p>Root (/) is de stam van waaruit de takken groeien</text:p>
                  </text:list-item>
                  <text:list-item>
                    <text:p>De functie van de directories is vast gelegd</text:p>
                  </text:list-item>
                </text:list>
              </text:list-item>
              <text:list-item>
                <text:p><text:a xlink:href="https://refspecs.linuxfoundation.org/fhs.shtml" xlink:type="simple">https://refspecs.linuxfoundation.org/fhs.shtml</text:a>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1T1">
        <draw:frame presentation:style-name="pr3" draw:layer="layout" svg:width="25.199cm" svg:height="2.629cm" svg:x="1.4cm" svg:y="0.628cm" presentation:class="title" presentation:placeholder="true">
          <draw:text-box/>
        </draw:frame>
        <draw:frame presentation:style-name="pr4" draw:layer="layout" svg:width="25.199cm" svg:height="9.134cm" svg:x="1.4cm" svg:y="3.685cm" presentation:class="outline" presentation:placeholder="true">
          <draw:text-box/>
        </draw:frame>
        <draw:frame draw:style-name="gr1" draw:text-style-name="P1" draw:layer="layout" svg:width="19.261cm" svg:height="15.609cm" svg:x="4.39cm" svg:y="0.07cm">
          <draw:image xlink:href="Pictures/10000201000002D80000024EF3839814076ED2D3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1T1">
        <draw:frame presentation:style-name="pr3" draw:layer="layout" svg:width="25.199cm" svg:height="2.629cm" svg:x="1.4cm" svg:y="0.628cm" presentation:class="title">
          <draw:text-box>
            <text:p>Filesystem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Hoeft niet uit 1 disk / partitie te bestaan (Zie hfd. 12 devices)</text:p>
              </text:list-item>
              <text:list-item>
                <text:p>Linux kent geen drive-letters, we mounten een disk in de tree</text:p>
              </text:list-item>
              <text:list-item>
                <text:p>Partities (/etc/fstab)</text:p>
                <text:list>
                  <text:list-header>
                    <text:p><text:span text:style-name="T1">/</text:span><text:span text:style-name="T1"><text:tab/></text:span><text:span text:style-name="T1"><text:tab/></text:span><text:span text:style-name="T1"><text:tab/></text:span><text:span text:style-name="T1"> /dev/sda1</text:span></text:p>
                    <text:p><text:span text:style-name="T1">/home</text:span><text:span text:style-name="T1"><text:tab/></text:span><text:span text:style-name="T1"> /dev/sda5</text:span></text:p>
                    <text:p><text:span text:style-name="T1">/var</text:span><text:span text:style-name="T1"><text:tab/></text:span><text:span text:style-name="T1"><text:tab/></text:span><text:span text:style-name="T1"> /dev/sda6</text:span></text:p>
                  </text:list-header>
                </text:list>
              </text:list-item>
              <text:list-item>
                <text:p>Isolatie van risico’s</text:p>
                <text:list>
                  <text:list-item>
                    <text:p>Als /home vol loopt beïnvloed dat /var nie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1T1">
        <draw:frame draw:style-name="gr1" draw:text-style-name="P1" draw:layer="layout" svg:width="11.467cm" svg:height="8.6cm" svg:x="16.594cm" svg:y="0.1cm">
          <draw:image xlink:href="Pictures/10000201000002D800000222C7CD596B1DEEEBC5.png" xlink:type="simple" xlink:show="embed" xlink:actuate="onLoad" loext:mime-type="image/png">
            <text:p/>
          </draw:image>
        </draw:frame>
        <draw:frame presentation:style-name="pr3" draw:layer="layout" svg:width="25.199cm" svg:height="2.629cm" svg:x="1.4cm" svg:y="0.628cm" presentation:class="title">
          <draw:text-box>
            <text:p>moun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To mount = aankoppelen</text:p>
              </text:list-item>
              <text:list-item>
                <text:p>mount verbindt disks met de tree</text:p>
              </text:list-item>
              <text:list-item>
                <text:p>Disks</text:p>
                <text:p/>
              </text:list-item>
            </text:list>
            <text:p text:style-name="P3"><text:span text:style-name="T2">/dev/sdb1 on / type ext4 (rw,relatime,errors=remount-ro)</text:span></text:p>
            <text:p text:style-name="P3"><text:span text:style-name="T2">/dev/sda5 on /home/dennis type ext4 (rw,relatime,errors=remount-ro)</text:span></text:p>
            <text:p text:style-name="P3"><text:span text:style-name="T2">/dev/sdc1 on /media/dennis/8C55-28D7 type fuseblk (rw,nosuid,nodev,relatime,user_id=0,group_id=0,default_permissions,allow_other,blksize=4096)</text:span></text:p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1T1">
        <draw:frame presentation:style-name="pr3" draw:layer="layout" svg:width="25.199cm" svg:height="2.629cm" svg:x="1.4cm" svg:y="0.628cm" presentation:class="title">
          <draw:text-box>
            <text:p>File system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Vaak verwarrende term</text:p>
                <text:list>
                  <text:list-item>
                    <text:p>De disk / partitie wordt soms ook een file system</text:p>
                  </text:list-item>
                  <text:list-item>
                    <text:p>De hele tree wordt ook een file system genoemd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1T1">
        <draw:frame presentation:style-name="pr3" draw:layer="layout" svg:width="25.199cm" svg:height="2.629cm" svg:x="1.4cm" svg:y="0.628cm" presentation:class="title">
          <draw:text-box>
            <text:p>inodes</text:p>
          </draw:text-box>
        </draw:frame>
        <draw:frame presentation:style-name="pr4" draw:layer="layout" svg:width="10.599cm" svg:height="9.134cm" svg:x="16cm" svg:y="3.685cm" presentation:class="outline" presentation:user-transformed="true">
          <draw:text-box>
            <text:list text:style-name="L2">
              <text:list-item>
                <text:p>stat &lt;file&gt;</text:p>
                <text:list>
                  <text:list-item>
                    <text:p>Alle meta-data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14.392cm" svg:height="9.101cm" svg:x="1.2cm" svg:y="3.618cm">
          <draw:image xlink:href="Pictures/100002010000022000000158CFE4422495E3A0E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1T1">
        <draw:frame draw:style-name="gr1" draw:text-style-name="P1" draw:layer="layout" svg:width="12.444cm" svg:height="8.287cm" svg:x="15.5cm" svg:y="7.462cm">
          <draw:image xlink:href="Pictures/10000201000003E80000029A578A476711C9128F.png" xlink:type="simple" xlink:show="embed" xlink:actuate="onLoad" loext:mime-type="image/png">
            <text:p/>
          </draw:image>
        </draw:frame>
        <draw:frame presentation:style-name="pr3" draw:layer="layout" svg:width="25.199cm" svg:height="2.629cm" svg:x="1.4cm" svg:y="0.628cm" presentation:class="title">
          <draw:text-box>
            <text:p>Directories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Elke directory in een tree heeft een . en ..</text:p>
              </text:list-item>
              <text:list-item>
                <text:p>. is de huidige directory</text:p>
              </text:list-item>
              <text:list-item>
                <text:p>.. is de onderliggende directory 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1" draw:master-page-name="Default" presentation:presentation-page-layout-name="AL1T1">
        <draw:frame draw:style-name="gr1" draw:text-style-name="P1" draw:layer="layout" svg:width="15.7cm" svg:height="11.775cm" svg:x="12.2cm" svg:y="3.979cm">
          <draw:image xlink:href="Pictures/100002010000032000000258BDEAB868D07427BB.png" xlink:type="simple" xlink:show="embed" xlink:actuate="onLoad" loext:mime-type="image/png">
            <text:p/>
          </draw:image>
        </draw:frame>
        <draw:frame presentation:style-name="pr1" draw:layer="layout" svg:width="25.199cm" svg:height="2.629cm" svg:x="1.4cm" svg:y="0.628cm" presentation:class="title" presentation:user-transformed="true">
          <draw:text-box>
            <text:p>Links</text:p>
          </draw:text-box>
        </draw:frame>
        <draw:frame presentation:style-name="pr5" draw:layer="layout" svg:width="25.199cm" svg:height="10.344cm" svg:x="1.4cm" svg:y="3.856cm" presentation:class="outline" presentation:user-transformed="true">
          <draw:text-box>
            <text:list text:style-name="L2">
              <text:list-item>
                <text:p text:style-name="P4">Een link is een verwijzing naar een bestand</text:p>
              </text:list-item>
              <text:list-item>
                <text:p text:style-name="P4">Hard links &amp; Soft links</text:p>
              </text:list-item>
              <text:list-item>
                <text:p text:style-name="P4">Symbolic link</text:p>
                <text:list>
                  <text:list-item>
                    <text:p>Soft link</text:p>
                  </text:list-item>
                  <text:list-item>
                    <text:p>Alias</text:p>
                  </text:list-item>
                  <text:list-item>
                    <text:p>Snelkoppeling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9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1" draw:master-page-name="Default" presentation:presentation-page-layout-name="AL2T3">
        <draw:frame presentation:style-name="pr3" draw:layer="layout" svg:width="25.199cm" svg:height="2.629cm" svg:x="1.4cm" svg:y="0.628cm" presentation:class="title">
          <draw:text-box>
            <text:p>Symbolic link</text:p>
          </draw:text-box>
        </draw:frame>
        <draw:frame presentation:style-name="pr4" draw:layer="layout" svg:width="12.297cm" svg:height="9.134cm" svg:x="14.313cm" svg:y="3.685cm" presentation:class="outline">
          <draw:text-box>
            <text:list text:style-name="L2">
              <text:list-item>
                <text:p>Verwijst naar naam</text:p>
              </text:list-item>
              <text:list-item>
                <text:p>Indirecte verwijzing</text:p>
              </text:list-item>
              <text:list-item>
                <text:p>ln -s</text:p>
              </text:list-item>
              <text:list-item>
                <text:p>Over file system heen</text:p>
              </text:list-item>
              <text:list-item>
                <text:p>Bekijken met ls -l </text:p>
              </text:list-item>
            </text:list>
          </draw:text-box>
        </draw:frame>
        <draw:frame draw:style-name="gr1" draw:text-style-name="P1" draw:layer="layout" svg:width="9.762cm" svg:height="7.91cm" svg:x="2.64cm" svg:y="4.12cm">
          <draw:image xlink:href="Pictures/10000201000001710000012B2A7FFA8B0CB8B427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0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1" draw:master-page-name="Default" presentation:presentation-page-layout-name="AL2T3">
        <draw:frame presentation:style-name="pr3" draw:layer="layout" svg:width="25.199cm" svg:height="2.629cm" svg:x="1.4cm" svg:y="0.628cm" presentation:class="title">
          <draw:text-box>
            <text:p>Hard link</text:p>
          </draw:text-box>
        </draw:frame>
        <draw:frame presentation:style-name="pr4" draw:layer="layout" svg:width="12.297cm" svg:height="9.134cm" svg:x="14.313cm" svg:y="3.685cm" presentation:class="outline">
          <draw:text-box>
            <text:list text:style-name="L2">
              <text:list-item>
                <text:p>Verwijst naar inode</text:p>
              </text:list-item>
              <text:list-item>
                <text:p>Directe verwijzing</text:p>
              </text:list-item>
              <text:list-item>
                <text:p>ln (geen parameter)</text:p>
              </text:list-item>
              <text:list-item>
                <text:p>Binnen file system</text:p>
              </text:list-item>
              <text:list-item>
                <text:p>Directories . en ..</text:p>
              </text:list-item>
              <text:list-item>
                <text:p>Bekijken met ls -i</text:p>
              </text:list-item>
            </text:list>
          </draw:text-box>
        </draw:frame>
        <draw:frame draw:style-name="gr1" draw:text-style-name="P1" draw:layer="layout" svg:width="9.63cm" svg:height="7.963cm" svg:x="2.706cm" svg:y="4.093cm">
          <draw:image xlink:href="Pictures/100002010000016C0000012D073456E8A13458A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1" presentation:class="page"/>
          <draw:frame presentation:style-name="pr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1" draw:master-page-name="Default" presentation:presentation-page-layout-name="AL1T1">
        <draw:frame presentation:style-name="pr3" draw:layer="layout" svg:width="25.199cm" svg:height="2.629cm" svg:x="1.4cm" svg:y="0.628cm" presentation:class="title">
          <draw:text-box>
            <text:p>. en ..</text:p>
          </draw:text-box>
        </draw:frame>
        <draw:frame draw:style-name="gr1" draw:text-style-name="P1" draw:layer="layout" svg:width="25.467cm" svg:height="5cm" svg:x="1.215cm" svg:y="5.4cm">
          <draw:image xlink:href="Pictures/10000201000001F300000062C47C383DE1C7722B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2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1" draw:master-page-name="Default" presentation:presentation-page-layout-name="AL1T1">
        <draw:frame presentation:style-name="pr3" draw:layer="layout" svg:width="25.199cm" svg:height="2.629cm" svg:x="1.4cm" svg:y="0.628cm" presentation:class="title">
          <draw:text-box>
            <text:p>Opdracht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agina 137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13" presentation:class="page"/>
          <draw:frame presentation:style-name="pr2" draw:text-style-name="P2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Mono1" svg:font-family="'Liberation Mono'" style:font-family-generic="modern" style:font-pitch="fixed"/>
    <style:font-face style:name="Liberation Mono" svg:font-family="'Liberation Mono'" style:font-family-generic="modern" style:font-pitch="variable"/>
    <style:font-face style:name="Liberation Sans1" svg:font-family="'Liberation Sans'" style:font-family-generic="moder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19-12-16T12:30:46.224825643</meta:creation-date>
    <dc:date>2019-12-19T14:14:29.152404435</dc:date>
    <meta:editing-duration>PT3H58M43S</meta:editing-duration>
    <meta:editing-cycles>14</meta:editing-cycles>
    <meta:generator>LibreOffice/6.1.5.2$Linux_X86_64 LibreOffice_project/10$Build-2</meta:generator>
    <meta:document-statistic meta:object-count="80"/>
  </office:meta>
</office:document-meta>
</file>