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C5000001834D226B8B66673CCF.png" manifest:media-type="image/png"/>
  <manifest:file-entry manifest:full-path="Pictures/100002010000058000000280753638B2689EDFC8.png" manifest:media-type="image/png"/>
  <manifest:file-entry manifest:full-path="Pictures/10000201000004B000000348FA72BEDF559E9302.png" manifest:media-type="image/png"/>
  <manifest:file-entry manifest:full-path="Pictures/1000020100000332000001519F6F8F0D9883CDF7.png" manifest:media-type="image/png"/>
  <manifest:file-entry manifest:full-path="Pictures/10000201000000FA000000FA90B62FCF3E5B2D0D.png" manifest:media-type="image/png"/>
  <manifest:file-entry manifest:full-path="Pictures/10000201000001D4000000E65F373F709D1214D9.png" manifest:media-type="image/png"/>
  <manifest:file-entry manifest:full-path="Pictures/10000201000002F8000001682F5ED357F3EE6A3B.png" manifest:media-type="image/png"/>
  <manifest:file-entry manifest:full-path="Pictures/100002010000016400000082A6E49E00D2746C51.png" manifest:media-type="image/png"/>
  <manifest:file-entry manifest:full-path="Pictures/100002010000028000000093D74DBB1F4E525C22.png" manifest:media-type="image/png"/>
  <manifest:file-entry manifest:full-path="Pictures/1000020100000244000001748083F5A262B6E69F.png" manifest:media-type="image/png"/>
  <manifest:file-entry manifest:full-path="Pictures/1000020100000190000000FABA28C711443A9533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4.106cm"/>
    </style:style>
    <style:style style:name="pr6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margin-top="0.5cm" fo:margin-bottom="0cm"/>
    </style:style>
    <style:style style:name="P4" style:family="paragraph">
      <style:paragraph-properties fo:margin-top="0.4cm" fo:margin-bottom="0cm"/>
    </style:style>
    <style:style style:name="P5" style:family="paragraph">
      <loext:graphic-properties draw:fill-color="#ffffff"/>
      <style:text-properties fo:font-size="2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Mail Systemen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 presentation:user-transformed="true">
          <draw:text-box/>
        </draw:frame>
        <draw:frame draw:style-name="gr1" draw:text-style-name="P2" draw:layer="layout" svg:width="20.107cm" svg:height="9.524cm" svg:x="4.238cm" svg:y="3.525cm">
          <draw:image xlink:href="Pictures/10000201000002F8000001682F5ED357F3EE6A3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3">
        <draw:frame draw:style-name="gr3" draw:text-style-name="P2" draw:layer="layout" svg:width="12.297cm" svg:height="5.065cm" svg:x="1.399cm" svg:y="5.719cm" presentation:class="graphic">
          <draw:image xlink:href="Pictures/1000020100000332000001519F6F8F0D9883CDF7.png" xlink:type="simple" xlink:show="embed" xlink:actuate="onLoad" loext:mime-type="image/png">
            <text:p/>
          </draw:image>
        </draw:frame>
        <draw:frame presentation:style-name="pr4" draw:layer="layout" svg:width="25.199cm" svg:height="2.629cm" svg:x="1.4cm" svg:y="0.628cm" presentation:class="title">
          <draw:text-box>
            <text:p>Een mailsysteem</text:p>
          </draw:text-box>
        </draw:frame>
        <draw:frame presentation:style-name="pr5" draw:layer="layout" svg:width="12.297cm" svg:height="9.134cm" svg:x="14.313cm" svg:y="3.685cm" presentation:class="outline">
          <draw:text-box>
            <text:list text:style-name="L2">
              <text:list-item>
                <text:p>MUA: Mail User Agent</text:p>
              </text:list-item>
              <text:list-item>
                <text:p>MTA: Mail Transfer Agent</text:p>
              </text:list-item>
              <text:list-item>
                <text:p>MDA: Mail Delivery Agent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16">
        <draw:frame presentation:style-name="pr4" draw:layer="layout" svg:width="25.199cm" svg:height="2.629cm" svg:x="1.4cm" svg:y="0.628cm" presentation:class="title">
          <draw:text-box>
            <text:p>Mail Protocollen</text:p>
          </draw:text-box>
        </draw:frame>
        <draw:frame presentation:style-name="pr6" draw:layer="layout" svg:width="12.297cm" svg:height="4.356cm" svg:x="1.4cm" svg:y="3.685cm" presentation:class="outline">
          <draw:text-box>
            <text:list text:style-name="L2">
              <text:list-item>
                <text:p text:style-name="P3">SMTP</text:p>
                <text:list>
                  <text:list-item>
                    <text:p>Simple Mail Transfer Protocol</text:p>
                  </text:list-item>
                </text:list>
              </text:list-item>
              <text:list-item>
                <text:p text:style-name="P3">POP</text:p>
                <text:list>
                  <text:list-item>
                    <text:p>Post Office Protocol</text:p>
                  </text:list-item>
                </text:list>
              </text:list-item>
              <text:list-item>
                <text:p>IMAP</text:p>
                <text:list>
                  <text:list-item>
                    <text:p>Internet Message Access Protocol</text:p>
                  </text:list-item>
                </text:list>
              </text:list-item>
            </text:list>
          </draw:text-box>
        </draw:frame>
        <draw:frame presentation:style-name="pr6" draw:layer="layout" svg:width="12.297cm" svg:height="4.356cm" svg:x="14.313cm" svg:y="3.685cm" presentation:class="outline">
          <draw:text-box>
            <text:list text:style-name="L2">
              <text:list-item>
                <text:p text:style-name="P3">MUA (get): IMAP/POP</text:p>
              </text:list-item>
              <text:list-item>
                <text:p text:style-name="P3">MUA (send): SMTP</text:p>
              </text:list-item>
              <text:list-item>
                <text:p text:style-name="P3">MTA verzenden: SMTP</text:p>
              </text:list-item>
              <text:list-item>
                <text:p>MDA: lokaal afleveren</text:p>
                <text:list>
                  <text:list-item>
                    <text:p>Procmail</text:p>
                  </text:list-item>
                </text:list>
              </text:list-item>
            </text:list>
          </draw:text-box>
        </draw:frame>
        <draw:frame draw:style-name="gr3" draw:text-style-name="P2" draw:layer="layout" svg:width="10.597cm" svg:height="6.797cm" svg:x="8.803cm" svg:y="8.456cm" presentation:class="graphic" presentation:user-transformed="true">
          <draw:image xlink:href="Pictures/1000020100000244000001748083F5A262B6E69F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4T19">
        <draw:frame presentation:style-name="pr1" draw:layer="layout" svg:width="25.199cm" svg:height="2.629cm" svg:x="1.4cm" svg:y="0.628cm" presentation:class="title">
          <draw:text-box>
            <text:p>Mailserver market june 2019</text:p>
          </draw:text-box>
        </draw:frame>
        <draw:frame draw:style-name="gr1" draw:text-style-name="P2" draw:layer="layout" svg:width="17.582cm" svg:height="8.639cm" svg:x="6.018cm" svg:y="3.716cm">
          <draw:image xlink:href="Pictures/10000201000001D4000000E65F373F709D1214D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16">
        <draw:frame draw:style-name="gr1" draw:text-style-name="P2" draw:layer="layout" svg:width="8.371cm" svg:height="5.232cm" svg:x="19.2cm" svg:y="2.768cm">
          <draw:image xlink:href="Pictures/1000020100000190000000FABA28C711443A9533.png" xlink:type="simple" xlink:show="embed" xlink:actuate="onLoad" loext:mime-type="image/png">
            <text:p/>
          </draw:image>
        </draw:frame>
        <draw:frame draw:style-name="gr1" draw:text-style-name="P2" draw:layer="layout" svg:width="9.418cm" svg:height="3.439cm" svg:x="3.2cm" svg:y="3.8cm">
          <draw:image xlink:href="Pictures/100002010000016400000082A6E49E00D2746C51.png" xlink:type="simple" xlink:show="embed" xlink:actuate="onLoad" loext:mime-type="image/png">
            <text:p/>
          </draw:image>
        </draw:frame>
        <draw:frame presentation:style-name="pr4" draw:layer="layout" svg:width="25.199cm" svg:height="2.629cm" svg:x="1.4cm" svg:y="0.628cm" presentation:class="title">
          <draw:text-box>
            <text:p>Veel gebruikte servers</text:p>
          </draw:text-box>
        </draw:frame>
        <draw:frame presentation:style-name="pr6" draw:layer="layout" svg:width="12.297cm" svg:height="4.356cm" svg:x="1.4cm" svg:y="3.685cm" presentation:class="outline">
          <draw:text-box>
            <text:list text:style-name="L2">
              <text:list-item>
                <text:p>Sendmail</text:p>
                <text:list>
                  <text:list-item>
                    <text:p>Sinds 1982</text:p>
                  </text:list-item>
                  <text:list-item>
                    <text:p>Community: Large</text:p>
                  </text:list-item>
                  <text:list-item>
                    <text:p>Configuratie: Lastig</text:p>
                  </text:list-item>
                  <text:list-item>
                    <text:p>Security: problematisch</text:p>
                  </text:list-item>
                  <text:list-item>
                    <text:p>Performance: ok</text:p>
                  </text:list-item>
                </text:list>
              </text:list-item>
            </text:list>
          </draw:text-box>
        </draw:frame>
        <draw:frame presentation:style-name="pr6" draw:layer="layout" svg:width="12.297cm" svg:height="4.356cm" svg:x="14.313cm" svg:y="3.685cm" presentation:class="outline" presentation:user-transformed="true">
          <draw:text-box>
            <text:list text:style-name="L2">
              <text:list-item>
                <text:p text:style-name="P3">Exim</text:p>
                <text:list>
                  <text:list-item>
                    <text:p>Sinds 1995</text:p>
                  </text:list-item>
                  <text:list-item>
                    <text:p>Community: large</text:p>
                  </text:list-item>
                  <text:list-item>
                    <text:p>Configuratie: redelijk lastig</text:p>
                  </text:list-item>
                  <text:list-item>
                    <text:p>Security: Redelijk goed</text:p>
                  </text:list-item>
                  <text:list-item>
                    <text:p>Performance: erg goed</text:p>
                  </text:list-item>
                </text:list>
              </text:list-item>
            </text:list>
          </draw:text-box>
        </draw:frame>
        <draw:frame presentation:style-name="pr5" draw:layer="layout" svg:width="25.199cm" svg:height="4.356cm" svg:x="1.4cm" svg:y="8.456cm" presentation:class="outline" presentation:user-transformed="true">
          <draw:text-box>
            <text:list text:style-name="L2">
              <text:list-item>
                <text:p text:style-name="P3">Postfix</text:p>
                <text:list>
                  <text:list-item>
                    <text:p>Sinds 1997</text:p>
                  </text:list-item>
                  <text:list-item>
                    <text:p>Community: medium-sized</text:p>
                  </text:list-item>
                  <text:list-item>
                    <text:p text:style-name="P4">Geschreven met security in het achterhoofd</text:p>
                  </text:list-item>
                  <text:list-item>
                    <text:p>Configuratie: Makkelijk te configureren</text:p>
                  </text:list-item>
                  <text:list-item>
                    <text:p>Security: design objective</text:p>
                  </text:list-item>
                  <text:list-item>
                    <text:p>Performance: excellent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5.711cm" svg:height="3.998cm" svg:x="10.288cm" svg:y="8.9cm">
          <draw:image xlink:href="Pictures/10000201000004B000000348FA72BEDF559E930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5T1">
        <draw:frame presentation:style-name="pr1" draw:layer="layout" svg:width="25.199cm" svg:height="2.629cm" svg:x="1.4cm" svg:y="0.628cm" presentation:class="title">
          <draw:text-box>
            <text:p>Handige dingen om te weten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mail = een CLI mail client</text:p>
              </text:list-item>
              <text:list-item>
                <text:p>mailq = laat je zien wat er in de queue staat</text:p>
              </text:list-item>
              <text:list-item>
                <text:p>sendmail = een commando om met SMTP te praten</text:p>
              </text:list-item>
              <text:list-item>
                <text:p>procmail = MDA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5T1">
        <draw:frame presentation:style-name="pr1" draw:layer="layout" svg:width="25.199cm" svg:height="2.629cm" svg:x="1.4cm" svg:y="0.628cm" presentation:class="title">
          <draw:text-box>
            <text:p>SuSE – Postfix</text:p>
          </draw:text-box>
        </draw:frame>
        <draw:frame presentation:style-name="pr6" draw:layer="layout" svg:width="25.199cm" svg:height="7.419cm" svg:x="1.4cm" svg:y="5.4cm" presentation:class="outline" presentation:user-transformed="true">
          <draw:text-box>
            <text:list text:style-name="L2">
              <text:list-item>
                <text:p>SuSE gebruikt standaard Postfix</text:p>
              </text:list-item>
              <text:list-item>
                <text:p>Is al geïnstalleerd</text:p>
              </text:list-item>
              <text:list-item>
                <text:p>Boek gebruikt sendmail, wij niet</text:p>
              </text:list-item>
              <text:list-item>
                <text:p>Configuratie: /etc/postfix/</text:p>
              </text:list-item>
              <text:list-item>
                <text:p>Belangrijkste bestand main.cf</text:p>
              </text:list-item>
            </text:list>
          </draw:text-box>
        </draw:frame>
        <draw:frame draw:style-name="gr1" draw:text-style-name="P2" draw:layer="layout" svg:width="6.614cm" svg:height="6.614cm" svg:x="21.386cm" svg:y="0cm">
          <draw:image xlink:href="Pictures/10000201000000FA000000FA90B62FCF3E5B2D0D.png" xlink:type="simple" xlink:show="embed" xlink:actuate="onLoad" loext:mime-type="image/png">
            <text:p/>
          </draw:image>
        </draw:frame>
        <draw:frame draw:style-name="gr1" draw:text-style-name="P2" draw:layer="layout" svg:width="7.625cm" svg:height="3.465cm" svg:x="0.275cm" svg:y="0.338cm">
          <draw:image xlink:href="Pictures/100002010000058000000280753638B2689EDFC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3T16">
        <draw:frame presentation:style-name="pr4" draw:layer="layout" svg:width="25.199cm" svg:height="2.629cm" svg:x="1.4cm" svg:y="0.628cm" presentation:class="title">
          <draw:text-box>
            <text:p>Opdracht</text:p>
          </draw:text-box>
        </draw:frame>
        <draw:frame draw:style-name="gr3" draw:text-style-name="P2" draw:layer="layout" svg:width="17.746cm" svg:height="4.074cm" svg:x="1.45cm" svg:y="3.2cm" presentation:class="graphic" presentation:user-transformed="true">
          <draw:image xlink:href="Pictures/100002010000028000000093D74DBB1F4E525C22.png" xlink:type="simple" xlink:show="embed" xlink:actuate="onLoad" loext:mime-type="image/png">
            <text:p/>
          </draw:image>
        </draw:frame>
        <draw:frame draw:style-name="gr3" draw:text-style-name="P2" draw:layer="layout" svg:width="12.425cm" svg:height="10.615cm" svg:x="15.492cm" svg:y="3.185cm" presentation:class="graphic" presentation:user-transformed="true">
          <draw:image xlink:href="Pictures/10000201000001C5000001834D226B8B66673CCF.png" xlink:type="simple" xlink:show="embed" xlink:actuate="onLoad" loext:mime-type="image/png">
            <text:p/>
          </draw:image>
        </draw:frame>
        <draw:frame presentation:style-name="pr5" draw:layer="layout" svg:width="9.8cm" svg:height="5.8cm" svg:x="4.6cm" svg:y="8.2cm" presentation:class="outline" presentation:user-transformed="true">
          <draw:text-box>
            <text:list text:style-name="L2">
              <text:list-item>
                <text:p>t = type</text:p>
              </text:list-item>
              <text:list-item>
                <text:p>q = quit</text:p>
              </text:list-item>
              <text:list-item>
                <text:p>n = next</text:p>
              </text:list-item>
              <text:list-item>
                <text:p>d = delete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3T16">
        <draw:frame presentation:style-name="pr1" draw:layer="layout" svg:width="25.199cm" svg:height="2.629cm" svg:x="1.4cm" svg:y="0.628cm" presentation:class="title">
          <draw:text-box>
            <text:p>Opdracht: Mail naar buiten</text:p>
          </draw:text-box>
        </draw:frame>
        <draw:frame presentation:style-name="pr5" draw:layer="layout" svg:width="12.297cm" svg:height="4.356cm" svg:x="1.4cm" svg:y="3.685cm" presentation:class="outline" presentation:placeholder="true">
          <draw:text-box/>
        </draw:frame>
        <draw:frame presentation:style-name="pr5" draw:layer="layout" svg:width="12.297cm" svg:height="4.356cm" svg:x="14.313cm" svg:y="3.685cm" presentation:class="outline" presentation:placeholder="true">
          <draw:text-box/>
        </draw:frame>
        <draw:frame presentation:style-name="pr5" draw:layer="layout" svg:width="25.199cm" svg:height="4.356cm" svg:x="1.4cm" svg:y="8.456cm" presentation:class="outline" presentation:placeholder="true">
          <draw:text-box/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  <style:presentation-page-layout style:name="AL4T19">
      <presentation:placeholder presentation:object="title" svg:x="2.058cm" svg:y="1.743cm" svg:width="23.912cm" svg:height="3.507cm"/>
    </style:presentation-page-layout>
    <style:presentation-page-layout style:name="AL5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1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1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1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2-16T08:54:47.242854025</meta:creation-date>
    <dc:date>2019-12-17T12:39:06.089684516</dc:date>
    <meta:editing-duration>PT2H15M22S</meta:editing-duration>
    <meta:editing-cycles>6</meta:editing-cycles>
    <meta:generator>LibreOffice/6.1.5.2$Linux_X86_64 LibreOffice_project/10$Build-2</meta:generator>
    <meta:document-statistic meta:object-count="72"/>
  </office:meta>
</office:document-meta>
</file>