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standard">
      <style:graphic-properties draw:stroke="none" draw:fill="none" fo:min-height="0.713cm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style:style style:name="P2" style:family="paragraph">
      <loext:graphic-properties draw:fill="none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NFS / FTP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Lesblok 25 en 27</text:p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NF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Network File System</text:p>
              </text:list-item>
              <text:list-item>
                <text:p>NFS is in Linux een kernel service</text:p>
              </text:list-item>
              <text:list-item>
                <text:p>Heeft rpcbind nodig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NFS Server Configuratie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/etc/exports</text:p>
                <text:p/>
              </text:list-item>
              <text:list-item>
                <text:p>Hostname mag ook een IP of een netwerk zijn</text:p>
                <text:list>
                  <text:list-item>
                    <text:p>192.168.1.0/255.255.255.0</text:p>
                  </text:list-item>
                </text:list>
              </text:list-item>
              <text:list-item>
                <text:p>Opties: man 5 exports</text:p>
              </text:list-item>
            </text:list>
          </draw:text-box>
        </draw:frame>
        <draw:frame draw:style-name="gr2" draw:text-style-name="P2" draw:layer="layout" svg:width="27.003cm" svg:height="0.963cm" svg:x="0.6cm" svg:y="5.237cm">
          <draw:text-box>
            <text:p>/srv/homes <text:s text:c="6"/>hostname1(rw,sync,no_subtree_check) hostname2(ro,sync,no_subtree_check)</text:p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Clien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showmount -e ip-adres</text:p>
                <text:list>
                  <text:list-item>
                    <text:p>ip-adres is adres van de server</text:p>
                  </text:list-item>
                </text:list>
              </text:list-item>
              <text:list-item>
                <text:p>mount -t nfs &lt;ip-adres&gt;:/srv/homes /mnt/nfs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agen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Alleen de vragen van pagina 126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FTP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Meerdere FTP-servers beschikbaar</text:p>
              </text:list-item>
              <text:list-item>
                <text:p>VSFTP: Very Secure File Transport Protocol</text:p>
              </text:list-item>
              <text:list-item>
                <text:p>Opdracht pagina 131-133. Denk om de firewall!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1-27T13:49:54.852867466</meta:creation-date>
    <dc:date>2019-11-27T14:06:36.234215246</dc:date>
    <meta:editing-duration>PT6M31S</meta:editing-duration>
    <meta:editing-cycles>2</meta:editing-cycles>
    <meta:generator>LibreOffice/6.1.5.2$Linux_X86_64 LibreOffice_project/10$Build-2</meta:generator>
    <meta:document-statistic meta:object-count="46"/>
  </office:meta>
</office:document-meta>
</file>