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0E000000AB2A56F8F73426B4F0.png" manifest:media-type="image/png"/>
  <manifest:file-entry manifest:full-path="Pictures/100002010000032000000157A2477876AE7A3B10.png" manifest:media-type="image/png"/>
  <manifest:file-entry manifest:full-path="Pictures/10000201000002C80000015F06E6086588019793.png" manifest:media-type="image/png"/>
  <manifest:file-entry manifest:full-path="Pictures/100002010000012C0000012C179C444775AE2AC0.png" manifest:media-type="image/png"/>
  <manifest:file-entry manifest:full-path="Pictures/10000201000004B0000001CAA7E65D569577577D.png" manifest:media-type="image/png"/>
  <manifest:file-entry manifest:full-path="Pictures/100002010000019000000096F32DB85A58F3FD3A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Mono1" svg:font-family="'Liberation Mono'" style:font-family-generic="modern" style:font-pitch="fixed"/>
    <style:font-face style:name="Liberation Mono" svg:font-family="'Liberation Mono'" style:font-family-generic="modern" style:font-pitch="variable"/>
    <style:font-face style:name="Liberation Sans1" svg:font-family="'Liberation Sans'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notes">
      <style:graphic-properties draw:fill-color="#ffffff" fo:min-height="12.572cm"/>
    </style:style>
    <style:style style:name="pr2" style:family="presentation" style:parent-style-name="Default-title">
      <style:graphic-properties fo:min-height="2.629cm"/>
    </style:style>
    <style:style style:name="pr3" style:family="presentation" style:parent-style-name="Default-outline1">
      <style:graphic-properties fo:min-height="8.884cm"/>
    </style:style>
    <style:style style:name="pr4" style:family="presentation" style:parent-style-name="Default-title">
      <style:graphic-properties draw:auto-grow-height="true" fo:min-height="2.629cm"/>
    </style:style>
    <style:style style:name="pr5" style:family="presentation" style:parent-style-name="Default-outline1">
      <style:graphic-properties fo:min-height="7.536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style:paragraph-properties fo:margin-top="0.6cm" fo:margin-bottom="0.1cm"/>
    </style:style>
    <style:style style:name="P4" style:family="paragraph">
      <style:paragraph-properties fo:margin-top="0.5cm" fo:margin-bottom="0.1cm"/>
    </style:style>
    <style:style style:name="P5" style:family="paragraph">
      <style:paragraph-properties fo:margin-top="0.5cm" fo:margin-bottom="0cm"/>
    </style:style>
    <style:style style:name="T1" style:family="text">
      <style:text-properties fo:font-variant="normal" fo:text-transform="none" style:use-window-font-color="true" style:text-outline="false" style:text-line-through-style="none" style:text-line-through-type="none" style:font-name="Liberation Sans" fo:font-size="32pt" fo:font-style="normal" fo:text-shadow="none" style:text-underline-style="none" fo:font-weight="normal" style:letter-kerning="true" fo:background-color="transparent" style:font-name-asian="DejaVu Sans" style:font-size-asian="32pt" style:font-style-asian="normal" style:font-weight-asian="normal" style:font-name-complex="Noto Sans Devanagari" style:font-size-complex="32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style:use-window-font-color="true" style:text-outline="false" style:text-line-through-style="none" style:text-line-through-type="none" style:font-name="Liberation Sans" fo:font-size="28pt" fo:font-style="normal" fo:text-shadow="none" style:text-underline-style="none" fo:font-weight="normal" style:letter-kerning="true" fo:background-color="transparent" style:font-name-asian="DejaVu Sans" style:font-size-asian="28pt" style:font-style-asian="normal" style:font-weight-asian="normal" style:font-name-complex="Noto Sans Devanagari" style:font-size-complex="28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style:font-name="Liberation Mono1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6.087cm" svg:height="9.955cm" svg:x="0.775cm" svg:y="1.472cm">
          <draw:image xlink:href="Pictures/10000201000004B0000001CAA7E65D569577577D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Apache Webserver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 text:style-name="P3"><text:span text:style-name="T1">Gebaseerd op NCSA httpd</text:span></text:p>
              </text:list-item>
              <text:list-item>
                <text:p text:style-name="P3"><text:span text:style-name="T1">A patchy webserver</text:span></text:p>
                <text:list>
                  <text:list-item>
                    <text:p text:style-name="P4"><text:span text:style-name="T2">Is a nice pun</text:span></text:p>
                  </text:list-item>
                  <text:list-item>
                    <text:p text:style-name="P4"><text:span text:style-name="T2">Maar niet de oorsprong, dat was gewoon een naam</text:span></text:p>
                  </text:list-item>
                </text:list>
              </text:list-item>
              <text:list-item>
                <text:p>Sinds 1995 Apache</text:p>
              </text:list-item>
              <text:list-item>
                <text:p>Proces heet nog steeds httpd</text:p>
              </text:list-item>
            </text:list>
          </draw:text-box>
        </draw:frame>
        <draw:frame draw:style-name="gr1" draw:text-style-name="P1" draw:layer="layout" svg:width="10.582cm" svg:height="3.968cm" svg:x="16.764cm" svg:y="3.257cm">
          <draw:image xlink:href="Pictures/100002010000019000000096F32DB85A58F3FD3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2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Niet meer de grootste</text:p>
          </draw:text-box>
        </draw:frame>
        <draw:frame draw:style-name="gr1" draw:text-style-name="P1" draw:layer="layout" svg:width="18.837cm" svg:height="9.286cm" svg:x="5.062cm" svg:y="3.533cm">
          <draw:image xlink:href="Pictures/10000201000002C80000015F06E6086588019793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3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Apache2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2002: Apache 2.x</text:p>
              </text:list-item>
              <text:list-item>
                <text:p>Apache heeft heel veel features</text:p>
                <text:list>
                  <text:list-item>
                    <text:p>Kan ook als proxy of reverse proxy gebruikt worden</text:p>
                  </text:list-item>
                </text:list>
              </text:list-item>
              <text:list-item>
                <text:p>Te veel voor een introductie</text:p>
              </text:list-item>
              <text:list-item>
                <text:p>Veel configuratie verschillen tussen distributies</text:p>
              </text:list-item>
            </text:list>
          </draw:text-box>
        </draw:frame>
        <draw:frame draw:style-name="gr1" draw:text-style-name="P1" draw:layer="layout" svg:width="7.937cm" svg:height="7.937cm" draw:transform="rotate (-3.14159265358979) translate (27.933cm 7.736cm)">
          <draw:image xlink:href="Pictures/100002010000012C0000012C179C444775AE2AC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4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3T3">
        <draw:frame presentation:style-name="pr4" draw:layer="layout" svg:width="25.199cm" svg:height="2.629cm" svg:x="1.4cm" svg:y="0.628cm" presentation:class="title">
          <draw:text-box>
            <text:p>Configuratie</text:p>
          </draw:text-box>
        </draw:frame>
        <draw:frame presentation:style-name="pr3" draw:layer="layout" svg:width="12.297cm" svg:height="9.134cm" svg:x="1.4cm" svg:y="3.685cm" presentation:class="outline">
          <draw:text-box>
            <text:list text:style-name="L2">
              <text:list-item>
                <text:p>Basis configuratie</text:p>
                <text:list>
                  <text:list-item>
                    <text:p>/etc/apache2/httpd.conf</text:p>
                  </text:list-item>
                </text:list>
              </text:list-item>
              <text:list-item>
                <text:p>Basis server config</text:p>
                <text:list>
                  <text:list-item>
                    <text:p>/etc/apache2/default-server.conf</text:p>
                  </text:list-item>
                </text:list>
              </text:list-item>
              <text:list-item>
                <text:p>Configuratie snippets:</text:p>
                <text:list>
                  <text:list-item>
                    <text:p>/etc/apache2/conf.d</text:p>
                  </text:list-item>
                </text:list>
              </text:list-item>
              <text:list-item>
                <text:p>Virtual Host snippets</text:p>
                <text:list>
                  <text:list-item>
                    <text:p>/etc/apache2/vhost.d</text:p>
                  </text:list-item>
                </text:list>
              </text:list-item>
            </text:list>
          </draw:text-box>
        </draw:frame>
        <draw:frame presentation:style-name="pr5" draw:layer="layout" svg:width="12.297cm" svg:height="7.786cm" svg:x="14.212cm" svg:y="3.559cm" presentation:class="outline" presentation:user-transformed="true">
          <draw:text-box>
            <text:list text:style-name="L2">
              <text:list-item>
                <text:p>Site content</text:p>
              </text:list-item>
              <text:list-item>
                <text:p>Document-root</text:p>
                <text:list>
                  <text:list-item>
                    <text:p>/srv/www/htdocs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5.304cm" svg:height="3.359cm" svg:x="22.206cm" svg:y="0.459cm">
          <draw:image xlink:href="Pictures/100002010000010E000000AB2A56F8F73426B4F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5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Virtual Host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Een server heeft 1 IP-adres</text:p>
              </text:list-item>
              <text:list-item>
                <text:p>Maar kan meerdere domeinen hosten</text:p>
              </text:list-item>
            </text:list>
          </draw:text-box>
        </draw:frame>
        <draw:frame draw:style-name="gr1" draw:text-style-name="P1" draw:layer="layout" svg:width="20.694cm" svg:height="8.872cm" svg:x="5.119cm" svg:y="6.858cm">
          <draw:image xlink:href="Pictures/100002010000032000000157A2477876AE7A3B1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6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Nieuwe configuratie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/etc/apache2/vhost.d/webhost.conf</text:p>
              </text:list-item>
              <text:list-item>
                <text:p/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7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Virtual host config</text:p>
          </draw:text-box>
        </draw:frame>
        <draw:frame presentation:style-name="pr3" draw:layer="layout" svg:width="12.57cm" svg:height="9.134cm" svg:x="8.2cm" svg:y="3.685cm" presentation:class="outline" presentation:user-transformed="true">
          <draw:text-box>
            <text:p>&lt;Virtualhost *:80&gt;</text:p>
            <text:p><text:s text:c="5"/>ServerName webhost</text:p>
            <text:p><text:s text:c="5"/>ServerAdmin webmaster@webhost </text:p>
            <text:p><text:s text:c="5"/>DocumentRoot /srv/www/webhost/htdocs/</text:p>
            <text:p text:style-name="P5"><text:s text:c="5"/>&lt;Directory /srv/www/webhost/htdocs&gt;</text:p>
            <text:p text:style-name="P5"><text:s text:c="9"/>Options Indexes FollowSymLinks</text:p>
            <text:p text:style-name="P5"><text:s text:c="9"/>AllowOverride All</text:p>
            <text:p text:style-name="P5"><text:s text:c="9"/>Order allow,deny</text:p>
            <text:p text:style-name="P5"><text:s text:c="9"/>Allow from all</text:p>
            <text:p><text:s text:c="5"/>&lt;/Directory&gt;</text:p>
            <text:p>&lt;/Virtualhost&gt;</text:p>
          </draw:text-box>
        </draw:frame>
        <presentation:notes draw:style-name="dp2">
          <draw:page-thumbnail draw:style-name="gr2" draw:layer="layout" svg:width="18.624cm" svg:height="10.476cm" svg:x="1.482cm" svg:y="2.123cm" draw:page-number="8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/etc/hosts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Hostnames zonder DNS:</text:p>
              </text:list-item>
            </text:list>
            <text:p><text:span text:style-name="T3"/></text:p>
            <text:p><text:span text:style-name="T3">127.0.0.1 localhost webhost myhost</text:span></text:p>
            <text:p><text:span text:style-name="T3">192.168.1.42 webhost</text:span></text:p>
            <text:p><text:span text:style-name="T3">192.168.1.42 myhost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9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Mono1" svg:font-family="'Liberation Mono'" style:font-family-generic="modern" style:font-pitch="fixed"/>
    <style:font-face style:name="Liberation Mono" svg:font-family="'Liberation Mono'" style:font-family-generic="modern" style:font-pitch="variable"/>
    <style:font-face style:name="Liberation Sans1" svg:font-family="'Liberation Sans'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1-06T15:10:04.612016639</meta:creation-date>
    <dc:date>2019-12-12T20:26:46.248933287</dc:date>
    <meta:editing-duration>PT7H31M20S</meta:editing-duration>
    <meta:editing-cycles>12</meta:editing-cycles>
    <meta:generator>LibreOffice/6.1.5.2$Linux_X86_64 LibreOffice_project/10$Build-2</meta:generator>
    <meta:document-statistic meta:object-count="61"/>
  </office:meta>
</office:document-meta>
</file>