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320000002583896CCC29F661534.png" manifest:media-type="image/png"/>
  <manifest:file-entry manifest:full-path="Pictures/10000201000005000000032017E4B1469AD61656.png" manifest:media-type="image/png"/>
  <manifest:file-entry manifest:full-path="Pictures/1000020100000302000002423DE430CA5B1BC259.png" manifest:media-type="image/png"/>
  <manifest:file-entry manifest:full-path="Pictures/10000201000008E0000006A8844CAB2423AA6008.png" manifest:media-type="image/png"/>
  <manifest:file-entry manifest:full-path="Pictures/1000020100000190000001E7E7CC3B454AB809B0.png" manifest:media-type="image/png"/>
  <manifest:file-entry manifest:full-path="Pictures/10000201000001F4000000F05ABCE05BEAAA9C83.png" manifest:media-type="image/png"/>
  <manifest:file-entry manifest:full-path="Pictures/100002010000007D000000BCAF529BB9726C36DB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notes">
      <style:graphic-properties draw:fill-color="#ffffff" fo:min-height="12.572cm"/>
    </style:style>
    <style:style style:name="pr2" style:family="presentation" style:parent-style-name="Default-title">
      <style:graphic-properties fo:min-height="2.629cm"/>
    </style:style>
    <style:style style:name="pr3" style:family="presentation" style:parent-style-name="Default-outline1">
      <style:graphic-properties fo:min-height="8.884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loext:graphic-properties draw:fill-color="#ffffff"/>
      <style:text-properties fo:font-size="20pt"/>
    </style:style>
    <style:style style:name="P4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draw:style-name="gr1" draw:text-style-name="P1" draw:layer="layout" svg:width="20.372cm" svg:height="15.292cm" svg:x="3.889cm" svg:y="0.269cm">
          <draw:image xlink:href="Pictures/1000020100000302000002423DE430CA5B1BC259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1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SMB / CIFS</text:p>
          </draw:text-box>
        </draw:frame>
        <draw:frame presentation:style-name="pr3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SMB: Service Message Block</text:p>
                <text:list>
                  <text:list-item>
                    <text:p>Aanbieden gesharede resources op het netwerk</text:p>
                    <text:list>
                      <text:list-item>
                        <text:p>Mappen</text:p>
                      </text:list-item>
                      <text:list-item>
                        <text:p>Printers</text:p>
                      </text:list-item>
                    </text:list>
                  </text:list-item>
                </text:list>
              </text:list-item>
              <text:list-item>
                <text:p>CIFS: Common Internet File System (2002)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2" presentation:class="page"/>
          <draw:frame presentation:style-name="pr1" draw:text-style-name="P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A short history</text:p>
          </draw:text-box>
        </draw:frame>
        <draw:frame draw:style-name="gr3" draw:text-style-name="P4" draw:layer="layout" svg:width="14.254cm" svg:height="8.909cm" svg:x="13.675cm" svg:y="6.858cm">
          <draw:image xlink:href="Pictures/10000201000005000000032017E4B1469AD61656.png" xlink:type="simple" xlink:show="embed" xlink:actuate="onLoad" loext:mime-type="image/png">
            <text:p/>
          </draw:image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1992 Server 0.1 : Andrew Tridgell</text:p>
                <text:list>
                  <text:list-item>
                    <text:p>Reverse engineering</text:p>
                  </text:list-item>
                </text:list>
              </text:list-item>
              <text:list-item>
                <text:p>1993 smbserver (was al trademarked)</text:p>
              </text:list-item>
              <text:list-item>
                <text:p>1994 samba</text:p>
                <text:list>
                  <text:list-item>
                    <text:p>grep -i '^s.*m.*b' /usr/share/dict/words</text:p>
                  </text:list-item>
                </text:list>
              </text:list-item>
              <text:list-item>
                <text:p>Samba 3: AD member server</text:p>
              </text:list-item>
              <text:list-item>
                <text:p>Samba 4: AD domain controller (massive rewrite)</text:p>
              </text:list-item>
            </text:list>
          </draw:text-box>
        </draw:frame>
        <draw:frame draw:style-name="gr3" draw:text-style-name="P4" draw:layer="layout" svg:width="8.273cm" svg:height="6.205cm" svg:x="19.667cm" svg:y="0.018cm">
          <draw:image xlink:href="Pictures/10000201000008E0000006A8844CAB2423AA6008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3" presentation:class="page"/>
          <draw:frame presentation:style-name="pr1" draw:text-style-name="P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WINS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Windows Internet Name Service</text:p>
              </text:list-item>
              <text:list-item>
                <text:p>NetBIOS namen</text:p>
              </text:list-item>
              <text:list-item>
                <text:p>WINS == NetBIOS DNS</text:p>
              </text:list-item>
              <text:list-item>
                <text:p>Vertaling NetBIOS naam naar IP adres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4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draw:style-name="gr1" draw:text-style-name="P1" draw:layer="layout" svg:width="10.582cm" svg:height="12.884cm" svg:x="16.284cm" svg:y="1.473cm">
          <draw:image xlink:href="Pictures/1000020100000190000001E7E7CC3B454AB809B0.png" xlink:type="simple" xlink:show="embed" xlink:actuate="onLoad" loext:mime-type="image/png">
            <text:p/>
          </draw:image>
        </draw:frame>
        <draw:frame presentation:style-name="pr2" draw:layer="layout" svg:width="25.199cm" svg:height="2.629cm" svg:x="1.4cm" svg:y="0.628cm" presentation:class="title">
          <draw:text-box>
            <text:p>Configuratie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/etc/samba/smb.conf</text:p>
              </text:list-item>
              <text:list-item>
                <text:p>ini-style configuratie</text:p>
              </text:list-item>
              <text:list-item>
                <text:p>Elke share begint met een naam tussen [ ]</text:p>
                <text:list>
                  <text:list-item>
                    <text:p>path = /home/&lt;username&gt;</text:p>
                  </text:list-item>
                  <text:list-item>
                    <text:p>writeable = yes</text:p>
                  </text:list-item>
                  <text:list-item>
                    <text:p>comment = “Map van &lt;username&gt;”</text:p>
                  </text:list-item>
                </text:list>
              </text:list-item>
              <text:list-item>
                <text:p>testparm : test de configuratie</text:p>
                <text:list>
                  <text:list-item>
                    <text:p>Doe dit altijd!!! voordat je smb start of herstart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5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Users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Samba heeft zijn eigen user database</text:p>
                <text:list>
                  <text:list-item>
                    <text:p>smbpasswd om een gebruiker aan toe te voegen</text:p>
                  </text:list-item>
                  <text:list-item>
                    <text:p>Gebruiker moet eerst onder Linux bestaan!</text:p>
                  </text:list-item>
                </text:list>
              </text:list-item>
            </text:list>
          </draw:text-box>
        </draw:frame>
        <draw:frame draw:style-name="gr3" draw:text-style-name="P4" draw:layer="layout" svg:width="13.228cm" svg:height="6.349cm" svg:x="7.416cm" svg:y="8.818cm">
          <draw:image xlink:href="Pictures/10000201000001F4000000F05ABCE05BEAAA9C83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6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draw:frame presentation:style-name="pr2" draw:layer="layout" svg:width="25.199cm" svg:height="2.629cm" svg:x="1.4cm" svg:y="0.628cm" presentation:class="title">
          <draw:text-box>
            <text:p>Processen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Samba kent 2 daemons:</text:p>
                <text:list>
                  <text:list-item>
                    <text:p>smbd</text:p>
                  </text:list-item>
                  <text:list-item>
                    <text:p>nmbd</text:p>
                  </text:list-item>
                </text:list>
              </text:list-item>
              <text:list-item>
                <text:p>Sinds samba 4 alleen nog smbd</text:p>
              </text:list-item>
              <text:list-item>
                <text:p>Opdrachten zijn met samba 4</text:p>
              </text:list-item>
            </text:list>
          </draw:text-box>
        </draw:frame>
        <draw:frame draw:style-name="gr3" draw:text-style-name="P4" draw:layer="layout" svg:width="3.306cm" svg:height="4.973cm" svg:x="20.377cm" svg:y="5.406cm">
          <draw:image xlink:href="Pictures/100002010000007D000000BCAF529BB9726C36D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7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draw:frame presentation:style-name="pr2" draw:layer="layout" svg:width="25.199cm" svg:height="2.629cm" svg:x="1.4cm" svg:y="0.628cm" presentation:class="title" presentation:user-transformed="true">
          <draw:text-box>
            <text:p>Firewall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YAST: Security and Users</text:p>
                <text:list>
                  <text:list-item>
                    <text:p>Firewall</text:p>
                    <text:list>
                      <text:list-item>
                        <text:p>Zones: Public</text:p>
                        <text:list>
                          <text:list-item>
                            <text:p>Samba : Add</text:p>
                          </text:list-item>
                          <text:list-item>
                            <text:p>Rerun FW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3" draw:text-style-name="P4" draw:layer="layout" svg:width="13.551cm" svg:height="10.163cm" svg:x="14.478cm" svg:y="5.604cm">
          <draw:image xlink:href="Pictures/1000020100000320000002583896CCC29F661534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8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1-06T09:53:31.129523054</meta:creation-date>
    <dc:date>2019-11-27T13:48:55.908422051</dc:date>
    <meta:editing-duration>PT1H11M19S</meta:editing-duration>
    <meta:editing-cycles>9</meta:editing-cycles>
    <meta:generator>LibreOffice/6.1.5.2$Linux_X86_64 LibreOffice_project/10$Build-2</meta:generator>
    <meta:document-statistic meta:object-count="58"/>
  </office:meta>
</office:document-meta>
</file>