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5C0000020946BD91345AD601AA.png" manifest:media-type="image/png"/>
  <manifest:file-entry manifest:full-path="Pictures/10000201000002E6000001593CD93B02B5DFEA02.png" manifest:media-type="image/png"/>
  <manifest:file-entry manifest:full-path="Pictures/100002010000021100000172259EFAD4430262D6.png" manifest:media-type="image/png"/>
  <manifest:file-entry manifest:full-path="Pictures/10000201000000D9000000E8337587ACDED0E434.png" manifest:media-type="image/png"/>
  <manifest:file-entry manifest:full-path="Pictures/10000201000001B9000001B2E06FA26DF8A2FCC9.png" manifest:media-type="image/png"/>
  <manifest:file-entry manifest:full-path="Pictures/10000201000001F10000020EE0C002F7EE44C449.png" manifest:media-type="image/png"/>
  <manifest:file-entry manifest:full-path="Pictures/10000201000001800000013599E2D1BCCFD0E088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draw:auto-grow-height="true" fo:min-height="2.629cm"/>
    </style:style>
    <style:style style:name="pr2" style:family="presentation" style:parent-style-name="Default-notes">
      <style:graphic-properties draw:fill-color="#ffffff" fo:min-height="12.572cm"/>
    </style:style>
    <style:style style:name="pr3" style:family="presentation" style:parent-style-name="Default-outline1">
      <style:graphic-properties fo:min-height="8.884cm"/>
    </style:style>
    <style:style style:name="pr4" style:family="presentation" style:parent-style-name="Default-title">
      <style:graphic-properties fo:min-height="2.629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-color="#ffffff"/>
    </style:style>
    <style:style style:name="P3" style:family="paragraph">
      <style:paragraph-properties fo:text-align="center"/>
    </style:style>
    <style:style style:name="P4" style:family="paragraph">
      <loext:graphic-properties draw:fill-color="#ffffff"/>
      <style:text-properties fo:font-size="20pt"/>
    </style:style>
    <style:style style:name="P5" style:family="paragraph">
      <style:paragraph-properties fo:margin-top="0.5cm" fo:margin-bottom="0cm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Scripting 4</text:p>
          </draw:text-box>
        </draw:frame>
        <draw:frame draw:style-name="gr1" draw:text-style-name="P1" draw:layer="layout" svg:width="5.74cm" svg:height="6.137cm" svg:x="11.176cm" svg:y="5.04cm">
          <draw:image xlink:href="Pictures/10000201000000D9000000E8337587ACDED0E434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1" presentation:class="page"/>
          <draw:frame presentation:style-name="pr2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office:forms form:automatic-focus="false" form:apply-design-mode="false"/>
        <draw:frame presentation:style-name="pr3" draw:layer="layout" svg:width="25.199cm" svg:height="3.421cm" svg:x="1.4cm" svg:y="9.398cm" presentation:class="outline" presentation:user-transformed="true">
          <draw:text-box>
            <text:list text:style-name="L2">
              <text:list-item>
                <text:p>echo $?</text:p>
              </text:list-item>
              <text:list-item>
                <text:p>0 is succesvol/waar, 1 = error/niet waar</text:p>
              </text:list-item>
            </text:list>
          </draw:text-box>
        </draw:frame>
        <draw:frame draw:style-name="gr3" draw:text-style-name="P3" draw:layer="layout" svg:width="19.631cm" svg:height="9.127cm" svg:x="4.259cm" svg:y="0.451cm">
          <draw:image xlink:href="Pictures/10000201000002E6000001593CD93B02B5DFEA02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8.624cm" svg:height="10.476cm" svg:x="1.482cm" svg:y="2.123cm" draw:page-number="2" presentation:class="page"/>
          <draw:frame presentation:style-name="pr2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3T3">
        <office:forms form:automatic-focus="false" form:apply-design-mode="false"/>
        <draw:frame presentation:style-name="pr1" draw:layer="layout" svg:width="25.199cm" svg:height="2.629cm" svg:x="1.4cm" svg:y="0.628cm" presentation:class="title">
          <draw:text-box>
            <text:p>test</text:p>
          </draw:text-box>
        </draw:frame>
        <draw:frame presentation:style-name="pr3" draw:layer="layout" svg:width="12.297cm" svg:height="9.134cm" svg:x="1.4cm" svg:y="3.685cm" presentation:class="outline">
          <draw:text-box>
            <text:list text:style-name="L2">
              <text:list-item>
                <text:p>Bestand test</text:p>
                <text:list>
                  <text:list-item>
                    <text:p>Bestaat een bestand</text:p>
                  </text:list-item>
                  <text:list-item>
                    <text:p>Wat is het bestandstype</text:p>
                  </text:list-item>
                  <text:list-item>
                    <text:p>Bevat een bestand content</text:p>
                  </text:list-item>
                  <text:list-item>
                    <text:p>En nog veel meer</text:p>
                  </text:list-item>
                </text:list>
              </text:list-item>
              <text:list-item>
                <text:p>String test</text:p>
                <text:list>
                  <text:list-item>
                    <text:p>Gelijk of niet gelijk</text:p>
                  </text:list-item>
                </text:list>
              </text:list-item>
              <text:list-item>
                <text:p>Integer test</text:p>
                <text:list>
                  <text:list-item>
                    <text:p>Gelijk of niet gelijk</text:p>
                  </text:list-item>
                  <text:list-item>
                    <text:p>Groter, groter en gelijk, kleiner, kleiner en gelijk</text:p>
                  </text:list-item>
                </text:list>
              </text:list-item>
              <text:list-item>
                <text:p>Expression test (combinatie)</text:p>
                <text:list>
                  <text:list-item>
                    <text:p>AND / OR</text:p>
                  </text:list-item>
                </text:list>
              </text:list-item>
            </text:list>
          </draw:text-box>
        </draw:frame>
        <draw:frame presentation:style-name="pr3" draw:layer="layout" svg:width="12.297cm" svg:height="9.134cm" svg:x="14.313cm" svg:y="3.685cm" presentation:class="outline">
          <draw:text-box>
            <text:list text:style-name="L2">
              <text:list-item>
                <text:p>test -f &lt;bestand&gt;</text:p>
              </text:list-item>
              <text:list-item>
                <text:p>[ -f &lt;bestand&gt; ]</text:p>
              </text:list-item>
              <text:list-item>
                <text:p>/bin/test</text:p>
              </text:list-item>
              <text:list-item>
                <text:p>/bin/[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3" presentation:class="page"/>
          <draw:frame presentation:style-name="pr2" draw:text-style-name="P4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office:forms form:automatic-focus="false" form:apply-design-mode="false"/>
        <draw:frame draw:style-name="gr3" draw:text-style-name="P3" draw:layer="layout" svg:width="11.667cm" svg:height="11.482cm" svg:x="15.141cm" svg:y="2.874cm">
          <draw:image xlink:href="Pictures/10000201000001B9000001B2E06FA26DF8A2FCC9.png" xlink:type="simple" xlink:show="embed" xlink:actuate="onLoad" loext:mime-type="image/png">
            <text:p/>
          </draw:image>
        </draw:frame>
        <draw:frame presentation:style-name="pr4" draw:layer="layout" svg:width="25.199cm" svg:height="2.629cm" svg:x="1.4cm" svg:y="0.628cm" presentation:class="title">
          <draw:text-box>
            <text:p>if then else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if</text:p>
                <text:list>
                  <text:list-item>
                    <text:p>Start een test</text:p>
                  </text:list-item>
                </text:list>
              </text:list-item>
              <text:list-item>
                <text:p>then</text:p>
                <text:list>
                  <text:list-item>
                    <text:p>Als waar (true): doe iets (Body)</text:p>
                  </text:list-item>
                </text:list>
              </text:list-item>
              <text:list-item>
                <text:p>else</text:p>
                <text:list>
                  <text:list-item>
                    <text:p>Als voorgaande niet waar (false), dan doe dit</text:p>
                  </text:list-item>
                </text:list>
              </text:list-item>
              <text:list-item>
                <text:p text:style-name="P5">elif</text:p>
                <text:list>
                  <text:list-item>
                    <text:p>else if: een andere test (als niet waar doe test)</text:p>
                  </text:list-item>
                </text:list>
              </text:list-item>
              <text:list-item>
                <text:p>fi</text:p>
                <text:list>
                  <text:list-item>
                    <text:p>Einde if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4" presentation:class="page"/>
          <draw:frame presentation:style-name="pr2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1T0">
        <office:forms form:automatic-focus="false" form:apply-design-mode="false"/>
        <draw:frame presentation:style-name="pr4" draw:layer="layout" svg:width="25.199cm" svg:height="2.629cm" svg:x="1.4cm" svg:y="0.628cm" presentation:class="title">
          <draw:text-box>
            <text:p>Scripting 5</text:p>
          </draw:text-box>
        </draw:frame>
        <draw:frame draw:style-name="gr3" draw:text-style-name="P3" draw:layer="layout" svg:width="13.995cm" svg:height="9.789cm" svg:x="7.077cm" svg:y="3.82cm">
          <draw:image xlink:href="Pictures/100002010000021100000172259EFAD4430262D6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8.624cm" svg:height="10.476cm" svg:x="1.482cm" svg:y="2.123cm" draw:page-number="5" presentation:class="page"/>
          <draw:frame presentation:style-name="pr2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office:forms form:automatic-focus="false" form:apply-design-mode="false"/>
        <draw:frame presentation:style-name="pr3" draw:layer="layout" svg:width="25.199cm" svg:height="2.405cm" svg:x="1.4cm" svg:y="11.614cm" presentation:class="outline" presentation:user-transformed="true">
          <draw:text-box>
            <text:list text:style-name="L2">
              <text:list-item>
                <text:p>Loop: Blijf iets doen tot een bepaald doel bereikt is</text:p>
              </text:list-item>
            </text:list>
          </draw:text-box>
        </draw:frame>
        <draw:frame draw:style-name="gr3" draw:text-style-name="P3" draw:layer="layout" svg:width="10.743cm" svg:height="11.37cm" svg:x="8.807cm" svg:y="0.303cm">
          <draw:image xlink:href="Pictures/10000201000001F10000020EE0C002F7EE44C449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8.624cm" svg:height="10.476cm" svg:x="1.482cm" svg:y="2.123cm" draw:page-number="6" presentation:class="page"/>
          <draw:frame presentation:style-name="pr2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2.629cm" svg:x="1.4cm" svg:y="0.628cm" presentation:class="title">
          <draw:text-box>
            <text:p>for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Doorloop een sequentie</text:p>
              </text:list-item>
              <text:list-item>
                <text:p>for i in 1 2 3 4 5; do</text:p>
              </text:list-item>
              <text:list-item>
                <text:p>for</text:p>
              </text:list-item>
              <text:list-item>
                <text:p>do</text:p>
              </text:list-item>
              <text:list-item>
                <text:p>done</text:p>
              </text:list-item>
            </text:list>
          </draw:text-box>
        </draw:frame>
        <draw:frame draw:style-name="gr3" draw:text-style-name="P3" draw:layer="layout" svg:width="10.159cm" svg:height="8.175cm" svg:x="15.495cm" svg:y="3.827cm">
          <draw:image xlink:href="Pictures/10000201000001800000013599E2D1BCCFD0E088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8.624cm" svg:height="10.476cm" svg:x="1.482cm" svg:y="2.123cm" draw:page-number="7" presentation:class="page"/>
          <draw:frame presentation:style-name="pr2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2.629cm" svg:x="1.4cm" svg:y="0.628cm" presentation:class="title">
          <draw:text-box>
            <text:p>while</text:p>
          </draw:text-box>
        </draw:frame>
        <draw:frame presentation:style-name="pr3" draw:layer="layout" svg:width="25.199cm" svg:height="9.134cm" svg:x="1.4cm" svg:y="3.685cm" presentation:class="outline">
          <draw:text-box>
            <text:list text:style-name="L2">
              <text:list-item>
                <text:p>Zolang de test waar is doe iets</text:p>
              </text:list-item>
              <text:list-item>
                <text:p>while [ $counter -le 10 ]</text:p>
              </text:list-item>
              <text:list-item>
                <text:p>while</text:p>
              </text:list-item>
              <text:list-item>
                <text:p>do</text:p>
              </text:list-item>
              <text:list-item>
                <text:p>done</text:p>
              </text:list-item>
            </text:list>
          </draw:text-box>
        </draw:frame>
        <draw:frame draw:style-name="gr3" draw:text-style-name="P3" draw:layer="layout" svg:width="9.207cm" svg:height="13.784cm" svg:x="18.371cm" svg:y="1.023cm">
          <draw:image xlink:href="Pictures/100002010000015C0000020946BD91345AD601AA.png" xlink:type="simple" xlink:show="embed" xlink:actuate="onLoad" loext:mime-type="image/png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8.624cm" svg:height="10.476cm" svg:x="1.482cm" svg:y="2.123cm" draw:page-number="8" presentation:class="page"/>
          <draw:frame presentation:style-name="pr2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office:forms form:automatic-focus="false" form:apply-design-mode="false"/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0-28T09:47:56.942526553</meta:creation-date>
    <dc:date>2019-11-06T09:29:12.773183619</dc:date>
    <meta:editing-duration>PT22H31M49S</meta:editing-duration>
    <meta:editing-cycles>11</meta:editing-cycles>
    <meta:generator>LibreOffice/6.1.5.2$Linux_X86_64 LibreOffice_project/10$Build-2</meta:generator>
    <meta:document-statistic meta:object-count="57"/>
  </office:meta>
</office:document-meta>
</file>