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0E1000000E12DEF73201C5D7ADA.png" manifest:media-type="image/png"/>
  <manifest:file-entry manifest:full-path="Pictures/10000201000001BA0000010AF6956FDB070EF0D8.png" manifest:media-type="image/png"/>
  <manifest:file-entry manifest:full-path="Pictures/10000201000000D6000000EBBEBFE18B44A9F4DD.png" manifest:media-type="image/png"/>
  <manifest:file-entry manifest:full-path="Pictures/10000201000000F6000000CD09AE5F77CC351176.png" manifest:media-type="image/png"/>
  <manifest:file-entry manifest:full-path="Pictures/100002010000043800000258D8DAD37B5FA29A0E.png" manifest:media-type="image/png"/>
  <manifest:file-entry manifest:full-path="Pictures/10000201000004B00000032023A64E4B002A1075.png" manifest:media-type="image/png"/>
  <manifest:file-entry manifest:full-path="Pictures/1000020100000226000002268BF27DB462E97A08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notes">
      <style:graphic-properties draw:fill-color="#ffffff" fo:min-height="12.572cm"/>
    </style:style>
    <style:style style:name="pr2" style:family="presentation" style:parent-style-name="Default-title">
      <style:graphic-properties fo:min-height="3.506cm"/>
    </style:style>
    <style:style style:name="pr3" style:family="presentation" style:parent-style-name="Default-outline1">
      <style:graphic-properties fo:min-height="11.929cm"/>
    </style:style>
    <style:style style:name="pr4" style:family="presentation" style:parent-style-name="Default-notes">
      <style:graphic-properties draw:fill-color="#ffffff" fo:min-height="13.364cm"/>
    </style:style>
    <style:style style:name="pr5" style:family="presentation" style:parent-style-name="Default-title">
      <style:graphic-properties fo:min-height="2.629cm"/>
    </style:style>
    <style:style style:name="pr6" style:family="presentation" style:parent-style-name="Default-outline1">
      <style:graphic-properties fo:min-height="8.884cm"/>
    </style:style>
    <style:style style:name="pr7" style:family="presentation" style:parent-style-name="Default-title">
      <style:graphic-properties draw:auto-grow-height="true" fo:min-height="2.629cm"/>
    </style:style>
    <style:style style:name="pr8" style:family="presentation" style:parent-style-name="Default-subtitle">
      <style:graphic-properties draw:fill-color="#ffffff" fo:min-height="9.134cm"/>
    </style:style>
    <style:style style:name="P1" style:family="paragraph"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  <style:text-properties fo:font-size="20pt"/>
    </style:style>
    <style:style style:name="T1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DejaVu Sans" style:font-size-asian="32pt" style:font-style-asian="normal" style:font-weight-asian="normal" style:font-name-complex="Noto Sans Devanagari" style:font-size-complex="32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background-color="#d4ea6b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office:forms form:automatic-focus="false" form:apply-design-mode="false"/>
        <draw:frame draw:style-name="gr1" draw:text-style-name="P1" draw:layer="layout" svg:width="11.694cm" svg:height="7.037cm" svg:x="8.228cm" svg:y="3.496cm">
          <draw:image xlink:href="Pictures/10000201000001BA0000010AF6956FDB070EF0D8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2" draw:layer="layout" svg:width="25.199cm" svg:height="3.506cm" svg:x="1.4cm" svg:y="0.837cm" presentation:class="title">
          <draw:text-box>
            <text:p>Shell</text:p>
          </draw:text-box>
        </draw:frame>
        <draw:frame presentation:style-name="pr3" draw:layer="layout" svg:width="25.199cm" svg:height="9.818cm" svg:x="1.4cm" svg:y="4.914cm" presentation:class="outline" presentation:user-transformed="true">
          <draw:text-box>
            <text:list text:style-name="L2">
              <text:list-item>
                <text:p>Command interpreter</text:p>
              </text:list-item>
              <text:list-item>
                <text:p>Hiermee kan je commando’s voeren aan de computer</text:p>
              </text:list-item>
              <text:list-item>
                <text:p>Shell types</text:p>
                <text:list>
                  <text:list-item>
                    <text:p>sh → bash</text:p>
                  </text:list-item>
                  <text:list-item>
                    <text:p>ksh</text:p>
                  </text:list-item>
                </text:list>
              </text:list-item>
            </text:list>
          </draw:text-box>
        </draw:frame>
        <draw:frame draw:style-name="gr3" draw:text-style-name="P3" draw:layer="layout" svg:width="10.6cm" svg:height="5.888cm" svg:x="17.4cm" svg:y="0cm">
          <draw:image xlink:href="Pictures/100002010000043800000258D8DAD37B5FA29A0E.png" xlink:type="simple" xlink:show="embed" xlink:actuate="onLoad" loext:mime-type="image/png">
            <text:p/>
          </draw:image>
        </draw:frame>
        <draw:frame draw:style-name="gr3" draw:text-style-name="P3" draw:layer="layout" svg:width="5.661cm" svg:height="6.217cm" svg:x="11.938cm" svg:y="8.007cm">
          <draw:image xlink:href="Pictures/10000201000000D6000000EBBEBFE18B44A9F4DD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4.848cm" svg:height="11.136cm" svg:x="3.075cm" svg:y="2.257cm" draw:page-number="2" presentation:class="page"/>
          <draw:frame presentation:style-name="pr4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office:forms form:automatic-focus="false" form:apply-design-mode="false"/>
        <draw:frame presentation:style-name="pr5" draw:layer="layout" svg:width="25.199cm" svg:height="2.629cm" svg:x="1.4cm" svg:y="0.628cm" presentation:class="title" presentation:user-transformed="true">
          <draw:text-box>
            <text:p>Opstarten van een script</text:p>
          </draw:text-box>
        </draw:frame>
        <draw:frame presentation:style-name="pr6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Maak executable:</text:p>
                <text:list>
                  <text:list-item>
                    <text:p>chmod u+x &lt;script-naam&gt;</text:p>
                  </text:list-item>
                </text:list>
              </text:list-item>
              <text:list-item>
                <text:p>Vertel welke shell/parser we moeten gebruiken</text:p>
                <text:list>
                  <text:list-item>
                    <text:p>#! /bin/bash</text:p>
                  </text:list-item>
                  <text:list-item>
                    <text:p>Opties kunnen worden toegevoegd</text:p>
                  </text:list-item>
                </text:list>
              </text:list-item>
              <text:list-item>
                <text:p>Opstarten</text:p>
                <text:list>
                  <text:list-item>
                    <text:p>/home/dennis/scripts/my_script.sh</text:p>
                    <text:list>
                      <text:list-item>
                        <text:p>Full-path, x-bit</text:p>
                      </text:list-item>
                    </text:list>
                  </text:list-item>
                  <text:list-item>
                    <text:p>cd ~/scripts; ./my_script.sh</text:p>
                    <text:list>
                      <text:list-item>
                        <text:p>Local script, x-bit</text:p>
                      </text:list-item>
                    </text:list>
                  </text:list-item>
                  <text:list-item>
                    <text:p>sh ~/scripts/my_script.sh</text:p>
                    <text:list>
                      <text:list-item>
                        <text:p>Geef shell de opdracht, geen x-bit nodig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3" draw:text-style-name="P3" draw:layer="layout" svg:width="13.353cm" svg:height="8.902cm" svg:x="14.633cm" svg:y="3.79cm">
          <draw:image xlink:href="Pictures/10000201000004B00000032023A64E4B002A107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office:forms form:automatic-focus="false" form:apply-design-mode="false"/>
        <draw:frame draw:style-name="gr3" draw:text-style-name="P3" draw:layer="layout" svg:width="6.508cm" svg:height="5.423cm" svg:x="21.29cm" svg:y="5.25cm">
          <draw:image xlink:href="Pictures/10000201000000F6000000CD09AE5F77CC351176.png" xlink:type="simple" xlink:show="embed" xlink:actuate="onLoad" loext:mime-type="image/png">
            <text:p/>
          </draw:image>
        </draw:frame>
        <draw:frame presentation:style-name="pr5" draw:layer="layout" svg:width="25.199cm" svg:height="2.629cm" svg:x="1.4cm" svg:y="0.628cm" presentation:class="title">
          <draw:text-box>
            <text:p>shebang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Magic number (file type) 0x23 0x21 = #!</text:p>
              </text:list-item>
              <text:list-item>
                <text:p>Hash(#) bang(!), shortened to shebang</text:p>
              </text:list-item>
              <text:list-item>
                <text:p>Or: sh being shell: shell bang</text:p>
              </text:list-item>
              <text:list-item>
                <text:p>Shebang:</text:p>
                <text:list>
                  <text:list-item>
                    <text:p>a matter, operation, or set of circumstances.</text:p>
                  </text:list-item>
                  <text:list-item>
                    <text:p>"the Mafia boss who's running the whole shebang"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office:forms form:automatic-focus="false" form:apply-design-mode="false"/>
        <draw:frame draw:style-name="gr3" draw:text-style-name="P3" draw:layer="layout" svg:width="9.529cm" svg:height="9.529cm" svg:x="17.109cm" svg:y="6.721cm">
          <draw:image xlink:href="Pictures/1000020100000226000002268BF27DB462E97A08.png" xlink:type="simple" xlink:show="embed" xlink:actuate="onLoad" loext:mime-type="image/png">
            <text:p/>
          </draw:image>
        </draw:frame>
        <draw:frame presentation:style-name="pr5" draw:layer="layout" svg:width="25.199cm" svg:height="2.629cm" svg:x="1.4cm" svg:y="0.628cm" presentation:class="title">
          <draw:text-box>
            <text:p>Commentaarregels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# is commentaar tot einde van de regel</text:p>
                <text:list>
                  <text:list-item>
                    <text:p># Dit is commentaar</text:p>
                  </text:list-item>
                  <text:list-item>
                    <text:p>echo $HOME # Ook dit is ook commentaar</text:p>
                  </text:list-item>
                </text:list>
              </text:list-item>
              <text:list-item>
                <text:p>Documenteer je scripts!!!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Het gebruik van ;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; is einde commando</text:p>
                <text:list>
                  <text:list-item>
                    <text:p>echo $HOME;</text:p>
                  </text:list-item>
                  <text:list-item>
                    <text:p>Is impliciet aan het einde van een regel</text:p>
                  </text:list-item>
                </text:list>
              </text:list-item>
              <text:list-item>
                <text:p>Kan gebruikt worden om commando’s te scheiden</text:p>
                <text:list>
                  <text:list-item>
                    <text:p>echo $HOME; ls $HOM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1" draw:text-style-name="P4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Variabelen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Ingebouwde variabelen MET HOOFDLETTERS</text:p>
                <text:list>
                  <text:list-item>
                    <text:p>$HOME $USER</text:p>
                  </text:list-item>
                  <text:list-item>
                    <text:p>env : voor een overzicht</text:p>
                  </text:list-item>
                  <text:list-item>
                    <text:p>echo om de inhoud van een variable te zien</text:p>
                    <text:list>
                      <text:list-item>
                        <text:p>echo $HOME </text:p>
                      </text:list-item>
                    </text:list>
                  </text:list-item>
                </text:list>
              </text:list-item>
              <text:list-item>
                <text:p>Eigen variabelen met kleine letters (voorkeur)</text:p>
                <text:list>
                  <text:list-item>
                    <text:p>ik=”dennis”; echo $ik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7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1T0">
        <office:forms form:automatic-focus="false" form:apply-design-mode="false"/>
        <draw:frame presentation:style-name="pr7" draw:layer="layout" svg:width="25.199cm" svg:height="2.629cm" svg:x="1.4cm" svg:y="0.628cm" presentation:class="title">
          <draw:text-box>
            <text:p>Scripting 3</text:p>
          </draw:text-box>
        </draw:frame>
        <draw:frame presentation:style-name="pr8" draw:text-style-name="P2" draw:layer="layout" svg:width="25.199cm" svg:height="9.134cm" svg:x="1.4cm" svg:y="3.685cm" presentation:class="subtitle" presentation:placeholder="true">
          <draw:text-box/>
        </draw:frame>
        <draw:frame draw:style-name="gr3" draw:text-style-name="P3" draw:layer="layout" svg:width="5.952cm" svg:height="5.952cm" svg:x="11.099cm" svg:y="6.089cm">
          <draw:image xlink:href="Pictures/10000201000000E1000000E12DEF73201C5D7AD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8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command-substitution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Bourne-style: datum=`date +%Y-%m-%d`;</text:p>
              </text:list-item>
              <text:list-item>
                <text:p><text:span text:style-name="T1">POSIX: <text:s text:c="9"/>datum=”$(date </text:span>’+%Y-%m-%d’)”;</text:p>
              </text:list-item>
              <text:list-item>
                <text:p>Let op de quotes!</text:p>
                <text:list>
                  <text:list-item>
                    <text:p><text:span text:style-name="T1">” </text:span><text:span text:style-name="T1">doen aan shell expansion</text:span></text:p>
                  </text:list-item>
                  <text:list-item>
                    <text:p><text:span text:style-name="T1">’ </text:span><text:span text:style-name="T1">doet niet aan shell expansion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9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office:forms form:automatic-focus="false" form:apply-design-mode="false"/>
        <draw:frame presentation:style-name="pr5" draw:layer="layout" svg:width="25.199cm" svg:height="2.629cm" svg:x="1.4cm" svg:y="0.628cm" presentation:class="title">
          <draw:text-box>
            <text:p>Foutje pagina 108 boek</text:p>
          </draw:text-box>
        </draw:frame>
        <draw:frame presentation:style-name="pr6" draw:layer="layout" svg:width="25.199cm" svg:height="9.134cm" svg:x="1.4cm" svg:y="3.685cm" presentation:class="outline">
          <draw:text-box>
            <text:list text:style-name="L2">
              <text:list-item>
                <text:p><text:span text:style-name="T1">NU=”$(date </text:span><text:span text:style-name="T2">’</text:span>+%d-%m-%y-%H:%M’)”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10" presentation:class="page"/>
          <draw:frame presentation:style-name="pr1" draw:text-style-name="P2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0-28T09:47:56.942526553</meta:creation-date>
    <dc:date>2019-11-06T08:40:00.991330615</dc:date>
    <meta:editing-duration>PT22H28M15S</meta:editing-duration>
    <meta:editing-cycles>12</meta:editing-cycles>
    <meta:generator>LibreOffice/6.1.5.2$Linux_X86_64 LibreOffice_project/10$Build-2</meta:generator>
    <meta:document-statistic meta:object-count="66"/>
  </office:meta>
</office:document-meta>
</file>