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201000001C2000001C2CA6398ABF4537983.png" manifest:media-type="image/png"/>
  <manifest:file-entry manifest:full-path="Pictures/10000201000001C000000112B0B6C4181A82E104.png" manifest:media-type="image/png"/>
  <manifest:file-entry manifest:full-path="Pictures/10000201000004F40000029896444ED8790C5D8B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3.506cm"/>
    </style:style>
    <style:style style:name="pr2" style:family="presentation" style:parent-style-name="Default-subtitle">
      <style:graphic-properties draw:fill-color="#ffffff" fo:min-height="12.179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11.929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3.506cm" svg:x="1.4cm" svg:y="0.837cm" presentation:class="title">
          <draw:text-box>
            <text:p>Gebruikers &amp; Groepen</text:p>
          </draw:text-box>
        </draw:frame>
        <draw:frame presentation:style-name="pr2" draw:text-style-name="P1" draw:layer="layout" svg:width="25.199cm" svg:height="12.179cm" svg:x="1.4cm" svg:y="4.914cm" presentation:class="subtitle" presentation:placeholder="true" presentation:user-transformed="true">
          <draw:text-box/>
        </draw:frame>
        <draw:frame draw:style-name="gr1" draw:text-style-name="P2" draw:layer="layout" svg:width="24.42cm" svg:height="12.787cm" svg:x="1.78cm" svg:y="4.914cm">
          <draw:image xlink:href="Pictures/10000201000004F40000029896444ED8790C5D8B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3.506cm" svg:x="1.4cm" svg:y="0.837cm" presentation:class="title">
          <draw:text-box>
            <text:p>U bent een nummer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Gebruikers en groepen zijn nummers</text:p>
              </text:list-item>
              <text:list-item>
                <text:p>User IDentification: UID</text:p>
                <text:list>
                  <text:list-item>
                    <text:p>0 : root</text:p>
                  </text:list-item>
                  <text:list-item>
                    <text:p>Debian/Ubuntu users vanaf 1000</text:p>
                  </text:list-item>
                  <text:list-item>
                    <text:p>SuSE users vanaf 1000</text:p>
                  </text:list-item>
                  <text:list-item>
                    <text:p>RedHat/CentOS/Fedora users vanaf 1000</text:p>
                  </text:list-item>
                </text:list>
              </text:list-item>
              <text:list-item>
                <text:p>Group IDentification: GID</text:p>
                <text:list>
                  <text:list-item>
                    <text:p>0 : root</text:p>
                  </text:list-item>
                  <text:list-item>
                    <text:p>SuSE : users = 100</text:p>
                  </text:list-item>
                  <text:list-item>
                    <text:p>RedHat user private group (UPG)</text:p>
                  </text:list-item>
                  <text:list-item>
                    <text:p>Debian: UPG</text:p>
                  </text:list-item>
                  <text:list-item>
                    <text:p>UPG</text:p>
                    <text:list>
                      <text:list-item>
                        <text:p>Zelfde nummering ls bij UID</text:p>
                      </text:list-item>
                      <text:list-item>
                        <text:p>Dus een gebruiker met UID 1000 heeft ook als GID 1000</text:p>
                      </text:list-item>
                    </text:list>
                  </text:list-item>
                </text:list>
              </text:list-item>
              <text:list-item>
                <text:p>MS Windows</text:p>
                <text:list>
                  <text:list-item>
                    <text:p>S-[Revision]-[IdentifierAuthority]-[SubAuthority0]-...-(-RID)</text:p>
                  </text:list-item>
                  <text:list-item>
                    <text:p>S-1-5-21-0123456789-0123456789-0123456789-500 (Administrator)</text:p>
                  </text:list-item>
                </text:list>
              </text:list-item>
            </text:list>
          </draw:text-box>
        </draw:frame>
        <draw:frame draw:style-name="gr3" draw:text-style-name="P3" draw:layer="layout" svg:width="11.905cm" svg:height="11.905cm" svg:x="15.495cm" svg:y="4.095cm">
          <draw:image xlink:href="Pictures/10000201000001C2000001C2CA6398ABF4537983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3.506cm" svg:x="1.4cm" svg:y="0.837cm" presentation:class="title" presentation:user-transformed="true">
          <draw:text-box>
            <text:p>Configuratie bestanden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/etc/passwd</text:p>
              </text:list-item>
              <text:list-item>
                <text:p>/etc/shadow</text:p>
              </text:list-item>
              <text:list-item>
                <text:p>/etc/group</text:p>
              </text:list-item>
              <text:list-item>
                <text:p>/etc/gshadow</text:p>
              </text:list-item>
            </text:list>
          </draw:text-box>
        </draw:frame>
        <draw:frame draw:style-name="gr3" draw:text-style-name="P3" draw:layer="layout" svg:width="11.852cm" svg:height="7.249cm" svg:x="11.6cm" svg:y="4.551cm">
          <draw:image xlink:href="Pictures/10000201000001C000000112B0B6C4181A82E104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3.506cm" svg:x="1.4cm" svg:y="0.837cm" presentation:class="title">
          <draw:text-box>
            <text:p>Tools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useradd : met -m maakt ook home-directory</text:p>
              </text:list-item>
              <text:list-item>
                <text:p>userdel : -r verwijdert ook de home-directory</text:p>
              </text:list-item>
              <text:list-item>
                <text:p>groupadd : maakt groep aan</text:p>
              </text:list-item>
              <text:list-item>
                <text:p>groupdel</text:p>
              </text:list-item>
              <text:list-item>
                <text:p>usermod : -aG maakt user lid van group</text:p>
              </text:list-item>
              <text:list-item>
                <text:p>groupmod : wijzigt groepsinstellingen</text:p>
              </text:list-item>
              <text:list-item>
                <text:p>gpasswd : verwijder gebruiker uit groep met -d</text:p>
              </text:list-item>
              <text:list-item>
                <text:p>chgrp : change group van een bestand of map</text:p>
              </text:list-item>
              <text:list-item>
                <text:p>chown : change owner van een bestand of map</text:p>
              </text:list-item>
              <text:list-item>
                <text:p>chage : verander de expiry-tijden</text:p>
              </text:list-item>
            </text:list>
          </draw:text-box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3.506cm" svg:x="1.4cm" svg:y="0.837cm" presentation:class="title">
          <draw:text-box>
            <text:p>Opdrachten en Vragen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P 76 – 78</text:p>
              </text:list-item>
            </text:list>
          </draw:text-box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Dennis Leeuw</meta:initial-creator>
    <meta:creation-date>2019-09-18T13:27:08.834127445</meta:creation-date>
    <dc:date>2019-09-19T13:35:33.600488254</dc:date>
    <dc:creator>Dennis Leeuw</dc:creator>
    <meta:editing-duration>PT34M13S</meta:editing-duration>
    <meta:editing-cycles>3</meta:editing-cycles>
    <meta:generator>LibreOffice/5.2.7.2$Linux_X86_64 LibreOffice_project/20m0$Build-2</meta:generator>
    <meta:document-statistic meta:object-count="44"/>
  </office:meta>
</office:document-meta>
</file>