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style:style style:name="P2" style:family="paragraph">
      <loext:graphic-properties draw:fill-color="#ffffff"/>
      <style:text-properties fo:font-size="20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Zoeken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Naar en in bestanden</text:p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Globbing / Wildcards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Beperken of uitbreiden van de werking van een commando</text:p>
              </text:list-item>
              <text:list-item>
                <text:p>? – een willekeurig character</text:p>
                <text:list>
                  <text:list-item>
                    <text:p>find /usr/share/man -name "man.?.gz"</text:p>
                    <text:list>
                      <text:list-item>
                        <text:p>Vind elke manual-page over man (? is nummers 1-8)</text:p>
                      </text:list-item>
                    </text:list>
                  </text:list-item>
                </text:list>
              </text:list-item>
              <text:list-item>
                <text:p>* – nul of meer characters</text:p>
                <text:list>
                  <text:list-item>
                    <text:p>find /usr/share/man/ -name "*1"</text:p>
                    <text:list>
                      <text:list-item>
                        <text:p>Vind elke name die eindigt met een 1 (man1; geeft alle talen)</text:p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2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 presentation:user-transformed="true">
          <draw:text-box>
            <text:p>Globbing / Wildcard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[…] – zoek naar alle characters die … matchen</text:p>
                <text:list>
                  <text:list-item>
                    <text:p>find /usr/share/man/nl/ -name "man[12]"</text:p>
                    <text:list>
                      <text:list-item>
                        <text:p>Vind alleen man1</text:p>
                      </text:list-item>
                    </text:list>
                  </text:list-item>
                  <text:list-item>
                    <text:p>find /usr/share/man/nl/ -name "man[12345678]"</text:p>
                    <text:list>
                      <text:list-item>
                        <text:p>Vind man1, 5, 7 en 8</text:p>
                      </text:list-item>
                    </text:list>
                  </text:list-item>
                  <text:list-item>
                    <text:p>find /usr/share/man/nl/ -name "man[1-8]"</text:p>
                  </text:list-item>
                </text:list>
              </text:list-item>
              <text:list-item>
                <text:p>^ – niet</text:p>
                <text:list>
                  <text:list-item>
                    <text:p>find /usr/share/man/nl/ -name "man[^12]"</text:p>
                    <text:list>
                      <text:list-item>
                        <text:p>Vind man5, 7 en 8</text:p>
                      </text:list-item>
                    </text:list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find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Find is een bijzonder commando met een speciale syntax</text:p>
              </text:list-item>
              <text:list-item>
                <text:p>find &lt;in_directory&gt; &lt;options&gt;</text:p>
              </text:list-item>
              <text:list-item>
                <text:p>Zoekt bestanden in de directory structuur</text:p>
              </text:list-item>
              <text:list-item>
                <text:p>find ~/Pictures -name “*.[Jj][Pp][Gg]” -print</text:p>
                <text:list>
                  <text:list-item>
                    <text:p>Vind alle jpg’s ongeacht de spelling van de extensie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grep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Zoek in een bestand</text:p>
                <text:list>
                  <text:list-item>
                    <text:p>cat /etc/services | grep TACA</text:p>
                  </text:list-item>
                </text:list>
              </text:list-item>
              <text:list-item>
                <text:p>Met -i is het case insensitive</text:p>
                <text:list>
                  <text:list-item>
                    <text:p>grep -i TACA /etc/services</text:p>
                  </text:list-item>
                </text:list>
              </text:list-item>
              <text:list-item>
                <text:p>Met -n krijg je ook het regelnummer</text:p>
                <text:list>
                  <text:list-item>
                    <text:p>grep -ni TACA /etc/services</text:p>
                  </text:list-item>
                </text:list>
              </text:list-item>
              <text:list-item>
                <text:p>man grep voor meer opties</text:p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5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locate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. 69 Opdracht</text:p>
              </text:list-item>
              <text:list-item>
                <text:p>Tot en met pagina 74 en de vragen</text:p>
              </text:list-item>
              <text:list-item>
                <text:p>Let op: Grep == grep (!) op pagina 72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18T17:16:12.297856373</meta:creation-date>
    <dc:date>2020-01-20T21:43:12.723478994</dc:date>
    <meta:editing-duration>PT6H57M22S</meta:editing-duration>
    <meta:editing-cycles>7</meta:editing-cycles>
    <meta:generator>LibreOffice/6.1.5.2$Linux_X86_64 LibreOffice_project/10$Build-2</meta:generator>
    <meta:document-statistic meta:object-count="45"/>
  </office:meta>
</office:document-meta>
</file>