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3A90000003AC58562B85F367A9B.png" manifest:media-type="image/png"/>
  <manifest:file-entry manifest:full-path="Pictures/1000020100000280000001B6B2DBD3DA64D1B532.png" manifest:media-type="image/png"/>
  <manifest:file-entry manifest:full-path="Pictures/1000020100000226000002265430F524ECFD4D44.png" manifest:media-type="image/png"/>
  <manifest:file-entry manifest:full-path="Pictures/10000201000001F400000177A5D4802CBCED8E24.png" manifest:media-type="image/png"/>
  <manifest:file-entry manifest:full-path="Pictures/10000201000000DD000000E4B873CCB77C1389E7.png" manifest:media-type="image/png"/>
  <manifest:file-entry manifest:full-path="Pictures/10000201000001E5000001F83EFCB1944CD5D3DC.png" manifest:media-type="image/png"/>
  <manifest:file-entry manifest:full-path="Pictures/1000020100000328000000D5710F982338C73CF9.png" manifest:media-type="image/png"/>
  <manifest:file-entry manifest:full-path="Pictures/10000201000002790000015806096C6857C428AB.png" manifest:media-type="image/png"/>
  <manifest:file-entry manifest:full-path="Pictures/10000201000002E9000001449E1992F46435F94E.png" manifest:media-type="image/png"/>
  <manifest:file-entry manifest:full-path="Pictures/1000020100000A11000006E627F46448472BB14D.png" manifest:media-type="image/png"/>
  <manifest:file-entry manifest:full-path="Pictures/100002010000023C000001B1784E1D923B815502.png" manifest:media-type="image/png"/>
  <manifest:file-entry manifest:full-path="Pictures/10000201000001F4000001CC388862389430A379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Default-title">
      <style:graphic-properties fo:min-height="2.629cm"/>
    </style:style>
    <style:style style:name="pr2" style:family="presentation" style:parent-style-name="Default-subtitle">
      <style:graphic-properties draw:fill-color="#ffffff" fo:min-height="9.134cm"/>
    </style:style>
    <style:style style:name="pr3" style:family="presentation" style:parent-style-name="Default-notes">
      <style:graphic-properties draw:fill-color="#ffffff" fo:min-height="13.364cm"/>
    </style:style>
    <style:style style:name="pr4" style:family="presentation" style:parent-style-name="Default-outline1">
      <style:graphic-properties fo:min-height="8.884cm"/>
    </style:style>
    <style:style style:name="pr5" style:family="presentation" style:parent-style-name="Default-title">
      <style:graphic-properties draw:auto-grow-height="true" fo:min-height="2.629cm"/>
    </style:style>
    <style:style style:name="pr6" style:family="presentation" style:parent-style-name="Default-outline1">
      <style:graphic-properties fo:min-height="4.106cm"/>
    </style:style>
    <style:style style:name="P1" style:family="paragraph">
      <style:text-properties fo:language="nl" fo:country="NL"/>
    </style:style>
    <style:style style:name="P2" style:family="paragraph">
      <loext:graphic-properties draw:fill-color="#ffffff"/>
      <style:text-properties fo:language="nl" fo:country="NL"/>
    </style:style>
    <style:style style:name="P3" style:family="paragraph">
      <loext:graphic-properties draw:fill="none"/>
      <style:paragraph-properties fo:text-align="center"/>
      <style:text-properties fo:language="nl" fo:country="NL"/>
    </style:style>
    <style:style style:name="P4" style:family="paragraph">
      <loext:graphic-properties draw:fill="none"/>
      <style:paragraph-properties fo:text-align="center"/>
    </style:style>
    <style:style style:name="P5" style:family="paragraph">
      <loext:graphic-properties draw:fill-color="#ffffff"/>
    </style:style>
    <style:style style:name="P6" style:family="paragraph">
      <loext:graphic-properties draw:fill-color="#ffffff"/>
      <style:text-properties fo:font-size="20pt"/>
    </style:style>
    <style:style style:name="T1" style:family="text">
      <style:text-properties fo:language="nl" fo:country="NL"/>
    </style:style>
    <style:style style:name="T2" style:family="text">
      <style:text-properties fo:font-style="italic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office:forms form:automatic-focus="false" form:apply-design-mode="false"/>
        <draw:frame presentation:style-name="pr1" draw:text-style-name="P1" draw:layer="layout" svg:width="25.199cm" svg:height="2.629cm" svg:x="1.4cm" svg:y="0.628cm" presentation:class="title">
          <draw:text-box>
            <text:p><text:span text:style-name="T1">Devices</text:span></text:p>
          </draw:text-box>
        </draw:frame>
        <draw:frame presentation:style-name="pr2" draw:text-style-name="P2" draw:layer="layout" svg:width="25.199cm" svg:height="9.134cm" svg:x="1.4cm" svg:y="3.685cm" presentation:class="subtitle" presentation:placeholder="true">
          <draw:text-box/>
        </draw:frame>
        <draw:frame draw:style-name="gr1" draw:text-style-name="P3" draw:layer="layout" svg:width="13.228cm" svg:height="9.921cm" svg:x="7.372cm" svg:y="3.679cm">
          <draw:image xlink:href="Pictures/10000201000001F400000177A5D4802CBCED8E24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>
        <office:forms form:automatic-focus="false" form:apply-design-mode="false"/>
        <draw:frame draw:style-name="gr1" draw:text-style-name="P4" draw:layer="layout" svg:width="21.377cm" svg:height="5.635cm" svg:x="3.123cm" svg:y="3.165cm">
          <draw:image xlink:href="Pictures/1000020100000328000000D5710F982338C73CF9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2" presentation:class="page"/>
          <draw:frame presentation:style-name="pr3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2T1">
        <office:forms form:automatic-focus="false" form:apply-design-mode="false"/>
        <draw:frame presentation:style-name="pr1" draw:text-style-name="P1" draw:layer="layout" svg:width="25.199cm" svg:height="2.629cm" svg:x="1.4cm" svg:y="0.628cm" presentation:class="title">
          <draw:text-box>
            <text:p><text:span text:style-name="T1">Everything is a file</text:span></text:p>
          </draw:text-box>
        </draw:frame>
        <draw:frame presentation:style-name="pr4" draw:text-style-name="P1" draw:layer="layout" svg:width="25.199cm" svg:height="9.134cm" svg:x="1.4cm" svg:y="3.685cm" presentation:class="outline">
          <draw:text-box>
            <text:list text:style-name="L2">
              <text:list-item>
                <text:p><text:span text:style-name="T1">Ook apparaten zijn </text:span><text:span text:style-name="T1">bestanden</text:span></text:p>
              </text:list-item>
              <text:list-item>
                <text:p><text:span text:style-name="T1">Devices zijn te vinden in </text:span><text:span text:style-name="T1">/dev/</text:span></text:p>
              </text:list-item>
              <text:list-item>
                <text:p><text:span text:style-name="T1">Bijzondere devices</text:span></text:p>
                <text:list>
                  <text:list-item>
                    <text:p><text:span text:style-name="T1">/dev/zero levert nullen</text:span></text:p>
                  </text:list-item>
                  <text:list-item>
                    <text:p><text:span text:style-name="T1">/dev/urandom levert random </text:span><text:span text:style-name="T1">data (binair)</text:span></text:p>
                  </text:list-item>
                  <text:list-item>
                    <text:p><text:span text:style-name="T1">/dev/null de bittenbak</text:span></text:p>
                  </text:list-item>
                </text:list>
              </text:list-item>
            </text:list>
          </draw:text-box>
        </draw:frame>
        <draw:frame draw:style-name="gr1" draw:text-style-name="P4" draw:layer="layout" svg:width="5.846cm" svg:height="6.032cm" svg:x="21.2cm" svg:y="0.628cm">
          <draw:image xlink:href="Pictures/10000201000000DD000000E4B873CCB77C1389E7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3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2T1">
        <office:forms form:automatic-focus="false" form:apply-design-mode="false"/>
        <draw:frame presentation:style-name="pr1" draw:text-style-name="P1" draw:layer="layout" svg:width="25.199cm" svg:height="2.629cm" svg:x="1.4cm" svg:y="0.628cm" presentation:class="title">
          <draw:text-box>
            <text:p><text:span text:style-name="T1">Harddisks</text:span></text:p>
          </draw:text-box>
        </draw:frame>
        <draw:frame presentation:style-name="pr4" draw:text-style-name="P1" draw:layer="layout" svg:width="25.199cm" svg:height="9.134cm" svg:x="1.4cm" svg:y="3.685cm" presentation:class="outline">
          <draw:text-box>
            <text:list text:style-name="L2">
              <text:list-item>
                <text:p><text:span text:style-name="T1">IDE-interface /dev/hda, /dev/</text:span><text:span text:style-name="T1">hdb, etc.</text:span></text:p>
              </text:list-item>
              <text:list-item>
                <text:p><text:span text:style-name="T1">SCSI and SATA /dev/sda, </text:span><text:span text:style-name="T1">/dev/sdb, etc.</text:span></text:p>
              </text:list-item>
              <text:list-item>
                <text:p><text:span text:style-name="T1">Partition</text:span></text:p>
                <text:list>
                  <text:list-item>
                    <text:p><text:span text:style-name="T1">A container with a file system</text:span></text:p>
                  </text:list-item>
                  <text:list-item>
                    <text:p><text:span text:style-name="T1">Can span an entire disk</text:span></text:p>
                  </text:list-item>
                </text:list>
              </text:list-item>
              <text:list-item>
                <text:p><text:span text:style-name="T1">More then one partition</text:span></text:p>
                <text:list>
                  <text:list-item>
                    <text:p><text:span text:style-name="T1">Separation of data</text:span></text:p>
                  </text:list-item>
                  <text:list-item>
                    <text:p><text:span text:style-name="T1">Different file systems</text:span></text:p>
                  </text:list-item>
                  <text:list-item>
                    <text:p><text:span text:style-name="T1">Different OSes on one disk</text:span></text:p>
                  </text:list-item>
                  <text:list-item>
                    <text:p><text:span text:style-name="T1">Linux: swap</text:span></text:p>
                  </text:list-item>
                </text:list>
              </text:list-item>
            </text:list>
          </draw:text-box>
        </draw:frame>
        <draw:frame draw:style-name="gr1" draw:text-style-name="P4" draw:layer="layout" svg:width="16.747cm" svg:height="9.101cm" svg:x="11.053cm" svg:y="5.899cm">
          <draw:image xlink:href="Pictures/10000201000002790000015806096C6857C428AB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4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3T3">
        <office:forms form:automatic-focus="false" form:apply-design-mode="false"/>
        <draw:frame presentation:style-name="pr5" draw:layer="layout" svg:width="25.199cm" svg:height="2.629cm" svg:x="1.4cm" svg:y="0.628cm" presentation:class="title">
          <draw:text-box>
            <text:p>Primary and logical partitions</text:p>
          </draw:text-box>
        </draw:frame>
        <draw:frame presentation:style-name="pr4" draw:layer="layout" svg:width="12.297cm" svg:height="9.134cm" svg:x="1.4cm" svg:y="3.685cm" presentation:class="outline">
          <draw:text-box>
            <text:list text:style-name="L2">
              <text:list-item>
                <text:p>Drives can only have 4 partitions</text:p>
              </text:list-item>
              <text:list-item>
                <text:p>Solution: extended partition</text:p>
              </text:list-item>
              <text:list-item>
                <text:p>3 primary, 1 extended partition</text:p>
                <text:list>
                  <text:list-item>
                    <text:p>In the extended you create logical partitions</text:p>
                  </text:list-item>
                </text:list>
              </text:list-item>
              <text:list-item>
                <text:p>With GPT you can create 128 primary partitions</text:p>
              </text:list-item>
            </text:list>
          </draw:text-box>
        </draw:frame>
        <draw:frame draw:style-name="gr3" draw:text-style-name="P4" draw:layer="layout" svg:width="12.066cm" svg:height="9.134cm" svg:x="14.428cm" svg:y="3.685cm" presentation:class="graphic">
          <draw:image xlink:href="Pictures/100002010000023C000001B1784E1D923B815502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5" presentation:class="page"/>
          <draw:frame presentation:style-name="pr3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2T1">
        <office:forms form:automatic-focus="false" form:apply-design-mode="false"/>
        <draw:frame draw:style-name="gr1" draw:text-style-name="P4" draw:layer="layout" svg:width="13.228cm" svg:height="12.17cm" draw:transform="rotate (1.5707963267949) translate (12.13cm 18.528cm)">
          <draw:image xlink:href="Pictures/10000201000001F4000001CC388862389430A379.png" xlink:type="simple" xlink:show="embed" xlink:actuate="onLoad" loext:mime-type="image/png">
            <text:p/>
          </draw:image>
        </draw:frame>
        <draw:frame presentation:style-name="pr1" draw:layer="layout" svg:width="25.199cm" svg:height="2.629cm" svg:x="1.4cm" svg:y="0.628cm" presentation:class="title">
          <draw:text-box>
            <text:p>Naming convention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/dev/sda1,2,3,4 primary partitions</text:p>
              </text:list-item>
              <text:list-item>
                <text:p>/dev/sda5,6,7,8,etc. logical partitions</text:p>
              </text:list-item>
              <text:list-item>
                <text:p>A single disk with 1 primary and 2 logical partitions</text:p>
                <text:list>
                  <text:list-item>
                    <text:p><text:span text:style-name="T2">/dev/sda1</text:span></text:p>
                  </text:list-item>
                  <text:list-item>
                    <text:p><text:span text:style-name="T2">/dev/sda5</text:span></text:p>
                  </text:list-item>
                  <text:list-item>
                    <text:p><text:span text:style-name="T2">/dev/sda6</text:span>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6" presentation:class="page"/>
          <draw:frame presentation:style-name="pr3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Default" presentation:presentation-page-layout-name="AL2T1">
        <office:forms form:automatic-focus="false" form:apply-design-mode="false"/>
        <draw:frame draw:style-name="gr1" draw:text-style-name="P4" draw:layer="layout" svg:width="9.391cm" svg:height="9.391cm" svg:x="17.453cm" svg:y="5.8cm">
          <draw:image xlink:href="Pictures/1000020100000226000002265430F524ECFD4D44.png" xlink:type="simple" xlink:show="embed" xlink:actuate="onLoad" loext:mime-type="image/png">
            <text:p/>
          </draw:image>
        </draw:frame>
        <draw:frame presentation:style-name="pr1" draw:layer="layout" svg:width="25.199cm" svg:height="2.629cm" svg:x="1.4cm" svg:y="0.628cm" presentation:class="title" presentation:user-transformed="true">
          <draw:text-box>
            <text:p>Overige opslag apparaten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/dev/sr0 – CDROM of DVD player</text:p>
              </text:list-item>
              <text:list-item>
                <text:p>/dev/cdrom – CDROM of DVD player</text:p>
              </text:list-item>
              <text:list-item>
                <text:p>/dev/fd0 – floppydrive</text:p>
              </text:list-item>
              <text:list-item>
                <text:p>USB-sticks – /dev/sdb,c,d,e,f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7" presentation:class="page"/>
          <draw:frame presentation:style-name="pr3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Default" presentation:presentation-page-layout-name="AL3T3">
        <office:forms form:automatic-focus="false" form:apply-design-mode="false"/>
        <draw:frame presentation:style-name="pr5" draw:layer="layout" svg:width="25.199cm" svg:height="2.629cm" svg:x="1.4cm" svg:y="0.628cm" presentation:class="title">
          <draw:text-box>
            <text:p>Consoles en terminals</text:p>
          </draw:text-box>
        </draw:frame>
        <draw:frame presentation:style-name="pr4" draw:layer="layout" svg:width="12.297cm" svg:height="9.134cm" svg:x="1.4cm" svg:y="3.685cm" presentation:class="outline">
          <draw:text-box>
            <text:list text:style-name="L2">
              <text:list-item>
                <text:p>Een terminal (scherm)</text:p>
                <text:list>
                  <text:list-item>
                    <text:p>Seriële interface (RS-232)</text:p>
                  </text:list-item>
                  <text:list-item>
                    <text:p>tty – tele typewriter</text:p>
                  </text:list-item>
                </text:list>
              </text:list-item>
              <text:list-item>
                <text:p>Virtuele consoles: /dev/tty0-64</text:p>
              </text:list-item>
              <text:list-item>
                <text:p>Seriële poorten: /dev/ttyS0-3</text:p>
                <text:p/>
              </text:list-item>
              <text:list-item>
                <text:p>/dev/lp0: parallelle poort</text:p>
              </text:list-item>
            </text:list>
          </draw:text-box>
        </draw:frame>
        <draw:frame draw:style-name="gr3" draw:text-style-name="P4" draw:layer="layout" svg:width="12.297cm" svg:height="8.426cm" svg:x="14.312cm" svg:y="3.539cm" presentation:class="graphic" presentation:user-transformed="true">
          <draw:image xlink:href="Pictures/1000020100000A11000006E627F46448472BB14D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8" presentation:class="page"/>
          <draw:frame presentation:style-name="pr3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Default" presentation:presentation-page-layout-name="AL2T1">
        <office:forms form:automatic-focus="false" form:apply-design-mode="false"/>
        <draw:frame draw:style-name="gr1" draw:text-style-name="P4" draw:layer="layout" svg:width="12.831cm" svg:height="13.334cm" svg:x="15.053cm" svg:y="1.543cm">
          <draw:image xlink:href="Pictures/10000201000001E5000001F83EFCB1944CD5D3DC.png" xlink:type="simple" xlink:show="embed" xlink:actuate="onLoad" loext:mime-type="image/png">
            <text:p/>
          </draw:image>
        </draw:frame>
        <draw:frame presentation:style-name="pr5" draw:layer="layout" svg:width="16.2cm" svg:height="2.629cm" svg:x="1.4cm" svg:y="0.628cm" presentation:class="title" presentation:user-transformed="true">
          <draw:text-box>
            <text:p>MBR vs. GPT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MBR partities</text:p>
                <text:list>
                  <text:list-item>
                    <text:p>Maximaal 2T</text:p>
                  </text:list-item>
                  <text:list-item>
                    <text:p>Primaire partities maximaal 4</text:p>
                    <text:list>
                      <text:list-item>
                        <text:p>Oplosbaar met extended partities</text:p>
                      </text:list-item>
                    </text:list>
                  </text:list-item>
                </text:list>
              </text:list-item>
              <text:list-item>
                <text:p>GPT</text:p>
                <text:list>
                  <text:list-item>
                    <text:p>Maximaal 9.4 ZB</text:p>
                  </text:list-item>
                  <text:list-item>
                    <text:p>Maximaal 128 primaire partities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9" presentation:class="page"/>
          <draw:frame presentation:style-name="pr3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Default" presentation:presentation-page-layout-name="AL4T16">
        <office:forms form:automatic-focus="false" form:apply-design-mode="false"/>
        <draw:frame draw:style-name="gr1" draw:text-style-name="P4" draw:layer="layout" svg:width="10.4cm" svg:height="7.117cm" svg:x="16.5cm" svg:y="8.283cm">
          <draw:image xlink:href="Pictures/1000020100000280000001B6B2DBD3DA64D1B532.png" xlink:type="simple" xlink:show="embed" xlink:actuate="onLoad" loext:mime-type="image/png">
            <text:p/>
          </draw:image>
        </draw:frame>
        <draw:frame presentation:style-name="pr5" draw:layer="layout" svg:width="25.199cm" svg:height="2.629cm" svg:x="1.4cm" svg:y="0.628cm" presentation:class="title">
          <draw:text-box>
            <text:p>Disk partitioning</text:p>
          </draw:text-box>
        </draw:frame>
        <draw:frame presentation:style-name="pr4" draw:layer="layout" svg:width="12.297cm" svg:height="4.356cm" svg:x="1.4cm" svg:y="3.685cm" presentation:class="outline">
          <draw:text-box>
            <text:list text:style-name="L2">
              <text:list-item>
                <text:p>MBR</text:p>
                <text:list>
                  <text:list-item>
                    <text:p>fdisk</text:p>
                  </text:list-item>
                  <text:list-item>
                    <text:p>cfdisk</text:p>
                  </text:list-item>
                  <text:list-item>
                    <text:p>sfdisk</text:p>
                  </text:list-item>
                </text:list>
              </text:list-item>
            </text:list>
          </draw:text-box>
        </draw:frame>
        <draw:frame presentation:style-name="pr6" draw:layer="layout" svg:width="12.297cm" svg:height="4.356cm" svg:x="14.313cm" svg:y="3.685cm" presentation:class="outline">
          <draw:text-box>
            <text:list text:style-name="L2">
              <text:list-item>
                <text:p>GPT</text:p>
                <text:list>
                  <text:list-item>
                    <text:p>gdisk</text:p>
                  </text:list-item>
                  <text:list-item>
                    <text:p>cgdisk</text:p>
                  </text:list-item>
                  <text:list-item>
                    <text:p>sgdisk</text:p>
                  </text:list-item>
                </text:list>
              </text:list-item>
            </text:list>
          </draw:text-box>
        </draw:frame>
        <draw:frame presentation:style-name="pr6" draw:layer="layout" svg:width="25.199cm" svg:height="4.356cm" svg:x="1.4cm" svg:y="8.456cm" presentation:class="outline">
          <draw:text-box>
            <text:list text:style-name="L2">
              <text:list-item>
                <text:p>Voor zowel MBR als GPT</text:p>
                <text:list>
                  <text:list-item>
                    <text:p>parted</text:p>
                  </text:list-item>
                  <text:list-item>
                    <text:p>Grafische interface gparted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10" presentation:class="page"/>
          <draw:frame presentation:style-name="pr3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Mounten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Linux heeft geen drive-letters</text:p>
                <text:list>
                  <text:list-item>
                    <text:p>Een disk wordt gemount in de directory tree</text:p>
                  </text:list-item>
                </text:list>
              </text:list-item>
              <text:list-item>
                <text:p>Standaard plek voor tijdelijke mount /mnt/</text:p>
              </text:list-item>
              <text:list-item>
                <text:p>Disks per gebruiker /media/&lt;username&gt;/&lt;guid&gt;</text:p>
                <text:list>
                  <text:list-item>
                    <text:p>uuid – universaly unique identifier</text:p>
                  </text:list-item>
                  <text:list-item>
                    <text:p>guid – globaly unique identifier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11" presentation:class="page"/>
          <draw:frame presentation:style-name="pr3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Filesystem types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Linux ondersteund veel bestandssystemen</text:p>
                <text:list>
                  <text:list-item>
                    <text:p>ISO-9660 CDROM support</text:p>
                  </text:list-item>
                  <text:list-item>
                    <text:p>smb (cifs)</text:p>
                  </text:list-item>
                  <text:list-item>
                    <text:p>nfs</text:p>
                  </text:list-item>
                  <text:list-item>
                    <text:p>sshfs</text:p>
                  </text:list-item>
                </text:list>
                <text:p/>
              </text:list-item>
            </text:list>
          </draw:text-box>
        </draw:frame>
        <draw:frame draw:style-name="gr1" draw:text-style-name="P4" draw:layer="layout" svg:width="19.71cm" svg:height="8.572cm" svg:x="8.19cm" svg:y="6.828cm">
          <draw:image xlink:href="Pictures/10000201000002E9000001449E1992F46435F94E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2" presentation:class="page"/>
          <draw:frame presentation:style-name="pr3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Mounten tijdens het booten</text:p>
          </draw:text-box>
        </draw:frame>
        <draw:frame presentation:style-name="pr4" draw:layer="layout" svg:width="25.199cm" svg:height="9.134cm" svg:x="1.4cm" svg:y="3.685cm" presentation:class="outline" presentation:user-transformed="true">
          <draw:text-box>
            <text:list text:style-name="L2">
              <text:list-item>
                <text:p>/etc/fstab</text:p>
              </text:list-item>
              <text:list-item>
                <text:p>Bestaat uit kolomen</text:p>
                <text:list>
                  <text:list-item>
                    <text:p>1. Device of UUID</text:p>
                  </text:list-item>
                  <text:list-item>
                    <text:p>2. Plek waar gemount moet worden</text:p>
                  </text:list-item>
                  <text:list-item>
                    <text:p>3. Bestandstype</text:p>
                  </text:list-item>
                  <text:list-item>
                    <text:p>4. Mount opties (komma separated)</text:p>
                  </text:list-item>
                  <text:list-item>
                    <text:p>5. Wel of geen backup met dump</text:p>
                  </text:list-item>
                  <text:list-item>
                    <text:p>6. Volgorde van fsck tijdens boot</text:p>
                    <text:list>
                      <text:list-item>
                        <text:p>1 als eerste, 2 als tweede, 0 niet</text:p>
                      </text:list-item>
                    </text:list>
                  </text:list-item>
                </text:list>
              </text:list-item>
            </text:list>
          </draw:text-box>
        </draw:frame>
        <draw:frame draw:style-name="gr1" draw:text-style-name="P4" draw:layer="layout" svg:width="24.79cm" svg:height="1.534cm" svg:x="1.6cm" svg:y="12.919cm">
          <draw:image xlink:href="Pictures/10000201000003A90000003AC58562B85F367A9B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3" presentation:class="page"/>
          <draw:frame presentation:style-name="pr3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USB opdracht met VM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META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14" presentation:class="page"/>
          <draw:frame presentation:style-name="pr3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nl" fo:country="NL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  <style:presentation-page-layout style:name="AL4T16">
      <presentation:placeholder presentation:object="title" svg:x="2.058cm" svg:y="1.743cm" svg:width="23.912cm" svg:height="3.507cm"/>
      <presentation:placeholder presentation:object="object" svg:x="2.058cm" svg:y="5.838cm" svg:width="11.67cm" svg:height="6.311cm"/>
      <presentation:placeholder presentation:object="object" svg:x="14.311cm" svg:y="5.838cm" svg:width="-0.585cm" svg:height="6.311cm"/>
      <presentation:placeholder presentation:object="outline" svg:x="2.058cm" svg:y="12.748cm" svg:width="23.912cm" svg:height="-0.601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13</text:page-number></text:span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13</text:page-number></text:span></text:p>
        </draw:text-box>
      </draw:frame>
      <presentation:notes style:page-layout-name="PM0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13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20-01-20T21:44:43.946468879</meta:creation-date>
    <dc:date>2020-01-21T16:22:08.673341667</dc:date>
    <meta:editing-duration>PT12H16M</meta:editing-duration>
    <meta:editing-cycles>17</meta:editing-cycles>
    <meta:generator>LibreOffice/6.1.5.2$Linux_X86_64 LibreOffice_project/10$Build-2</meta:generator>
    <meta:document-statistic meta:object-count="89"/>
  </office:meta>
</office:document-meta>
</file>