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D0000001BFA74DA52EB7E1C977.png" manifest:media-type="image/png"/>
  <manifest:file-entry manifest:full-path="Pictures/100002010000028C00000200E89AF8696500C051.png" manifest:media-type="image/png"/>
  <manifest:file-entry manifest:full-path="Pictures/1000020100000242000000BF5298DE457E8AEDF9.png" manifest:media-type="image/png"/>
  <manifest:file-entry manifest:full-path="Pictures/1000020100000216000001CE5BD205735DC0EF88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r5" style:family="presentation" style:parent-style-name="Default-title">
      <style:graphic-properties draw:auto-grow-height="true" fo:min-height="2.629cm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style:style style:name="P3" style:family="paragraph">
      <style:paragraph-properties fo:margin-top="0.5cm" fo:margin-bottom="0cm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Remote beheer</text:p>
          </draw:text-box>
        </draw:frame>
        <draw:frame presentation:style-name="pr2" draw:text-style-name="P1" draw:layer="layout" svg:width="25.199cm" svg:height="9.134cm" svg:x="1.4cm" svg:y="3.685cm" presentation:class="subtitle">
          <draw:text-box>
            <text:p>OpenSSH server</text:p>
          </draw:text-box>
        </draw:frame>
        <draw:frame draw:style-name="gr1" draw:text-style-name="P2" draw:layer="layout" svg:width="15.292cm" svg:height="5.053cm" svg:x="6.423cm" svg:y="5.389cm">
          <draw:image xlink:href="Pictures/1000020100000242000000BF5298DE457E8AEDF9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Test OpenSSH server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Test of de service draait</text:p>
                <text:list>
                  <text:list-item>
                    <text:p>ps ax | grep sshd</text:p>
                  </text:list-item>
                </text:list>
              </text:list-item>
              <text:list-item>
                <text:p>Zo niet</text:p>
                <text:list>
                  <text:list-item>
                    <text:p>systemctl start sshd</text:p>
                  </text:list-item>
                </text:list>
              </text:list-item>
              <text:list-item>
                <text:p>Check de port</text:p>
                <text:list>
                  <text:list-item>
                    <text:p>sudo ss -ltnp</text:p>
                  </text:list-item>
                </text:list>
              </text:list-item>
              <text:list-item>
                <text:p>ssh localhost</text:p>
              </text:list-item>
            </text:list>
          </draw:text-box>
        </draw:frame>
        <draw:frame draw:style-name="gr1" draw:text-style-name="P2" draw:layer="layout" svg:width="14.128cm" svg:height="12.223cm" svg:x="13.6cm" svg:y="2.977cm">
          <draw:image xlink:href="Pictures/1000020100000216000001CE5BD205735DC0EF88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3T3">
        <draw:frame presentation:style-name="pr5" draw:layer="layout" svg:width="25.199cm" svg:height="2.629cm" svg:x="1.4cm" svg:y="0.628cm" presentation:class="title">
          <draw:text-box>
            <text:p>Access vanaf VM host</text:p>
          </draw:text-box>
        </draw:frame>
        <draw:frame presentation:style-name="pr4" draw:layer="layout" svg:width="12.297cm" svg:height="9.134cm" svg:x="1.4cm" svg:y="3.685cm" presentation:class="outline">
          <draw:text-box>
            <text:list text:style-name="L2">
              <text:list-item>
                <text:p>Adjust network Virtual Box</text:p>
                <text:list>
                  <text:list-item>
                    <text:p>Settings → Network → Host-only Adapter</text:p>
                  </text:list-item>
                </text:list>
              </text:list-item>
              <text:list-item>
                <text:p>Reboot VM</text:p>
              </text:list-item>
              <text:list-item>
                <text:p>Start sshd</text:p>
                <text:list>
                  <text:list-item>
                    <text:p>Systemctl start sshd</text:p>
                  </text:list-item>
                </text:list>
              </text:list-item>
              <text:list-item>
                <text:p>YaST → firewall</text:p>
                <text:list>
                  <text:list-item>
                    <text:p>sudo yast</text:p>
                  </text:list-item>
                  <text:list-item>
                    <text:p>Allow ssh op public zone</text:p>
                  </text:list-item>
                  <text:list-item>
                    <text:p>sudo iptables -L -n | grep dpt:22</text:p>
                  </text:list-item>
                </text:list>
              </text:list-item>
              <text:list-item>
                <text:p>Noteer IP address van de Linux VM</text:p>
              </text:list-item>
            </text:list>
          </draw:text-box>
        </draw:frame>
        <draw:frame draw:style-name="gr3" draw:text-style-name="P2" draw:layer="layout" svg:width="11.631cm" svg:height="9.134cm" svg:x="14.645cm" svg:y="3.685cm" presentation:class="graphic">
          <draw:image xlink:href="Pictures/100002010000028C00000200E89AF8696500C051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Putty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 text:style-name="P3">https://www.putty.org/</text:p>
              </text:list-item>
              <text:list-item>
                <text:p text:style-name="P3">Download en start Putty</text:p>
                <text:list>
                  <text:list-item>
                    <text:p>Connect to IP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9.481cm" svg:height="9.134cm" svg:x="15.919cm" svg:y="4cm">
          <draw:image xlink:href="Pictures/10000201000001D0000001BFA74DA52EB7E1C977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Afronding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Zet het netwerk in Virtual Box weer op NAT!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22T16:04:47.501969275</meta:creation-date>
    <dc:date>2020-01-23T13:18:13.516840524</dc:date>
    <meta:editing-duration>PT16H8M3S</meta:editing-duration>
    <meta:editing-cycles>9</meta:editing-cycles>
    <meta:generator>LibreOffice/6.1.5.2$Linux_X86_64 LibreOffice_project/10$Build-2</meta:generator>
    <meta:document-statistic meta:object-count="45"/>
  </office:meta>
</office:document-meta>
</file>