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7E00000183341712A3C8D068BD.png" manifest:media-type="image/png"/>
  <manifest:file-entry manifest:full-path="Pictures/100002010000027D000001DBD4A8ED1E4DB395D6.png" manifest:media-type="image/png"/>
  <manifest:file-entry manifest:full-path="Pictures/1000020100000258000001909E0D1EDA225513C9.png" manifest:media-type="image/png"/>
  <manifest:file-entry manifest:full-path="Pictures/1000020100000190000001F47458A2648633AD62.png" manifest:media-type="image/png"/>
  <manifest:file-entry manifest:full-path="Pictures/10000201000002D000000190C3F8409DEB6B2D3E.png" manifest:media-type="image/png"/>
  <manifest:file-entry manifest:full-path="Pictures/1000020100000280000001E0B12B2F84AE3D15F4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2.572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8.884cm"/>
    </style:style>
    <style:style style:name="pr6" style:family="presentation" style:parent-style-name="Default-outline1">
      <style:graphic-properties fo:min-height="4.106cm"/>
    </style:style>
    <style:style style:name="P1" style:family="paragraph">
      <loext:graphic-properties draw:fill-color="#ffffff"/>
    </style:style>
    <style:style style:name="P2" style:family="paragraph">
      <style:paragraph-properties fo:margin-top="0.5cm" fo:margin-bottom="0cm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  <style:text-properties fo:font-size="20pt"/>
    </style:style>
    <style:style style:name="P5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Het opstarten van een systeem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The Boot Process</text:p>
          </draw:text-box>
        </draw:frame>
        <presentation:notes draw:style-name="dp2">
          <draw:page-thumbnail draw:style-name="gr1" draw:layer="layout" svg:width="18.624cm" svg:height="10.476cm" svg:x="1.482cm" svg:y="2.123cm" draw:page-number="1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3">
        <draw:frame presentation:style-name="pr4" draw:layer="layout" svg:width="25.199cm" svg:height="2.629cm" svg:x="1.4cm" svg:y="0.628cm" presentation:class="title">
          <draw:text-box>
            <text:p>Boot Order</text:p>
          </draw:text-box>
        </draw:frame>
        <draw:frame presentation:style-name="pr5" draw:layer="layout" svg:width="12.297cm" svg:height="9.134cm" svg:x="14.313cm" svg:y="3.736cm" presentation:class="outline" presentation:user-transformed="true">
          <draw:text-box>
            <text:list text:style-name="L2">
              <text:list-item>
                <text:p>BIOS</text:p>
                <text:list>
                  <text:list-item>
                    <text:p>P.O.S.T.</text:p>
                  </text:list-item>
                  <text:list-item>
                    <text:p>Select boot device (CD, HD, USB)</text:p>
                  </text:list-item>
                </text:list>
              </text:list-item>
              <text:list-item>
                <text:p text:style-name="P2">First Stage: MBR</text:p>
                <text:list>
                  <text:list-item>
                    <text:p>Is de boot-sector 512 bytes</text:p>
                  </text:list-item>
                  <text:list-item>
                    <text:p>LILO / GRUB laden</text:p>
                  </text:list-item>
                </text:list>
              </text:list-item>
              <text:list-item>
                <text:p>Second Stage: GRUB</text:p>
                <text:list>
                  <text:list-item>
                    <text:p>Boot-menu lezen</text:p>
                  </text:list-item>
                  <text:list-item>
                    <text:p>Kernel laden</text:p>
                  </text:list-item>
                  <text:list-item>
                    <text:p>Modules laden</text:p>
                  </text:list-item>
                </text:list>
              </text:list-item>
            </text:list>
          </draw:text-box>
        </draw:frame>
        <draw:frame draw:style-name="gr2" draw:text-style-name="P3" draw:layer="layout" svg:width="10.582cm" svg:height="13.228cm" svg:x="0.086cm" svg:y="2.522cm">
          <draw:image xlink:href="Pictures/1000020100000190000001F47458A2648633AD62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8.624cm" svg:height="10.476cm" svg:x="1.482cm" svg:y="2.123cm" draw:page-number="2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2" draw:text-style-name="P1" draw:layer="layout" svg:width="25.199cm" svg:height="9.134cm" svg:x="1.4cm" svg:y="3.685cm" presentation:class="subtitle">
          <draw:text-box>
            <text:p>Wat is P.O.S.T.?</text:p>
          </draw:text-box>
        </draw:frame>
        <presentation:notes draw:style-name="dp2">
          <draw:page-thumbnail draw:style-name="gr1" draw:layer="layout" svg:width="18.624cm" svg:height="10.476cm" svg:x="1.482cm" svg:y="2.123cm" draw:page-number="3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BIO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P.O.S.T : Power On Self Test</text:p>
              </text:list-item>
              <text:list-item>
                <text:p>Makes sure hardware is in a predictable state</text:p>
              </text:list-item>
            </text:list>
          </draw:text-box>
        </draw:frame>
        <draw:frame draw:style-name="gr2" draw:text-style-name="P3" draw:layer="layout" svg:width="11.46cm" svg:height="8.595cm" svg:x="15.972cm" svg:y="6.899cm">
          <draw:image xlink:href="Pictures/1000020100000280000001E0B12B2F84AE3D15F4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8.624cm" svg:height="10.476cm" svg:x="1.482cm" svg:y="2.123cm" draw:page-number="4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3T1">
        <draw:frame presentation:style-name="pr4" draw:layer="layout" svg:width="25.199cm" svg:height="2.629cm" svg:x="1.4cm" svg:y="0.628cm" presentation:class="title">
          <draw:text-box>
            <text:p>Boot-loader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Vroeger LILO (LInux LOader)</text:p>
              </text:list-item>
              <text:list-item>
                <text:p>Nu GRUB (GRand Unified Bootloader)</text:p>
              </text:list-item>
              <text:list-item>
                <text:p/>
              </text:list-item>
            </text:list>
          </draw:text-box>
        </draw:frame>
        <draw:frame draw:style-name="gr2" draw:text-style-name="P3" draw:layer="layout" svg:width="13.23cm" svg:height="7.349cm" svg:x="0.74cm" svg:y="7.129cm">
          <draw:image xlink:href="Pictures/10000201000002D000000190C3F8409DEB6B2D3E.png" xlink:type="simple" xlink:show="embed" xlink:actuate="onLoad" loext:mime-type="image/png">
            <text:p/>
          </draw:image>
        </draw:frame>
        <draw:frame draw:style-name="gr2" draw:text-style-name="P3" draw:layer="layout" svg:width="11.624cm" svg:height="8.668cm" svg:x="15.554cm" svg:y="6.858cm">
          <draw:image xlink:href="Pictures/100002010000027D000001DBD4A8ED1E4DB395D6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8.624cm" svg:height="10.476cm" svg:x="1.482cm" svg:y="2.123cm" draw:page-number="5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Kernel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Hardware abstration layer</text:p>
              </text:list-item>
            </text:list>
          </draw:text-box>
        </draw:frame>
        <draw:frame draw:style-name="gr2" draw:text-style-name="P3" draw:layer="layout" svg:width="10.106cm" svg:height="10.238cm" svg:x="16.056cm" svg:y="3.732cm">
          <draw:image xlink:href="Pictures/100002010000017E00000183341712A3C8D068BD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8.624cm" svg:height="10.476cm" svg:x="1.482cm" svg:y="2.123cm" draw:page-number="6" presentation:class="page"/>
          <draw:frame presentation:style-name="pr3" draw:text-style-name="P4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4T16">
        <draw:frame draw:style-name="gr3" draw:text-style-name="P5" draw:layer="layout" svg:width="15.874cm" svg:height="10.582cm" svg:x="0.128cm" svg:y="6.436cm">
          <draw:image xlink:href="Pictures/1000020100000258000001909E0D1EDA225513C9.png" xlink:type="simple" xlink:show="embed" xlink:actuate="onLoad" loext:mime-type="image/png">
            <text:p/>
          </draw:image>
        </draw:frame>
        <draw:frame presentation:style-name="pr4" draw:layer="layout" svg:width="25.199cm" svg:height="2.629cm" svg:x="1.4cm" svg:y="0.628cm" presentation:class="title">
          <draw:text-box>
            <text:p>Na de kernel… proces 1</text:p>
          </draw:text-box>
        </draw:frame>
        <draw:frame presentation:style-name="pr5" draw:layer="layout" svg:width="12.297cm" svg:height="4.356cm" svg:x="1.4cm" svg:y="3.685cm" presentation:class="outline" presentation:user-transformed="true">
          <draw:text-box>
            <text:list text:style-name="L2">
              <text:list-item>
                <text:p>Init (System V init)</text:p>
                <text:list>
                  <text:list-item>
                    <text:p>Serieel</text:p>
                  </text:list-item>
                  <text:list-item>
                    <text:p>Traag</text:p>
                  </text:list-item>
                  <text:list-item>
                    <text:p>Niet uniform: elk proces een script</text:p>
                  </text:list-item>
                </text:list>
              </text:list-item>
            </text:list>
          </draw:text-box>
        </draw:frame>
        <draw:frame presentation:style-name="pr6" draw:layer="layout" svg:width="12.297cm" svg:height="4.356cm" svg:x="14.313cm" svg:y="3.685cm" presentation:class="outline">
          <draw:text-box>
            <text:list text:style-name="L2">
              <text:list-item>
                <text:p>Systemd</text:p>
                <text:list>
                  <text:list-item>
                    <text:p>Parallel</text:p>
                  </text:list-item>
                  <text:list-item>
                    <text:p>Event logging</text:p>
                  </text:list-item>
                  <text:list-item>
                    <text:p>Not a POSIX standard</text:p>
                  </text:list-item>
                </text:list>
              </text:list-item>
            </text:list>
          </draw:text-box>
        </draw:frame>
        <draw:frame presentation:style-name="pr6" draw:layer="layout" svg:width="12.57cm" svg:height="4.176cm" svg:x="15.2cm" svg:y="9.736cm" presentation:class="outline" presentation:user-transformed="true">
          <draw:text-box>
            <text:list text:style-name="L2">
              <text:list-item>
                <text:p text:style-name="P2">Tegenwoordig systemd</text:p>
              </text:list-item>
              <text:list-item>
                <text:p text:style-name="P2">Starts daemons</text:p>
              </text:list-item>
              <text:list-item>
                <text:p text:style-name="P2">Monitors daemons</text:p>
              </text:list-item>
              <text:list-item>
                <text:p text:style-name="P2">Provides login prompt</text:p>
              </text:list-item>
            </text:list>
          </draw:text-box>
        </draw:frame>
        <presentation:notes draw:style-name="dp2">
          <draw:page-thumbnail draw:style-name="gr1" draw:layer="layout" svg:width="18.624cm" svg:height="10.476cm" svg:x="1.482cm" svg:y="2.123cm" draw:page-number="7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4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0-08T12:41:13.804513285</meta:creation-date>
    <dc:date>2020-01-17T07:43:16.384405660</dc:date>
    <meta:editing-duration>PT18H42M16S</meta:editing-duration>
    <meta:editing-cycles>6</meta:editing-cycles>
    <meta:generator>LibreOffice/6.1.5.2$Linux_X86_64 LibreOffice_project/10$Build-2</meta:generator>
    <meta:document-statistic meta:object-count="57"/>
  </office:meta>
</office:document-meta>
</file>