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46D000002D4EDE25E5F4739ED68.png" manifest:media-type="image/png"/>
  <manifest:file-entry manifest:full-path="Pictures/10000201000004B0000004B25C5D7190CD0DC02B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r5" style:family="presentation" style:parent-style-name="Default-title">
      <style:graphic-properties draw:auto-grow-height="true" fo:min-height="2.629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font-weight="bold" style:font-weight-asian="bold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vi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draw:frame draw:style-name="gr1" draw:text-style-name="P2" draw:layer="layout" svg:width="15.722cm" svg:height="15.749cm" svg:x="6.208cm" svg:y="0.041cm">
          <draw:image xlink:href="Pictures/10000201000004B0000004B25C5D7190CD0DC02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Introductie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Een wat moeilijk aan te leren editor</text:p>
              </text:list-item>
              <text:list-item>
                <text:p>Voordelen</text:p>
                <text:list>
                  <text:list-item>
                    <text:p>Is op elke Unix-variant beschikbaar</text:p>
                  </text:list-item>
                </text:list>
              </text:list-item>
              <text:list-item>
                <text:p>Andere editors <text:span text:style-name="T1">nano</text:span>, pico, emacs, <text:span text:style-name="T1">joe</text:span>, jed, le</text:p>
                <text:list>
                  <text:list-item>
                    <text:p>Deze kunnen verschillen per distributie</text:p>
                  </text:list-item>
                </text:list>
              </text:list-item>
              <text:list-item>
                <text:p>Ontwikkeld door de Nederlander Bram Moolenaar</text:p>
              </text:list-item>
              <text:list-item>
                <text:p>Draait ook op Windows, Mac OS X</text:p>
              </text:list-item>
            </text:list>
          </draw:text-box>
        </draw:frame>
        <draw:frame draw:style-name="gr1" draw:text-style-name="P2" draw:layer="layout" svg:width="3.678cm" svg:height="3.685cm" svg:x="24.322cm" svg:y="0cm">
          <draw:image xlink:href="Pictures/10000201000004B0000004B25C5D7190CD0DC02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3T3">
        <office:forms form:automatic-focus="false" form:apply-design-mode="false"/>
        <draw:frame presentation:style-name="pr5" draw:layer="layout" svg:width="25.199cm" svg:height="2.629cm" svg:x="1.4cm" svg:y="0.628cm" presentation:class="title">
          <draw:text-box>
            <text:p>De werking</text:p>
          </draw:text-box>
        </draw:frame>
        <draw:frame presentation:style-name="pr4" draw:layer="layout" svg:width="12.297cm" svg:height="9.134cm" svg:x="1.4cm" svg:y="3.685cm" presentation:class="outline">
          <draw:text-box>
            <text:list text:style-name="L2">
              <text:list-item>
                <text:p>Commando-modus</text:p>
                <text:list>
                  <text:list-item>
                    <text:p>Bedoelt om commando’s op de teks los te laten</text:p>
                  </text:list-item>
                </text:list>
              </text:list-item>
              <text:list-item>
                <text:p>Insert-modus</text:p>
                <text:list>
                  <text:list-item>
                    <text:p>Voor het toevoegen of verbeteren van tekst</text:p>
                  </text:list-item>
                </text:list>
              </text:list-item>
              <text:list-item>
                <text:p>Na het opstarten van vi zit je in de commando-modus</text:p>
              </text:list-item>
            </text:list>
          </draw:text-box>
        </draw:frame>
        <draw:frame draw:style-name="gr3" draw:text-style-name="P2" draw:layer="layout" svg:width="14.488cm" svg:height="9.257cm" svg:x="13.5cm" svg:y="3.643cm" presentation:class="graphic" presentation:user-transformed="true">
          <draw:image xlink:href="Pictures/100002010000046D000002D4EDE25E5F4739ED68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vi: The Basic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i – <text:s/>Voeg tekst in voor de cursor positie</text:p>
              </text:list-item>
              <text:list-item>
                <text:p>a – Voeg tekst in na de cursor positie</text:p>
              </text:list-item>
              <text:list-item>
                <text:p>&lt;esc&gt; – Schakel naar commando-modus</text:p>
              </text:list-item>
              <text:list-item>
                <text:p>:q – afsluiten</text:p>
              </text:list-item>
              <text:list-item>
                <text:p>:wq – wegschrijven en afsluiten</text:p>
              </text:list-item>
              <text:list-item>
                <text:p>:q! – niet wegschrijven en afsluiten (!)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user-transformed="true">
          <draw:text-box>
            <text:p>vi: The Basic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v – selecteer characters</text:p>
              </text:list-item>
              <text:list-item>
                <text:p>V – selecteer regels</text:p>
              </text:list-item>
              <text:list-item>
                <text:p>yy – stop een hele regel in de buffer</text:p>
              </text:list-item>
              <text:list-item>
                <text:p>y2l – stop twee characters in de buffer</text:p>
              </text:list-item>
              <text:list-item>
                <text:p>y2w – stop twee woorden in de buffer</text:p>
              </text:list-item>
              <text:list-item>
                <text:p>x – knippen</text:p>
              </text:list-item>
              <text:list-item>
                <text:p>p – plakken achter de huidige cursor positie</text:p>
              </text:list-item>
              <text:list-item>
                <text:p>P – plakken voor de huidige cursor positie</text:p>
              </text:list-item>
              <text:list-item>
                <text:p>dd – delete een regel</text:p>
              </text:list-item>
              <text:list-item>
                <text:p>d2d – delete 2 regels</text:p>
              </text:list-item>
              <text:list-item>
                <text:p>d2l – delete 2 characters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vi: springen door een bestand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g – Ga naar begin van het bestand</text:p>
              </text:list-item>
              <text:list-item>
                <text:p>G – Ga naar het eind van het bestand</text:p>
              </text:list-item>
              <text:list-item>
                <text:p>:$ – Ga naar het einde van het bestand</text:p>
              </text:list-item>
              <text:list-item>
                <text:p>$ – Ga naar het einde van de regel</text:p>
              </text:list-item>
              <text:list-item>
                <text:p>:10 – Ga naar regel 10</text:p>
              </text:list-item>
              <text:list-item>
                <text:p>/woord – zoek naar ‘woord’</text:p>
              </text:list-item>
              <text:list-item>
                <text:p>n – Naar volgende positie waar ‘woord’ staat</text:p>
              </text:list-item>
              <text:list-item>
                <text:p>N – Naar vorige positie waar ‘woord’ staat</text:p>
              </text:list-item>
              <text:list-item>
                <text:p>w – spring een woord naar voren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vi: een paar handigheidje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x – verwijder character onder cursor</text:p>
              </text:list-item>
              <text:list-item>
                <text:p>D – verwijder van cursor tot einde van de regel</text:p>
              </text:list-item>
              <text:list-item>
                <text:p>u – undo wijziging</text:p>
              </text:list-item>
              <text:list-item>
                <text:p>o – start invoer direct na de huidige regel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Oefening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P. 46 oefening 1-9 + 16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20T13:39:45.587696081</meta:creation-date>
    <meta:editing-duration>PT10M53S</meta:editing-duration>
    <meta:editing-cycles>4</meta:editing-cycles>
    <meta:generator>LibreOffice/6.1.5.2$Linux_X86_64 LibreOffice_project/10$Build-2</meta:generator>
    <dc:date>2020-01-20T21:02:50.771894049</dc:date>
    <meta:document-statistic meta:object-count="56"/>
  </office:meta>
</office:document-meta>
</file>