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1D40000013A710E2A141E85D3E5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title">
      <style:graphic-properties draw:auto-grow-height="true" fo:min-height="2.629cm"/>
    </style:style>
    <style:style style:name="pr5" style:family="presentation" style:parent-style-name="Default-outline1">
      <style:graphic-properties fo:min-height="8.884cm"/>
    </style:style>
    <style:style style:name="pr6" style:family="presentation" style:parent-style-name="Default-outline1">
      <style:graphic-properties fo:min-height="4.106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style:style style:name="P3" style:family="paragraph">
      <loext:graphic-properties draw:fill-color="#ffffff"/>
      <style:text-properties fo:font-size="20pt"/>
    </style:style>
    <style:style style:name="P4" style:family="paragraph">
      <style:paragraph-properties fo:margin-top="0.5cm" fo:margin-bottom="0cm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 presentation:user-transformed="true">
          <draw:text-box>
            <text:p>Waar zijn de commando’s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draw:frame draw:style-name="gr1" draw:text-style-name="P2" draw:layer="layout" svg:width="12.382cm" svg:height="8.307cm" svg:x="7.83cm" svg:y="3.721cm">
          <draw:image xlink:href="Pictures/10000201000001D40000013A710E2A141E85D3E5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3">
        <draw:frame presentation:style-name="pr4" draw:layer="layout" svg:width="25.199cm" svg:height="2.629cm" svg:x="1.4cm" svg:y="0.628cm" presentation:class="title">
          <draw:text-box>
            <text:p>Locatie op disk</text:p>
          </draw:text-box>
        </draw:frame>
        <draw:frame presentation:style-name="pr5" draw:layer="layout" svg:width="12.297cm" svg:height="9.134cm" svg:x="1.4cm" svg:y="3.685cm" presentation:class="outline">
          <draw:text-box>
            <text:list text:style-name="L2">
              <text:list-item>
                <text:p>/bin/</text:p>
              </text:list-item>
              <text:list-item>
                <text:p>/usr/bin</text:p>
              </text:list-item>
              <text:list-item>
                <text:p>/usr/local/bin</text:p>
              </text:list-item>
            </text:list>
          </draw:text-box>
        </draw:frame>
        <draw:frame presentation:style-name="pr5" draw:layer="layout" svg:width="12.297cm" svg:height="9.134cm" svg:x="14.313cm" svg:y="3.685cm" presentation:class="outline">
          <draw:text-box>
            <text:list text:style-name="L2">
              <text:list-item>
                <text:p>/sbin/</text:p>
              </text:list-item>
              <text:list-item>
                <text:p>/usr/sbin/</text:p>
              </text:list-item>
              <text:list-item>
                <text:p>/usr/local/sbin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3T1">
        <draw:frame presentation:style-name="pr1" draw:layer="layout" svg:width="25.199cm" svg:height="2.629cm" svg:x="1.4cm" svg:y="0.628cm" presentation:class="title">
          <draw:text-box>
            <text:p>De zoek volgorde</text:p>
          </draw:text-box>
        </draw:frame>
        <draw:frame presentation:style-name="pr6" draw:layer="layout" svg:width="25.199cm" svg:height="9.212cm" svg:x="1.401cm" svg:y="3.6cm" presentation:class="outline" presentation:user-transformed="true">
          <draw:text-box>
            <text:list text:style-name="L2">
              <text:list-item>
                <text:p>PATH variable</text:p>
              </text:list-item>
              <text:list-item>
                <text:p>echo $PATH</text:p>
              </text:list-item>
              <text:list-item>
                <text:p>su –</text:p>
              </text:list-item>
              <text:list-item>
                <text:p>echo $PATH</text:p>
              </text:list-item>
              <text:list-item>
                <text:p>exit</text:p>
              </text:list-item>
              <text:list-item>
                <text:p>sudo echo $PATH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1" draw:master-page-name="Default" presentation:presentation-page-layout-name="AL3T1">
        <draw:frame presentation:style-name="pr1" draw:layer="layout" svg:width="25.199cm" svg:height="2.629cm" svg:x="1.4cm" svg:y="0.628cm" presentation:class="title">
          <draw:text-box>
            <text:p>which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which ls</text:p>
              </text:list-item>
              <text:list-item>
                <text:p>which history</text:p>
              </text:list-item>
              <text:list-item>
                <text:p>which pwd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4" presentation:class="page"/>
          <draw:frame presentation:style-name="pr3" draw:text-style-name="P3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1" draw:master-page-name="Default" presentation:presentation-page-layout-name="AL3T1">
        <draw:frame presentation:style-name="pr1" draw:layer="layout" svg:width="25.199cm" svg:height="2.629cm" svg:x="1.4cm" svg:y="0.628cm" presentation:class="title">
          <draw:text-box>
            <text:p>Shell Builtin commands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Sneller; de shell zit al in het geheugen</text:p>
              </text:list-item>
              <text:list-item>
                <text:p>Voorbeelden</text:p>
                <text:list>
                  <text:list-item>
                    <text:p>alias, cd, echo, history, pwd, type, test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5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1" draw:master-page-name="Default" presentation:presentation-page-layout-name="AL3T1">
        <draw:frame presentation:style-name="pr1" draw:layer="layout" svg:width="25.199cm" svg:height="2.629cm" svg:x="1.4cm" svg:y="0.628cm" presentation:class="title">
          <draw:text-box>
            <text:p>alias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>alias</text:p>
              </text:list-item>
              <text:list-item>
                <text:p>Commando alias</text:p>
                <text:list>
                  <text:list-item>
                    <text:p>Kan ook met opties</text:p>
                  </text:list-item>
                </text:list>
              </text:list-item>
              <text:list-item>
                <text:p>ll is een alias voor ls -l</text:p>
              </text:list-item>
              <text:list-item>
                <text:p>Je kan je eigen alias aanmaken</text:p>
              </text:list-item>
              <text:list-item>
                <text:p>alias uit=’/sbin/shutdown -h now’</text:p>
              </text:list-item>
              <text:list-item>
                <text:p>alias</text:p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6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1" draw:master-page-name="Default" presentation:presentation-page-layout-name="AL3T1">
        <draw:frame presentation:style-name="pr1" draw:layer="layout" svg:width="25.199cm" svg:height="2.629cm" svg:x="1.4cm" svg:y="0.628cm" presentation:class="title">
          <draw:text-box>
            <text:p>Type</text:p>
          </draw:text-box>
        </draw:frame>
        <draw:frame presentation:style-name="pr5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Laat zien waar een bestand zich bevindt</text:p>
                <text:list>
                  <text:list-item>
                    <text:p>Is het een builtin?</text:p>
                  </text:list-item>
                  <text:list-item>
                    <text:p>Is het een alias?</text:p>
                  </text:list-item>
                  <text:list-item>
                    <text:p>Is het op disk?</text:p>
                  </text:list-item>
                  <text:list-item>
                    <text:p>Is hashed: uit de command cache</text:p>
                  </text:list-item>
                </text:list>
              </text:list-item>
              <text:list-item>
                <text:p>type ls</text:p>
              </text:list-item>
              <text:list-item>
                <text:p>type history</text:p>
              </text:list-item>
              <text:list-item>
                <text:p>type pwd</text:p>
                <text:list>
                  <text:list-item>
                    <text:p>pwd is dus 2x aanwezig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7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1" draw:master-page-name="Default" presentation:presentation-page-layout-name="AL3T1">
        <draw:frame presentation:style-name="pr1" draw:layer="layout" svg:width="25.199cm" svg:height="2.629cm" svg:x="1.4cm" svg:y="0.628cm" presentation:class="title">
          <draw:text-box>
            <text:p>Alias (2)</text:p>
          </draw:text-box>
        </draw:frame>
        <draw:frame presentation:style-name="pr5" draw:layer="layout" svg:width="25.199cm" svg:height="9.134cm" svg:x="1.4cm" svg:y="3.685cm" presentation:class="outline">
          <draw:text-box>
            <text:list text:style-name="L2">
              <text:list-item>
                <text:p text:style-name="P4">uit</text:p>
              </text:list-item>
              <text:list-item>
                <text:p>Login en type opnieuw alias… uit is weg.</text:p>
                <text:p/>
              </text:list-item>
              <text:list-item>
                <text:p>.profile om een alias in op te slaan</text:p>
                <text:list>
                  <text:list-item>
                    <text:p>Voor later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2" draw:layer="layout" svg:width="19.798cm" svg:height="11.136cm" svg:x="0.6cm" svg:y="2.257cm" draw:page-number="8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  <style:presentation-page-layout style:name="AL3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style:style style:name="MT1" style:family="text"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ber&gt;</text:page-number></text:span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text:span text:style-name="MT1"><presentation:date-time/></text:span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text:span text:style-name="MT1"><presentation:footer/></text:span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span text:style-name="MT1"><text:page-number>&lt;number&gt;</text:page-number></text:span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b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0T13:38:51.290538316</meta:creation-date>
    <meta:editing-duration>PT32M4S</meta:editing-duration>
    <meta:editing-cycles>2</meta:editing-cycles>
    <meta:generator>LibreOffice/6.1.5.2$Linux_X86_64 LibreOffice_project/10$Build-2</meta:generator>
    <dc:date>2020-01-21T16:18:53.625443930</dc:date>
    <meta:document-statistic meta:object-count="55"/>
  </office:meta>
</office:document-meta>
</file>