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80000001680FA8710D86FE0B15.png" manifest:media-type="image/png"/>
  <manifest:file-entry manifest:full-path="Pictures/10000201000001E1000000767895771E0FB0FC70.png" manifest:media-type="image/png"/>
  <manifest:file-entry manifest:full-path="Pictures/10000201000001C70000009ACC4F980D6DCAD977.png" manifest:media-type="image/png"/>
  <manifest:file-entry manifest:full-path="Pictures/100002010000012C000000C79F6F4C600CE7F3CF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style:paragraph-properties fo:margin-top="0.5cm" fo:margin-bottom="0cm"/>
    </style:style>
    <style:style style:name="P3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Bestanden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Maken en manipuleren van bestanden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Een leeg bestan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 text:style-name="P2">Niet afgekort: touch</text:p>
                <text:list>
                  <text:list-item>
                    <text:p>touch bestand.txt</text:p>
                  </text:list-item>
                  <text:list-item>
                    <text:p>Maakt een leeg bestand aan met naam bestand.txt</text:p>
                  </text:list-item>
                </text:list>
              </text:list-item>
              <text:list-item>
                <text:p>cat bestand.txt</text:p>
                <text:list>
                  <text:list-item>
                    <text:p>Zal niets laten zie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Redirect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echo "Hello World!" &gt; hello.txt</text:p>
              </text:list-item>
              <text:list-item>
                <text:p>cat hello.txt</text:p>
              </text:list-item>
              <text:list-item>
                <text:p>cat &lt; hello.txt</text:p>
                <text:list>
                  <text:list-item>
                    <text:p>Doen we niet dat is teveel typen :)</text:p>
                  </text:list-item>
                </text:list>
              </text:list-item>
              <text:list-item>
                <text:p>tr a-z A-Z &lt; hello.txt &gt; HELLO.TXT</text:p>
              </text:list-item>
              <text:list-item>
                <text:p>cat HELLO.txt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Concatenat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cat &lt;EOF &gt;bestand2.txt</text:p>
              </text:list-item>
              <text:list-item>
                <text:p>cat is een afkoring</text:p>
                <text:list>
                  <text:list-item>
                    <text:p>Concatenate</text:p>
                  </text:list-item>
                  <text:list-item>
                    <text:p>Aaneenschakelen</text:p>
                  </text:list-item>
                </text:list>
              </text:list-item>
              <text:list-item>
                <text:p>cat hello.txt bestand2.txt &gt; samen.txt</text:p>
              </text:list-item>
              <text:list-item>
                <text:p>cat bestand2.txt &gt;&gt; HELLO.txt</text:p>
              </text:list-item>
              <text:list-item>
                <text:p>diff HELLO.txt samen.txt # en omgekeerd</text:p>
              </text:list-item>
            </text:list>
          </draw:text-box>
        </draw:frame>
        <draw:frame draw:style-name="gr2" draw:text-style-name="P3" draw:layer="layout" svg:width="12.038cm" svg:height="4.074cm" svg:x="15.162cm" svg:y="3.6cm">
          <draw:image xlink:href="Pictures/10000201000001C70000009ACC4F980D6DCAD977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Head and tail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head -2 samen.txt</text:p>
              </text:list-item>
              <text:list-item>
                <text:p>tail -2 samen.txt</text:p>
              </text:list-item>
              <text:list-item>
                <text:p>sudo tail -f /var/log/audit/audit.log</text:p>
              </text:list-item>
              <text:list-item>
                <text:p>Click in terminal</text:p>
                <text:list>
                  <text:list-item>
                    <text:p>Selecteer ‘bestand’</text:p>
                  </text:list-item>
                  <text:list-item>
                    <text:p>Selecteer ‘nieuw tabblad’</text:p>
                  </text:list-item>
                  <text:list-item>
                    <text:p>Type sudo ls /root</text:p>
                  </text:list-item>
                  <text:list-item>
                    <text:p>Click op eerste tabblad onderaan</text:p>
                  </text:list-item>
                </text:list>
              </text:list-item>
              <text:list-item>
                <text:p>tail -f volgt een bestand terwijl er naar geschreven wordt (CTRL-c om te stoppen)</text:p>
              </text:list-item>
            </text:list>
          </draw:text-box>
        </draw:frame>
        <draw:frame draw:style-name="gr2" draw:text-style-name="P3" draw:layer="layout" svg:width="7.937cm" svg:height="5.264cm" svg:x="15.663cm" svg:y="4.136cm">
          <draw:image xlink:href="Pictures/100002010000012C000000C79F6F4C600CE7F3CF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Line number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nl samen.txt</text:p>
              </text:list-item>
              <text:list-item>
                <text:p>cat -n samen.txt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Word Coun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cat samen.txt | wc -l</text:p>
                <text:list>
                  <text:list-item>
                    <text:p>Aantal regels</text:p>
                  </text:list-item>
                </text:list>
              </text:list-item>
              <text:list-item>
                <text:p>cat samen.txt | wc -w</text:p>
                <text:list>
                  <text:list-item>
                    <text:p>Aantal woorden</text:p>
                  </text:list-item>
                </text:list>
              </text:list-item>
              <text:list-item>
                <text:p>cat samen.txt | wc -c</text:p>
                <text:list>
                  <text:list-item>
                    <text:p>Aantal characters</text:p>
                  </text:list-item>
                </text:list>
              </text:list-item>
            </text:list>
          </draw:text-box>
        </draw:frame>
        <draw:frame draw:style-name="gr2" draw:text-style-name="P3" draw:layer="layout" svg:width="13.867cm" svg:height="7.8cm" svg:x="13.6cm" svg:y="3.8cm">
          <draw:image xlink:href="Pictures/1000020100000280000001680FA8710D86FE0B15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cu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cat /etc/services</text:p>
              </text:list-item>
              <text:list-item>
                <text:p>cat /etc/services | cut -f1</text:p>
              </text:list-item>
              <text:list-item>
                <text:p text:style-name="P2">cat /etc/services | cut -f2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sor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cat samen.txt | nl | sort -r</text:p>
              </text:list-item>
              <text:list-item>
                <text:p>Sorteren van data (-r is reverse)</text:p>
              </text:list-item>
              <text:list-item>
                <text:p>cat /etc/services | cut -f1 | sort</text:p>
              </text:list-item>
              <text:list-item>
                <text:p>cat /etc/services | cut -f2 | sort -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mv of c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cp samen.txt samen_cp.txt</text:p>
              </text:list-item>
              <text:list-item>
                <text:p>ls -i samen*.txt</text:p>
              </text:list-item>
              <text:list-item>
                <text:p>mv samen.txt samen_mv.txt</text:p>
              </text:list-item>
              <text:list-item>
                <text:p>ls -i samen*.txt </text:p>
              </text:list-item>
            </text:list>
          </draw:text-box>
        </draw:frame>
        <draw:frame draw:style-name="gr2" draw:text-style-name="P3" draw:layer="layout" svg:width="12.725cm" svg:height="3.121cm" svg:x="13.675cm" svg:y="9.6cm">
          <draw:image xlink:href="Pictures/10000201000001E1000000767895771E0FB0FC70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2T10:59:01.253191079</meta:creation-date>
    <dc:date>2020-01-22T15:50:08.078424858</dc:date>
    <meta:editing-duration>PT4H38M23S</meta:editing-duration>
    <meta:editing-cycles>11</meta:editing-cycles>
    <meta:generator>LibreOffice/6.1.5.2$Linux_X86_64 LibreOffice_project/10$Build-2</meta:generator>
    <meta:document-statistic meta:object-count="65"/>
  </office:meta>
</office:document-meta>
</file>