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5B4000002DAA51F9424A77A4E40.png" manifest:media-type="image/png"/>
  <manifest:file-entry manifest:full-path="Pictures/10000201000001C80000009A5085471A46698482.png" manifest:media-type="image/png"/>
  <manifest:file-entry manifest:full-path="Pictures/10000201000001AE0000002F73A427DA95A7AA4E.png" manifest:media-type="image/png"/>
  <manifest:file-entry manifest:full-path="Pictures/10000201000000ED000000E778289FF622481479.png" manifest:media-type="image/png"/>
  <manifest:file-entry manifest:full-path="Pictures/1000020100000447000000888695592CC143F9EA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draw:fill="solid" draw:fill-color="#b7b3ca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margin-top="0.5cm" fo:margin-bottom="0cm"/>
    </style:style>
    <style:style style:name="P4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Networking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6.27cm" svg:height="6.111cm" svg:x="10.934cm" svg:y="4.86cm">
          <draw:image xlink:href="Pictures/10000201000000ED000000E778289FF622481479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3">
        <office:forms form:automatic-focus="false" form:apply-design-mode="false"/>
        <draw:frame presentation:style-name="pr4" draw:layer="layout" svg:width="25.199cm" svg:height="2.629cm" svg:x="1.4cm" svg:y="0.628cm" presentation:class="title">
          <draw:text-box>
            <text:p>Netwerk Devices</text:p>
          </draw:text-box>
        </draw:frame>
        <draw:frame presentation:style-name="pr5" draw:layer="layout" svg:width="12.297cm" svg:height="7.715cm" svg:x="1.4cm" svg:y="3.685cm" presentation:class="outline" presentation:user-transformed="true">
          <draw:text-box>
            <text:list text:style-name="L2">
              <text:list-item>
                <text:p>cat /proc/net/dev</text:p>
                <text:list>
                  <text:list-item>
                    <text:p>Alle netwerk devices + statistieken</text:p>
                  </text:list-item>
                </text:list>
              </text:list-item>
              <text:list-item>
                <text:p>Vroeger</text:p>
                <text:list>
                  <text:list-item>
                    <text:p>ifconfig (let op: geen ipconfig)</text:p>
                  </text:list-item>
                  <text:list-item>
                    <text:p>Nu alles met ip</text:p>
                  </text:list-item>
                </text:list>
              </text:list-item>
            </text:list>
          </draw:text-box>
        </draw:frame>
        <draw:frame presentation:style-name="pr5" draw:layer="layout" svg:width="12.297cm" svg:height="7.515cm" svg:x="14.313cm" svg:y="3.685cm" presentation:class="outline" presentation:user-transformed="true">
          <draw:text-box>
            <text:list text:style-name="L2">
              <text:list-item>
                <text:p text:style-name="P3">Voor alle devices</text:p>
                <text:list>
                  <text:list-item>
                    <text:p>ip -s link</text:p>
                  </text:list-item>
                </text:list>
              </text:list-item>
              <text:list-item>
                <text:p text:style-name="P3">Per device</text:p>
                <text:list>
                  <text:list-item>
                    <text:p>ip -s link show wlp3s0</text:p>
                  </text:list-item>
                </text:list>
              </text:list-item>
            </text:list>
          </draw:text-box>
        </draw:frame>
        <draw:frame draw:style-name="gr3" draw:text-style-name="P4" draw:layer="layout" svg:width="27.999cm" svg:height="3.476cm" svg:x="0.002cm" svg:y="11.474cm">
          <draw:image xlink:href="Pictures/1000020100000447000000888695592CC143F9E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IP addressing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 text:style-name="P3">ip link show</text:p>
                <text:list>
                  <text:list-item>
                    <text:p>Alle netwerk devices + status en MAC-address</text:p>
                  </text:list-item>
                </text:list>
              </text:list-item>
              <text:list-item>
                <text:p text:style-name="P3">ip addr show</text:p>
                <text:list>
                  <text:list-item>
                    <text:p>Overzicht van alle interfaces en alle IP addressen</text:p>
                  </text:list-item>
                </text:list>
              </text:list-item>
              <text:list-item>
                <text:p text:style-name="P3">ip route show</text:p>
                <text:list>
                  <text:list-item>
                    <text:p>Overzicht van alle routes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Netwerk interface configuratie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Configuratie in /etc/sysconfig/network</text:p>
              </text:list-item>
              <text:list-item>
                <text:p>Bestand per interface</text:p>
                <text:list>
                  <text:list-item>
                    <text:p>ifcfg-eth0</text:p>
                    <text:p/>
                  </text:list-item>
                  <text:list-item>
                    <text:p>ifcfg-lo</text:p>
                  </text:list-item>
                </text:list>
              </text:list-item>
              <text:list-item>
                <text:p>man 5 ifcfg</text:p>
              </text:list-item>
            </text:list>
          </draw:text-box>
        </draw:frame>
        <draw:frame draw:style-name="gr1" draw:text-style-name="P2" draw:layer="layout" svg:width="16.867cm" svg:height="1.843cm" svg:x="9.6cm" svg:y="6.9cm">
          <draw:image xlink:href="Pictures/10000201000001AE0000002F73A427DA95A7AA4E.png" xlink:type="simple" xlink:show="embed" xlink:actuate="onLoad" loext:mime-type="image/png">
            <text:p/>
          </draw:image>
        </draw:frame>
        <draw:frame draw:style-name="gr1" draw:text-style-name="P2" draw:layer="layout" svg:width="16.8cm" svg:height="5.673cm" svg:x="9.6cm" svg:y="9.492cm">
          <draw:image xlink:href="Pictures/10000201000001C80000009A5085471A4669848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Default" presentation:presentation-page-layout-name="AL3T1">
        <office:forms form:automatic-focus="false" form:apply-design-mode="false"/>
        <draw:frame draw:style-name="gr1" draw:text-style-name="P2" draw:layer="layout" svg:width="35.602cm" svg:height="17.8cm" svg:x="-0.738cm" svg:y="0cm">
          <draw:image xlink:href="Pictures/10000201000005B4000002DAA51F9424A77A4E40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DN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DNS server(s)</text:p>
              </text:list-item>
              <text:list-item>
                <text:p>/etc/resolv.conf</text:p>
              </text:list-item>
              <text:list-item>
                <text:p>man 5 resolv.conf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Hosts-file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/etc/hosts</text:p>
              </text:list-item>
              <text:list-item>
                <text:p>Zelfde als op Windows</text:p>
              </text:list-item>
              <text:list-item>
                <text:p>Lokale vertalingen van IP naar hostnames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2T10:19:12.225464952</meta:creation-date>
    <dc:date>2020-01-24T09:26:37.508976423</dc:date>
    <meta:editing-duration>PT54M7S</meta:editing-duration>
    <meta:editing-cycles>10</meta:editing-cycles>
    <meta:generator>LibreOffice/6.1.5.2$Linux_X86_64 LibreOffice_project/10$Build-2</meta:generator>
    <meta:document-statistic meta:object-count="51"/>
  </office:meta>
</office:document-meta>
</file>