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244000001D063D14BAF1F09E4B1.png" manifest:media-type="image/png"/>
  <manifest:file-entry manifest:full-path="Pictures/100002010000038B000001FE76C0FF2BF5B0BCED.png" manifest:media-type="image/png"/>
  <manifest:file-entry manifest:full-path="Pictures/100002010000063000000630684F651EA6E03566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r4" style:family="presentation" style:parent-style-name="Default-outline1">
      <style:graphic-properties fo:min-height="8.884cm"/>
    </style:style>
    <style:style style:name="P1" style:family="paragraph">
      <loext:graphic-properties draw:fill-color="#ffffff"/>
    </style:style>
    <style:style style:name="P2" style:family="paragraph"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Date and time</text:p>
          </draw:text-box>
        </draw:frame>
        <draw:frame presentation:style-name="pr2" draw:text-style-name="P1" draw:layer="layout" svg:width="25.199cm" svg:height="9.134cm" svg:x="1.4cm" svg:y="3.685cm" presentation:class="subtitle" presentation:placeholder="true">
          <draw:text-box/>
        </draw:frame>
        <draw:frame draw:style-name="gr1" draw:text-style-name="P2" draw:layer="layout" svg:width="19.467cm" svg:height="10.946cm" svg:x="4.5cm" svg:y="3.716cm">
          <draw:image xlink:href="Pictures/100002010000038B000001FE76C0FF2BF5B0BCED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cal</text:p>
          </draw:text-box>
        </draw:frame>
        <draw:frame presentation:style-name="pr4" draw:layer="layout" svg:width="25.199cm" svg:height="9.134cm" svg:x="1.4cm" svg:y="3.685cm" presentation:class="outline">
          <draw:text-box>
            <text:list text:style-name="L2">
              <text:list-item>
                <text:p>Print een kalender</text:p>
              </text:list-item>
              <text:list-item>
                <text:p>cal 2019</text:p>
              </text:list-item>
              <text:list-item>
                <text:p>cal 10 2019</text:p>
              </text:list-item>
              <text:list-item>
                <text:p>cal -m</text:p>
              </text:list-item>
              <text:list-item>
                <text:p>man cal</text:p>
              </text:list-item>
            </text:list>
          </draw:text-box>
        </draw:frame>
        <draw:frame draw:style-name="gr1" draw:text-style-name="P2" draw:layer="layout" svg:width="9.2cm" svg:height="9.2cm" svg:x="16.2cm" svg:y="3.257cm">
          <draw:image xlink:href="Pictures/100002010000063000000630684F651EA6E03566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2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3" draw:style-name="dp1" draw:master-page-name="Default" presentation:presentation-page-layout-name="AL2T1">
        <draw:frame presentation:style-name="pr1" draw:layer="layout" svg:width="25.199cm" svg:height="2.629cm" svg:x="1.4cm" svg:y="0.628cm" presentation:class="title">
          <draw:text-box>
            <text:p>date</text:p>
          </draw:text-box>
        </draw:frame>
        <draw:frame presentation:style-name="pr4" draw:layer="layout" svg:width="25.199cm" svg:height="9.134cm" svg:x="1.4cm" svg:y="3.685cm" presentation:class="outline" presentation:user-transformed="true">
          <draw:text-box>
            <text:list text:style-name="L2">
              <text:list-item>
                <text:p>Prints date and time</text:p>
                <text:list>
                  <text:list-item>
                    <text:p>Defaults to current date and time</text:p>
                  </text:list-item>
                  <text:list-item>
                    <text:p>date +%Y-%m-%d</text:p>
                  </text:list-item>
                </text:list>
              </text:list-item>
              <text:list-item>
                <text:p>man date</text:p>
              </text:list-item>
              <text:list-item>
                <text:p>TZ='America/Los_Angeles' date</text:p>
                <text:list>
                  <text:list-item>
                    <text:p>Time and date on the other side of the world</text:p>
                  </text:list-item>
                </text:list>
              </text:list-item>
              <text:list-item>
                <text:p>Zet de systeem clock</text:p>
                <text:list>
                  <text:list-item>
                    <text:p>sudo date -s '2020-01-22 09:50:00'</text:p>
                  </text:list-item>
                </text:list>
              </text:list-item>
            </text:list>
          </draw:text-box>
        </draw:frame>
        <draw:frame draw:style-name="gr1" draw:text-style-name="P2" draw:layer="layout" svg:width="10.918cm" svg:height="8.734cm" svg:x="16cm" svg:y="0.628cm">
          <draw:image xlink:href="Pictures/1000020100000244000001D063D14BAF1F09E4B1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3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1-21T17:31:54.402800194</meta:creation-date>
    <dc:date>2020-01-22T09:58:24.131400038</dc:date>
    <meta:editing-duration>PT5M19S</meta:editing-duration>
    <meta:editing-cycles>2</meta:editing-cycles>
    <meta:generator>LibreOffice/6.1.5.2$Linux_X86_64 LibreOffice_project/10$Build-2</meta:generator>
    <meta:document-statistic meta:object-count="36"/>
  </office:meta>
</office:document-meta>
</file>