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pr1" style:family="presentation" style:parent-style-name="Default-title">
      <style:graphic-properties fo:min-height="2.629cm"/>
    </style:style>
    <style:style style:name="pr2" style:family="presentation" style:parent-style-name="Default-subtitle">
      <style:graphic-properties draw:fill-color="#ffffff" fo:min-height="9.134cm"/>
    </style:style>
    <style:style style:name="pr3" style:family="presentation" style:parent-style-name="Default-notes">
      <style:graphic-properties draw:fill-color="#ffffff" fo:min-height="13.364cm"/>
    </style:style>
    <style:style style:name="pr4" style:family="presentation" style:parent-style-name="Default-outline1">
      <style:graphic-properties fo:min-height="8.884cm"/>
    </style:style>
    <style:style style:name="P1" style:family="paragraph">
      <loext:graphic-properties draw:fill-color="#ffffff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presentation:style-name="pr1" draw:layer="layout" svg:width="25.199cm" svg:height="2.629cm" svg:x="1.4cm" svg:y="0.628cm" presentation:class="title">
          <draw:text-box>
            <text:p>Samenstellingen</text:p>
          </draw:text-box>
        </draw:frame>
        <draw:frame presentation:style-name="pr2" draw:text-style-name="P1" draw:layer="layout" svg:width="25.199cm" svg:height="9.134cm" svg:x="1.4cm" svg:y="3.685cm" presentation:class="subtitle" presentation:placeholder="true">
          <draw:text-box/>
        </draw:frame>
        <presentation:notes draw:style-name="dp2">
          <draw:page-thumbnail draw:style-name="gr1" draw:layer="layout" svg:width="19.798cm" svg:height="11.136cm" svg:x="0.6cm" svg:y="2.257cm" draw:page-number="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;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Voer twee commando’s na elkaar uit</text:p>
              </text:list-item>
              <text:list-item>
                <text:p>; betekend einde eerste commando</text:p>
                <text:list>
                  <text:list-item>
                    <text:p>erna kan een tweede komen of niets</text:p>
                  </text:list-item>
                </text:list>
              </text:list-item>
              <text:list-item>
                <text:p>cal 10 2019;</text:p>
              </text:list-item>
              <text:list-item>
                <text:p>cal 10 2019; cal 10 2020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2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&amp;&amp;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Voer twee commando’s na elkaar uit als de eerste succesvol is verlopen</text:p>
              </text:list-item>
              <text:list-item>
                <text:p>cal 10 2019 &amp;&amp; cal 10 2020</text:p>
              </text:list-item>
              <text:list-item>
                <text:p>cal 13 2019 &amp;&amp; cal 10 2020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3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||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Voer twee na commando’s na elkaar uit als de eerste niet succesvol is verlopen</text:p>
              </text:list-item>
              <text:list-item>
                <text:p>cal 13 2019 || cal 10 2020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4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|</text:p>
          </draw:text-box>
        </draw:frame>
        <draw:frame presentation:style-name="pr4" draw:layer="layout" svg:width="25.199cm" svg:height="9.134cm" svg:x="1.4cm" svg:y="3.685cm" presentation:class="outline" presentation:user-transformed="true">
          <draw:text-box>
            <text:list text:style-name="L2">
              <text:list-item>
                <text:p>Stuur de uitvoer van commando1 naar commando2</text:p>
              </text:list-item>
              <text:list-item>
                <text:p>cal 10 2019 | tr A-Z a-z</text:p>
              </text:list-item>
              <text:list-item>
                <text:p>cal 10 2019 | tr -d [osOS]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5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xargs</text:p>
          </draw:text-box>
        </draw:frame>
        <draw:frame presentation:style-name="pr4" draw:layer="layout" svg:width="25.199cm" svg:height="9.134cm" svg:x="1.4cm" svg:y="3.685cm" presentation:class="outline" presentation:user-transformed="true">
          <draw:text-box>
            <text:list text:style-name="L2">
              <text:list-item>
                <text:p>Zorgt ervoor dat output van een commando de input van een volgend commando kan worden</text:p>
              </text:list-item>
              <text:list-item>
                <text:p>ls *.txt</text:p>
              </text:list-item>
              <text:list-item>
                <text:p>ls *.txt | rm</text:p>
              </text:list-item>
              <text:list-item>
                <text:p>ls *.txt | xargs rm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6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nl" fo:country="NL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number&gt;</text:page-number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presentation:date-time/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presentation:footer/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page-number>&lt;number&gt;</text:page-number></text:p>
        </draw:text-box>
      </draw:frame>
      <presentation:notes style:page-layout-name="PM0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page-number>&lt;numb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20-01-22T12:32:24.739345085</meta:creation-date>
    <dc:date>2020-01-22T13:54:08.722954257</dc:date>
    <meta:editing-duration>PT1H10M42S</meta:editing-duration>
    <meta:editing-cycles>4</meta:editing-cycles>
    <meta:generator>LibreOffice/6.1.5.2$Linux_X86_64 LibreOffice_project/10$Build-2</meta:generator>
    <meta:document-statistic meta:object-count="45"/>
  </office:meta>
</office:document-meta>
</file>