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2C0000012CF2E41FD2E289C056.png" manifest:media-type="image/png"/>
  <manifest:file-entry manifest:full-path="Pictures/100002010000044C000005263B862F09DEE61255.png" manifest:media-type="image/png"/>
  <manifest:file-entry manifest:full-path="Pictures/1000020100000299000001B4D79E13978DD9683E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solid" draw:fill-color="#000000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text-properties fo:color="#ffffff"/>
    </style:style>
    <style:style style:name="P3" style:family="paragraph">
      <loext:graphic-properties draw:fill-color="#ffffff"/>
      <style:text-properties fo:color="#ffffff"/>
    </style:style>
    <style:style style:name="P4" style:family="paragraph">
      <loext:graphic-properties draw:fill-color="#ffffff"/>
    </style:style>
    <style:style style:name="P5" style:family="paragraph">
      <loext:graphic-properties draw:fill-color="#ffffff"/>
      <style:text-properties fo:font-size="20pt"/>
    </style:style>
    <style:style style:name="T1" style:family="text">
      <style:text-properties fo:color="#ffffff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style-name="gr1" draw:text-style-name="P1" draw:layer="layout" svg:width="13.143cm" svg:height="15.749cm" svg:x="7.449cm" svg:y="0cm">
          <draw:image xlink:href="Pictures/100002010000044C000005263B862F09DEE61255.png" xlink:type="simple" xlink:show="embed" xlink:actuate="onLoad" loext:mime-type="image/png">
            <text:p/>
          </draw:image>
        </draw:frame>
        <draw:frame presentation:style-name="pr1" draw:text-style-name="P2" draw:layer="layout" svg:width="25.199cm" svg:height="2.629cm" svg:x="1.4cm" svg:y="0.628cm" presentation:class="title" presentation:user-transformed="true">
          <draw:text-box>
            <text:p><text:span text:style-name="T1">Informatie en Documentatie</text:span></text:p>
          </draw:text-box>
        </draw:frame>
        <draw:frame presentation:style-name="pr2" draw:text-style-name="P3" draw:layer="layout" svg:width="25.199cm" svg:height="9.134cm" svg:x="1.4cm" svg:y="3.685cm" presentation:class="subtitle" presentation:user-transformed="true">
          <draw:text-box>
            <text:p><text:span text:style-name="T1">GNU/Linux Documentation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man-page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an man</text:p>
              </text:list-item>
              <text:list-item>
                <text:p>Hoofdstukken</text:p>
                <text:list>
                  <text:list-item>
                    <text:p>1 <text:s text:c="2"/>Executable programs or shell commands</text:p>
                  </text:list-item>
                  <text:list-item>
                    <text:p>2 <text:s text:c="2"/>System calls (functions provided by the kernel)</text:p>
                  </text:list-item>
                  <text:list-item>
                    <text:p>3 <text:s text:c="2"/>Library calls (functions within program libraries)</text:p>
                  </text:list-item>
                  <text:list-item>
                    <text:p>4 <text:s text:c="2"/>Special files (usually found in /dev)</text:p>
                  </text:list-item>
                  <text:list-item>
                    <text:p>5 <text:s text:c="2"/>File formats and conventions eg /etc/passwd</text:p>
                  </text:list-item>
                  <text:list-item>
                    <text:p>6 <text:s text:c="2"/>Games</text:p>
                  </text:list-item>
                  <text:list-item>
                    <text:p>7 <text:s text:c="2"/>Miscellaneous (including macro packages and conventions), e.g. man(7), groff(7)</text:p>
                  </text:list-item>
                  <text:list-item>
                    <text:p>8 <text:s text:c="2"/>System administration commands (usually only for root)</text:p>
                  </text:list-item>
                  <text:list-item>
                    <text:p>9 <text:s text:c="2"/>Kernel routines [Non standard]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Structuur manual page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aste structuur in een manual page, met vaak de volgende stukken</text:p>
              </text:list-item>
              <text:list-item>
                <text:p>NAME: naam van het commando</text:p>
                <text:list>
                  <text:list-item>
                    <text:p>Plus een korte uitleg</text:p>
                  </text:list-item>
                </text:list>
              </text:list-item>
              <text:list-item>
                <text:p>SYNOPSIS: syntax van het commando</text:p>
              </text:list-item>
              <text:list-item>
                <text:p>DESCRIPTION: hopelijk een complete beschrijving van een commando</text:p>
              </text:list-item>
              <text:list-item>
                <text:p>OPTIONS: welke opties kent het commando</text:p>
              </text:list-item>
              <text:list-item>
                <text:p>EXAMPLES: voorbeelden hoe het commando te gebruiken</text:p>
              </text:list-item>
              <text:list-item>
                <text:p>AUTHORS: wie heeft de manual-page geschreven</text:p>
              </text:list-item>
              <text:list-item>
                <text:p>SEE ALSO: doorverwijzingen naar andere documentatie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Een manual-pagina</text:p>
          </draw:text-box>
        </draw:frame>
        <draw:frame presentation:style-name="pr4" draw:layer="layout" svg:width="8.6cm" svg:height="9.134cm" svg:x="1.4cm" svg:y="3.685cm" presentation:class="outline" presentation:user-transformed="true">
          <draw:text-box>
            <text:list text:style-name="L2">
              <text:list-item>
                <text:p>Gebruikt less</text:p>
              </text:list-item>
              <text:list-item>
                <text:p>q = quit</text:p>
              </text:list-item>
              <text:list-item>
                <text:p>h = help</text:p>
              </text:list-item>
              <text:list-item>
                <text:p>/zoek</text:p>
              </text:list-item>
              <text:list-item>
                <text:p>Space = page down</text:p>
              </text:list-item>
              <text:list-item>
                <text:p>Page Up = up</text:p>
              </text:list-item>
              <text:list-item>
                <text:p>Pijltjes toetsen</text:p>
              </text:list-item>
            </text:list>
          </draw:text-box>
        </draw:frame>
        <draw:frame draw:style-name="gr1" draw:text-style-name="P1" draw:layer="layout" svg:width="17.594cm" svg:height="11.535cm" svg:x="10.306cm" svg:y="3.685cm">
          <draw:image xlink:href="Pictures/1000020100000299000001B4D79E13978DD9683E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Waar vind ik iets?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Zoeken naar een bepaalde functie op het OS</text:p>
                <text:list>
                  <text:list-item>
                    <text:p>man -k &lt;functie&gt;</text:p>
                  </text:list-item>
                  <text:list-item>
                    <text:p>apropos &lt;functie&gt;</text:p>
                  </text:list-item>
                </text:list>
              </text:list-item>
              <text:list-item>
                <text:p>Korte beschrijving van een commando</text:p>
                <text:list>
                  <text:list-item>
                    <text:p>man -f &lt;commando&gt;</text:p>
                  </text:list-item>
                  <text:list-item>
                    <text:p>whatis &lt;commando&gt;</text:p>
                  </text:list-item>
                </text:list>
              </text:list-item>
              <text:list-item>
                <text:p>Manual-pagina van een commando</text:p>
                <text:list>
                  <text:list-item>
                    <text:p>man &lt;commando&gt;</text:p>
                  </text:list-item>
                </text:list>
              </text:list-item>
              <text:list-item>
                <text:p>Waar is een man-page of een commando</text:p>
                <text:list>
                  <text:list-item>
                    <text:p>whereis &lt;commando&gt;</text:p>
                  </text:list-item>
                  <text:list-item>
                    <text:p>which &lt;commando&gt;</text:p>
                  </text:list-item>
                </text:list>
              </text:list-item>
              <text:list-item>
                <text:p>Commando opties die vaak werken</text:p>
                <text:list>
                  <text:list-item>
                    <text:list>
                      <text:list-item>
                        <text:p>-h</text:p>
                      </text:list-item>
                      <text:list-item>
                        <text:p>--help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1" draw:layer="layout" svg:width="7.937cm" svg:height="7.937cm" svg:x="16.2cm" svg:y="3.663cm">
          <draw:image xlink:href="Pictures/100002010000012C0000012CF2E41FD2E289C056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/usr/share/doc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Documentatie behorende bij een geïnstalleerd pakket</text:p>
              </text:list-item>
              <text:list-item>
                <text:p>Documentatie van de ontwikkelaars en de packager</text:p>
                <text:list>
                  <text:list-item>
                    <text:p>README</text:p>
                  </text:list-item>
                  <text:list-item>
                    <text:p>NEWS</text:p>
                  </text:list-item>
                  <text:list-item>
                    <text:p>changelog</text:p>
                  </text:list-item>
                  <text:list-item>
                    <text:p>FAQ</text:p>
                  </text:list-item>
                  <text:list-item>
                    <text:p>copyright</text:p>
                  </text:list-item>
                  <text:list-item>
                    <text:p>En eventueel (default) configuratie bestanden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info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Een documentatie systeem gebaseerd op hypertext</text:p>
              </text:list-item>
              <text:list-item>
                <text:p>Pijltjes toetsten om te scrollen</text:p>
              </text:list-item>
              <text:list-item>
                <text:p>Enter – volgt een link</text:p>
              </text:list-item>
              <text:list-item>
                <text:p>q – verlaat info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Het is Open Source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eel informatie op het Internet</text:p>
              </text:list-item>
              <text:list-item>
                <text:p>Source Code in github, sourceforge, etc.</text:p>
              </text:list-item>
              <text:list-item>
                <text:p>Google!</text:p>
                <text:list>
                  <text:list-item>
                    <text:p>De kans is kleine dat je eerste bent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17T13:23:35.679731311</meta:creation-date>
    <meta:editing-duration>P1DT21H29M6S</meta:editing-duration>
    <meta:editing-cycles>16</meta:editing-cycles>
    <meta:generator>LibreOffice/6.1.5.2$Linux_X86_64 LibreOffice_project/10$Build-2</meta:generator>
    <dc:date>2020-01-22T10:05:53.129919836</dc:date>
    <meta:document-statistic meta:object-count="56"/>
  </office:meta>
</office:document-meta>
</file>