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Pictures/1000020100000200000002000C1D90CA49276357.png" manifest:media-type="image/png"/>
  <manifest:file-entry manifest:full-path="Pictures/100002010000028A0000037A542471F04904B430.png" manifest:media-type="image/png"/>
  <manifest:file-entry manifest:full-path="Pictures/10000201000001FF0000012ABD7EE1F91B3F7BDE.png" manifest:media-type="image/png"/>
  <manifest:file-entry manifest:full-path="Pictures/10000201000002590000018578186CCEBDB00578.png" manifest:media-type="image/png"/>
  <manifest:file-entry manifest:full-path="Pictures/100002010000028E00000209A0B2F1D846C84125.png" manifest:media-type="image/png"/>
  <manifest:file-entry manifest:full-path="Pictures/100002010000021C0000021C03888FB337C0C1C4.png" manifest:media-type="image/png"/>
  <manifest:file-entry manifest:full-path="Pictures/10000201000003E80000020846045DB818115CD5.png" manifest:media-type="image/png"/>
  <manifest:file-entry manifest:full-path="Pictures/100002010000032000000190D44F63A112548C59.png" manifest:media-type="image/png"/>
  <manifest:file-entry manifest:full-path="Pictures/10000201000000D6000000EBF26834F2A0CF1795.png" manifest:media-type="image/png"/>
  <manifest:file-entry manifest:full-path="Pictures/10000201000003C0000000925F6E085708567892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draw:fill="solid" draw:fill-color="#333333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4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r1" style:family="presentation" style:parent-style-name="Default-title">
      <style:graphic-properties fo:min-height="2.629cm"/>
    </style:style>
    <style:style style:name="pr2" style:family="presentation" style:parent-style-name="Default-subtitle">
      <style:graphic-properties draw:fill-color="#ffffff" fo:min-height="2cm"/>
    </style:style>
    <style:style style:name="pr3" style:family="presentation" style:parent-style-name="Default-notes">
      <style:graphic-properties draw:fill-color="#ffffff" fo:min-height="13.364cm"/>
    </style:style>
    <style:style style:name="pr4" style:family="presentation" style:parent-style-name="Default-outline1">
      <style:graphic-properties fo:min-height="8.884cm"/>
    </style:style>
    <style:style style:name="pr5" style:family="presentation" style:parent-style-name="Default-title">
      <style:graphic-properties draw:auto-grow-height="true" fo:min-height="2.629cm"/>
    </style:style>
    <style:style style:name="pr6" style:family="presentation" style:parent-style-name="Default-title">
      <style:graphic-properties fo:min-height="2.63cm"/>
    </style:style>
    <style:style style:name="pr7" style:family="presentation" style:parent-style-name="Default-outline1">
      <style:graphic-properties fo:min-height="11.929cm"/>
    </style:style>
    <style:style style:name="P1" style:family="paragraph">
      <loext:graphic-properties draw:fill="none"/>
      <style:paragraph-properties fo:text-align="center"/>
    </style:style>
    <style:style style:name="P2" style:family="paragraph">
      <style:text-properties fo:color="#ffffff"/>
    </style:style>
    <style:style style:name="P3" style:family="paragraph">
      <loext:graphic-properties draw:fill-color="#ffffff"/>
      <style:text-properties fo:color="#ffffff"/>
    </style:style>
    <style:style style:name="P4" style:family="paragraph">
      <loext:graphic-properties draw:fill-color="#ffffff"/>
    </style:style>
    <style:style style:name="P5" style:family="paragraph">
      <loext:graphic-properties draw:fill-color="#ffffff"/>
      <style:text-properties fo:font-size="20pt"/>
    </style:style>
    <style:style style:name="P6" style:family="paragraph">
      <style:paragraph-properties fo:margin-top="0.5cm" fo:margin-bottom="0cm"/>
    </style:style>
    <style:style style:name="P7" style:family="paragraph">
      <style:paragraph-properties fo:text-align="center"/>
    </style:style>
    <style:style style:name="T1" style:family="text">
      <style:text-properties fo:color="#ffffff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weight="normal" style:font-weight-asian="normal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office:forms form:automatic-focus="false" form:apply-design-mode="false"/>
        <draw:frame draw:style-name="gr1" draw:text-style-name="P1" draw:layer="layout" svg:width="27.97cm" svg:height="14.543cm" svg:x="0.03cm" svg:y="0.21cm">
          <draw:image xlink:href="Pictures/10000201000003E80000020846045DB818115CD5.png" xlink:type="simple" xlink:show="embed" xlink:actuate="onLoad" loext:mime-type="image/png">
            <text:p/>
          </draw:image>
        </draw:frame>
        <draw:frame presentation:style-name="pr1" draw:text-style-name="P2" draw:layer="layout" svg:width="25.199cm" svg:height="2.629cm" svg:x="1.4cm" svg:y="0.628cm" presentation:class="title" presentation:user-transformed="true">
          <draw:text-box>
            <text:p><text:span text:style-name="T1">CLI</text:span></text:p>
          </draw:text-box>
        </draw:frame>
        <draw:frame presentation:style-name="pr2" draw:text-style-name="P3" draw:layer="layout" svg:width="14.2cm" svg:height="2cm" svg:x="7.4cm" svg:y="13.4cm" presentation:class="subtitle" presentation:user-transformed="true">
          <draw:text-box>
            <text:p><text:span text:style-name="T1">The power of Linux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1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3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Waarom de CLI?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Servers zijn ingericht zonder grafische interface</text:p>
              </text:list-item>
              <text:list-item>
                <text:p>Linux wordt meestal op servers gebruikt</text:p>
                <text:list>
                  <text:list-item>
                    <text:p>Stabiliteit</text:p>
                  </text:list-item>
                  <text:list-item>
                    <text:p>Veiligheid</text:p>
                  </text:list-item>
                </text:list>
              </text:list-item>
              <text:list-item>
                <text:p>Beheer op afstand via SSH (Secure Shell)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2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3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CLI – Command Line Interface</text:p>
          </draw:text-box>
        </draw:frame>
        <draw:frame presentation:style-name="pr4" draw:layer="layout" svg:width="25.199cm" svg:height="9.134cm" svg:x="1.4cm" svg:y="3.685cm" presentation:class="outline" presentation:user-transformed="true">
          <draw:text-box>
            <text:list text:style-name="L2">
              <text:list-item>
                <text:p>Verschillende consoles</text:p>
                <text:list>
                  <text:list-item>
                    <text:p>VirtualBox: Input → Keyboard → Soft keyboard…</text:p>
                    <text:list>
                      <text:list-item>
                        <text:p>CTRL ALT F1</text:p>
                      </text:list-item>
                      <text:list-item>
                        <text:p>CTRL ALT F7</text:p>
                      </text:list-item>
                      <text:list-item>
                        <text:p>CTRL ALT F2</text:p>
                      </text:list-item>
                      <text:list-item>
                        <text:p>CTRL ALT F7</text:p>
                      </text:list-item>
                    </text:list>
                  </text:list-item>
                  <text:list-item>
                    <text:p>Console 1, 2 en 3-6 bevatten mogelijkheden om niet grafisch in te loggen</text:p>
                  </text:list-item>
                  <text:list-item>
                    <text:p>Console 7 is de grafische interface</text:p>
                  </text:list-item>
                  <text:list-item>
                    <text:p>Dit is onhandig in een VM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3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3" draw:master-page-name="Default" presentation:presentation-page-layout-name="AL3T3">
        <office:forms form:automatic-focus="false" form:apply-design-mode="false"/>
        <draw:frame presentation:style-name="pr5" draw:layer="layout" svg:width="25.199cm" svg:height="2.629cm" svg:x="1.4cm" svg:y="0.628cm" presentation:class="title">
          <draw:text-box>
            <text:p>De Terminal app</text:p>
          </draw:text-box>
        </draw:frame>
        <draw:frame presentation:style-name="pr4" draw:layer="layout" svg:width="12.297cm" svg:height="9.134cm" svg:x="1.4cm" svg:y="3.685cm" presentation:class="outline">
          <draw:text-box>
            <text:list text:style-name="L2">
              <text:list-item>
                <text:p>Applicatie die terminal emulatie doet</text:p>
              </text:list-item>
              <text:list-item>
                <text:p>Start Terminal (Konsole)</text:p>
              </text:list-item>
              <text:list-item>
                <text:p>Veel standaard KDE applicaties hebben een naam met K (woordgrapje Console C vervangen door K)</text:p>
              </text:list-item>
              <text:list-item>
                <text:p>Topbalk</text:p>
                <text:list>
                  <text:list-item>
                    <text:p>gebruikersnaam:shell</text:p>
                  </text:list-item>
                </text:list>
              </text:list-item>
            </text:list>
          </draw:text-box>
        </draw:frame>
        <draw:frame draw:style-name="gr3" draw:text-style-name="P1" draw:layer="layout" svg:width="13.575cm" svg:height="10.815cm" svg:x="13.928cm" svg:y="3.785cm" presentation:class="graphic" presentation:user-transformed="true">
          <draw:image xlink:href="Pictures/100002010000028E00000209A0B2F1D846C84125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4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3" draw:master-page-name="Default" presentation:presentation-page-layout-name="AL2T1">
        <office:forms form:automatic-focus="false" form:apply-design-mode="false"/>
        <draw:frame draw:style-name="gr1" draw:text-style-name="P1" draw:layer="layout" svg:width="11.366cm" svg:height="5.682cm" svg:x="16.6cm" svg:y="0cm">
          <draw:image xlink:href="Pictures/100002010000032000000190D44F63A112548C59.png" xlink:type="simple" xlink:show="embed" xlink:actuate="onLoad" loext:mime-type="image/png">
            <text:p/>
          </draw:image>
        </draw:frame>
        <draw:frame presentation:style-name="pr6" draw:layer="layout" svg:width="18.2cm" svg:height="2.63cm" svg:x="1.4cm" svg:y="0.627cm" presentation:class="title" presentation:user-transformed="true">
          <draw:text-box>
            <text:p>De Shell</text:p>
          </draw:text-box>
        </draw:frame>
        <draw:frame presentation:style-name="pr7" draw:layer="layout" svg:width="25.199cm" svg:height="9.134cm" svg:x="1.4cm" svg:y="3.685cm" presentation:class="outline" presentation:user-transformed="true">
          <draw:text-box>
            <text:list text:style-name="L2">
              <text:list-item>
                <text:p>Command interpreter</text:p>
                <text:list>
                  <text:list-item>
                    <text:p>Hiermee kan je commando’s voeren aan de computer</text:p>
                  </text:list-item>
                </text:list>
              </text:list-item>
              <text:list-item>
                <text:p>Bash is de default shell op de meeste Linux systemen</text:p>
              </text:list-item>
              <text:list-item>
                <text:p>Verschillende soorten shell</text:p>
                <text:list>
                  <text:list-item>
                    <text:p>sh → bash</text:p>
                  </text:list-item>
                  <text:list-item>
                    <text:p>ksh</text:p>
                  </text:list-item>
                  <text:list-item>
                    <text:p>csh</text:p>
                  </text:list-item>
                  <text:list-item>
                    <text:p>zsh</text:p>
                  </text:list-item>
                  <text:list-item>
                    <text:p>tcsh</text:p>
                  </text:list-item>
                </text:list>
              </text:list-item>
            </text:list>
          </draw:text-box>
        </draw:frame>
        <draw:frame draw:style-name="gr1" draw:text-style-name="P1" draw:layer="layout" svg:width="5.661cm" svg:height="4.663cm" svg:x="19.6cm" svg:y="7.537cm">
          <draw:image xlink:href="Pictures/10000201000000D6000000EBF26834F2A0CF1795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5" presentation:class="page"/>
          <draw:frame presentation:style-name="pr3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3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Werken in de shell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 text:style-name="P6">command&lt;spatie&gt;optie(s)&lt;spatie&gt;bestand</text:p>
                <text:list>
                  <text:list-item>
                    <text:p>Bij meerdere bestanden: source&lt;spatie&gt;destination</text:p>
                  </text:list-item>
                  <text:list-item>
                    <text:p>cp -a bestand1.txt bestand2.txt</text:p>
                  </text:list-item>
                </text:list>
              </text:list-item>
              <text:list-item>
                <text:p>CASE SENSITIVE</text:p>
                <text:list>
                  <text:list-item>
                    <text:p>Bestand1.txt is niet hetzelfde als bestand1.txt</text:p>
                  </text:list-item>
                </text:list>
              </text:list-item>
              <text:list-item>
                <text:p>De &lt;tab&gt;-toets helpt bij automatisch aanvullen</text:p>
                <text:list>
                  <text:list-item>
                    <text:p>Dat scheelt typen…</text:p>
                  </text:list-item>
                  <text:list-item>
                    <text:p>Oh ja, beheerders zijn lui</text:p>
                    <text:list>
                      <text:list-item>
                        <text:p>...dus we korten alles af</text:p>
                      </text:list-item>
                      <text:list-item>
                        <text:p>En geen nieuws is goed nieuws</text:p>
                      </text:list-item>
                    </text:list>
                  </text:list-item>
                </text:list>
              </text:list-item>
              <text:list-item>
                <text:p>&lt;tab&gt;&lt;tab&gt; om opties te zien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6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3" draw:master-page-name="Default" presentation:presentation-page-layout-name="AL2T1">
        <office:forms form:automatic-focus="false" form:apply-design-mode="false"/>
        <draw:frame draw:style-name="gr4" draw:text-style-name="P7" draw:layer="layout" svg:width="14.287cm" svg:height="14.287cm" svg:x="14.325cm" svg:y="0.772cm">
          <draw:image xlink:href="Pictures/100002010000021C0000021C03888FB337C0C1C4.png" xlink:type="simple" xlink:show="embed" xlink:actuate="onLoad" loext:mime-type="image/png">
            <text:p/>
          </draw:image>
        </draw:frame>
        <draw:frame presentation:style-name="pr1" draw:layer="layout" svg:width="20.4cm" svg:height="2.629cm" svg:x="1.4cm" svg:y="0.628cm" presentation:class="title" presentation:user-transformed="true">
          <draw:text-box>
            <text:p>KISS</text:p>
          </draw:text-box>
        </draw:frame>
        <draw:frame presentation:style-name="pr4" draw:layer="layout" svg:width="14.2cm" svg:height="9.134cm" svg:x="1.4cm" svg:y="3.685cm" presentation:class="outline" presentation:user-transformed="true">
          <draw:text-box>
            <text:list text:style-name="L2">
              <text:list-item>
                <text:p>Vele kleine commando’s</text:p>
                <text:list>
                  <text:list-item>
                    <text:p>Die samen complexe taken kunnen doen</text:p>
                  </text:list-item>
                </text:list>
              </text:list-item>
              <text:list-item>
                <text:p>Voordelen</text:p>
                <text:list>
                  <text:list-item>
                    <text:p>Simpele code</text:p>
                  </text:list-item>
                  <text:list-item>
                    <text:p>Lage complexiteit</text:p>
                  </text:list-item>
                </text:list>
              </text:list-item>
            </text:list>
          </draw:text-box>
        </draw:frame>
        <draw:frame draw:style-name="gr4" draw:text-style-name="P7" draw:layer="layout" svg:width="14.469cm" svg:height="2.2cm" svg:x="1.201cm" svg:y="12.8cm">
          <draw:image xlink:href="Pictures/10000201000003C0000000925F6E085708567892.png" xlink:type="simple" xlink:show="embed" xlink:actuate="onLoad" loext:mime-type="image/png">
            <text:p/>
          </draw:image>
        </draw:frame>
        <draw:frame draw:style-name="gr4" draw:text-style-name="P7" draw:layer="layout" svg:width="5cm" svg:height="3.236cm" svg:x="1.6cm" svg:y="0.164cm">
          <draw:image xlink:href="Pictures/10000201000002590000018578186CCEBDB00578.png" xlink:type="simple" xlink:show="embed" xlink:actuate="onLoad" loext:mime-type="image/png">
            <text:p/>
          </draw:image>
        </draw:frame>
        <presentation:notes draw:style-name="dp2">
          <office:forms form:automatic-focus="false" form:apply-design-mode="false"/>
          <draw:page-thumbnail draw:style-name="gr2" draw:layer="layout" svg:width="19.798cm" svg:height="11.136cm" svg:x="0.6cm" svg:y="2.257cm" draw:page-number="7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3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Het bestandssysteem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Waar ben je nu? pwd</text:p>
                <text:list>
                  <text:list-item>
                    <text:p>Print Working Directory</text:p>
                  </text:list-item>
                </text:list>
              </text:list-item>
              <text:list-item>
                <text:p>List afgekort is: ls</text:p>
                <text:list>
                  <text:list-item>
                    <text:p>Geeft een overzicht van de inhoud van de directory waar we nu zijn (vergelijk met ‘dir’ onder Windows)</text:p>
                  </text:list-item>
                </text:list>
              </text:list-item>
              <text:list-item>
                <text:p>ls Documents</text:p>
                <text:list>
                  <text:list-item>
                    <text:p>Geeft inhoud van de directory Documents</text:p>
                  </text:list-item>
                </text:list>
              </text:list-item>
              <text:list-item>
                <text:p>Change directory: cd</text:p>
                <text:list>
                  <text:list-item>
                    <text:p>cd Documents</text:p>
                    <text:list>
                      <text:list-item>
                        <text:p>Ga een directory verder (ga naar Documents)</text:p>
                      </text:list-item>
                    </text:list>
                  </text:list-item>
                  <text:list-item>
                    <text:p>cd ..</text:p>
                    <text:list>
                      <text:list-item>
                        <text:p>Ga een directory terug (terug naar waar we begonnen)</text:p>
                      </text:list-item>
                    </text:list>
                  </text:list-item>
                </text:list>
              </text:list-item>
              <text:list-item>
                <text:p>cd /</text:p>
              </text:list-item>
              <text:list-item>
                <text:p>cd ~</text:p>
              </text:list-item>
              <text:list-item>
                <text:p>pwd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8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3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echo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echo “Hello World!”</text:p>
                <text:list>
                  <text:list-item>
                    <text:p>Print iets op het scherm</text:p>
                  </text:list-item>
                </text:list>
              </text:list-item>
              <text:list-item>
                <text:p>Vergelijk met ‘type’ onder Windows</text:p>
              </text:list-item>
              <text:list-item>
                <text:p>Variabelen hebben geen type</text:p>
                <text:list>
                  <text:list-item>
                    <text:p>Kunnen dus een string of integer bevatten</text:p>
                  </text:list-item>
                </text:list>
              </text:list-item>
              <text:list-item>
                <text:p>A=1</text:p>
              </text:list-item>
              <text:list-item>
                <text:p>echo $A</text:p>
              </text:list-item>
              <text:list-item>
                <text:p>A=”Aap”</text:p>
              </text:list-item>
              <text:list-item>
                <text:p>echo $A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9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3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Opdrachten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P. 34-35</text:p>
                <text:list>
                  <text:list-item>
                    <text:p>Oefeningen 2-14</text:p>
                    <text:list>
                      <text:list-item>
                        <text:p>Bij Opdracht 14 vervang</text:p>
                      </text:list-item>
                      <text:list-item>
                        <text:p>Typ <text:span text:style-name="T2">$HISTSIZE</text:span><text:span text:style-name="T3"> door</text:span></text:p>
                      </text:list-item>
                      <text:list-item>
                        <text:p>Typ <text:span text:style-name="T2">echo $HISTSIZE</text:span></text:p>
                      </text:list-item>
                    </text:list>
                  </text:list-item>
                </text:list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10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3" draw:master-page-name="Default" presentation:presentation-page-layout-name="AL2T1">
        <office:forms form:automatic-focus="false" form:apply-design-mode="false"/>
        <draw:frame presentation:style-name="pr1" draw:layer="layout" svg:width="15.17cm" svg:height="2.629cm" svg:x="1.4cm" svg:y="0.628cm" presentation:class="title" presentation:user-transformed="true">
          <draw:text-box>
            <text:p>History</text:p>
          </draw:text-box>
        </draw:frame>
        <draw:frame presentation:style-name="pr4" draw:layer="layout" svg:width="15.17cm" svg:height="9.134cm" svg:x="1.4cm" svg:y="3.685cm" presentation:class="outline" presentation:user-transformed="true">
          <draw:text-box>
            <text:list text:style-name="L2">
              <text:list-item>
                <text:p>Met pijltjes-toetsen door de history</text:p>
                <text:list>
                  <text:list-item>
                    <text:p>pijltje omhoog is ouder commando</text:p>
                  </text:list-item>
                </text:list>
              </text:list-item>
              <text:list-item>
                <text:p>Typ: CTRL-R</text:p>
                <text:list>
                  <text:list-item>
                    <text:p>Je kunt nu zoeken in je history</text:p>
                  </text:list-item>
                  <text:list-item>
                    <text:p>Typ: cat</text:p>
                  </text:list-item>
                </text:list>
              </text:list-item>
            </text:list>
          </draw:text-box>
        </draw:frame>
        <draw:frame draw:style-name="gr1" draw:text-style-name="P1" draw:layer="layout" svg:width="11.501cm" svg:height="15.749cm" svg:x="16.57cm" svg:y="0cm">
          <draw:image xlink:href="Pictures/100002010000028A0000037A542471F04904B430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11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3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Vorige commando’s (!)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!echo</text:p>
                <text:list>
                  <text:list-item>
                    <text:p>Herhaal het laatst gebruikte ‘echo’ commando</text:p>
                  </text:list-item>
                </text:list>
              </text:list-item>
              <text:list-item>
                <text:p>!!</text:p>
                <text:list>
                  <text:list-item>
                    <text:p>Herhaal het laatste gebruikte commando</text:p>
                  </text:list-item>
                </text:list>
              </text:list-item>
            </text:list>
          </draw:text-box>
        </draw:frame>
        <presentation:notes draw:style-name="dp2">
          <office:forms form:automatic-focus="false" form:apply-design-mode="false"/>
          <draw:page-thumbnail draw:style-name="gr2" draw:layer="layout" svg:width="19.798cm" svg:height="11.136cm" svg:x="0.6cm" svg:y="2.257cm" draw:page-number="12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3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Introductie werken met bestanden</text:p>
          </draw:text-box>
        </draw:frame>
        <draw:frame presentation:style-name="pr4" draw:layer="layout" svg:width="25.199cm" svg:height="9.134cm" svg:x="1.4cm" svg:y="3.685cm" presentation:class="outline" presentation:user-transformed="true">
          <draw:text-box>
            <text:list text:style-name="L2">
              <text:list-item>
                <text:p>cat /etc/protocols</text:p>
                <text:list>
                  <text:list-item>
                    <text:p>Laat heel veel heel snel op het je scherm zien</text:p>
                  </text:list-item>
                </text:list>
              </text:list-item>
              <text:list-item>
                <text:p>less /etc/protocols</text:p>
                <text:list>
                  <text:list-item>
                    <text:p>Nu kan je het rustig lezen met de pijltjes toetsten op en neer</text:p>
                  </text:list-item>
                  <text:list-item>
                    <text:p>q = quit</text:p>
                  </text:list-item>
                  <text:list-item>
                    <text:p>h = help, q = quit help</text:p>
                  </text:list-item>
                  <text:list-item>
                    <text:p>&lt;space&gt; = een pagina naar beneden</text:p>
                    <text:list>
                      <text:list-item>
                        <text:p>PgUp PgDn</text:p>
                      </text:list-item>
                    </text:list>
                  </text:list-item>
                  <text:list-item>
                    <text:p>/tcp = zoek het woord tcp (case sensitive)</text:p>
                  </text:list-item>
                </text:list>
              </text:list-item>
              <text:list-item>
                <text:p>Vroeger gebruikten we more om meer te zien, maar less is more tegenwoordig</text:p>
              </text:list-item>
            </text:list>
          </draw:text-box>
        </draw:frame>
        <draw:frame draw:style-name="gr4" draw:text-style-name="P7" draw:layer="layout" svg:width="7.089cm" svg:height="7.089cm" svg:x="18.711cm" svg:y="3.4cm">
          <draw:image xlink:href="Pictures/1000020100000200000002000C1D90CA49276357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13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3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Rename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Rename, een andere naam geven</text:p>
                <text:list>
                  <text:list-item>
                    <text:p>File of directory</text:p>
                  </text:list-item>
                </text:list>
              </text:list-item>
              <text:list-item>
                <text:p>Het commando heet Move</text:p>
              </text:list-item>
              <text:list-item>
                <text:p>Move korten we af als: mv</text:p>
              </text:list-item>
              <text:list-item>
                <text:p>mv &lt;source&gt; &lt;destination&gt;</text:p>
              </text:list-item>
              <text:list-item>
                <text:p>mv -i – vraagt bij overschrijven of je het echt wil doen</text:p>
              </text:list-item>
              <text:list-item>
                <text:p>mv -n – overschrijft nooit een bestaand bestand</text:p>
              </text:list-item>
              <text:list-item>
                <text:p>mv bestand.txt oefening1.txt</text:p>
                <text:list>
                  <text:list-item>
                    <text:p>Gebruik ls om te zien of het gelukt is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14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3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Opdracht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Maak mappenstructuur aan zoals beschreven op pagina 38, maar doe dit in je eigen map en niet in /home zoals in het boek beschreven staat.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15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6" draw:style-name="dp3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Het verwijderen van een dirctory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mkdir directory_naam</text:p>
              </text:list-item>
              <text:list-item>
                <text:p>touch directory_naam/bestand1.tst</text:p>
              </text:list-item>
              <text:list-item>
                <text:p>rm directory_naam</text:p>
              </text:list-item>
              <text:list-item>
                <text:p>rm -d directory_naam</text:p>
              </text:list-item>
              <text:list-item>
                <text:p>rmdir directory_naam</text:p>
              </text:list-item>
              <text:list-item>
                <text:p>rm directory_naam/bestand1.tst</text:p>
              </text:list-item>
              <text:list-item>
                <text:p>rmdir directory_naam</text:p>
              </text:list-item>
            </text:list>
          </draw:text-box>
        </draw:frame>
        <presentation:notes draw:style-name="dp3">
          <office:forms form:automatic-focus="false" form:apply-design-mode="false"/>
          <draw:page-thumbnail draw:style-name="gr2" draw:layer="layout" svg:width="19.798cm" svg:height="11.136cm" svg:x="0.6cm" svg:y="2.257cm" draw:page-number="16" presentation:class="page"/>
          <draw:frame presentation:style-name="pr3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7" draw:style-name="dp3" draw:master-page-name="Default" presentation:presentation-page-layout-name="AL2T1">
        <office:forms form:automatic-focus="false" form:apply-design-mode="false"/>
        <draw:frame draw:style-name="gr1" draw:text-style-name="P1" draw:layer="layout" svg:width="13.519cm" svg:height="7.884cm" svg:x="13.281cm" svg:y="7.916cm">
          <draw:image xlink:href="Pictures/10000201000001FF0000012ABD7EE1F91B3F7BDE.png" xlink:type="simple" xlink:show="embed" xlink:actuate="onLoad" loext:mime-type="image/png">
            <text:p/>
          </draw:image>
        </draw:frame>
        <draw:frame presentation:style-name="pr1" draw:layer="layout" svg:width="25.199cm" svg:height="2.629cm" svg:x="1.4cm" svg:y="0.628cm" presentation:class="title">
          <draw:text-box>
            <text:p>Werken als root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Zo min mogelijk doen!</text:p>
              </text:list-item>
              <text:list-item>
                <text:p>Als je het doet dan via sudo</text:p>
              </text:list-item>
              <text:list-item>
                <text:p>Bij hoge uitzondering su -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17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styles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nl" fo:country="NL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Filled" style:family="graphic">
      <style:graphic-properties svg:stroke-color="#000000" draw:fill="solid" draw:fill-color="#ffffff"/>
      <style:text-properties style:font-name="Noto Sans" fo:font-family="'Noto Sans'" style:font-family-generic="roman" style:font-pitch="variable" fo:font-size="14pt" fo:font-weight="bold"/>
    </style:style>
    <style:style style:name="Filled_20_Blue" style:display-name="Filled Blue" style:family="graphic" style:parent-style-name="Filled">
      <style:graphic-properties draw:stroke="none" draw:fill="gradient" draw:fill-gradient-name="Filled_20_Blue"/>
      <style:text-properties fo:color="#ffffff" style:font-name="Noto Sans" fo:font-family="'Noto Sans'" style:font-family-generic="roman" style:font-pitch="variable" fo:font-size="14pt" fo:font-weight="bold"/>
    </style:style>
    <style:style style:name="Filled_20_Green" style:display-name="Filled Green" style:family="graphic" style:parent-style-name="Filled">
      <style:graphic-properties draw:stroke="none" draw:fill="gradient" draw:fill-gradient-name="Filled_20_Green"/>
      <style:text-properties fo:color="#ffffff" style:font-name="Noto Sans" fo:font-family="'Noto Sans'" style:font-family-generic="roman" style:font-pitch="variable" fo:font-size="14pt" fo:font-weight="bold"/>
    </style:style>
    <style:style style:name="Filled_20_Red" style:display-name="Filled Red" style:family="graphic" style:parent-style-name="Filled">
      <style:graphic-properties draw:stroke="none" draw:fill="gradient" draw:fill-gradient-name="Filled_20_Red"/>
      <style:text-properties fo:color="#ffffff" style:font-name="Noto Sans" fo:font-family="'Noto Sans'" style:font-family-generic="roman" style:font-pitch="variable" fo:font-size="14pt" fo:font-weight="bold"/>
    </style:style>
    <style:style style:name="Filled_20_Yellow" style:display-name="Filled Yellow" style:family="graphic" style:parent-style-name="Filled">
      <style:graphic-properties draw:stroke="none" draw:fill="gradient" draw:fill-gradient-name="Filled_20_Yellow"/>
      <style:text-properties fo:color="#ffffff" style:font-name="Noto Sans" fo:font-family="'Noto Sans'" style:font-family-generic="roman" style:font-pitch="variable" fo:font-size="14pt" fo:font-weight="bold"/>
    </style:style>
    <style:style style:name="Outlined" style:family="graphic">
      <style:graphic-properties svg:stroke-width="0.081cm" svg:stroke-color="#000000" draw:fill="none"/>
      <style:text-properties style:font-name="Noto Sans" fo:font-family="'Noto Sans'" style:font-family-generic="roman" style:font-pitch="variable" fo:font-size="14pt" fo:font-weight="bold"/>
    </style:style>
    <style:style style:name="Outlined_20_Blue" style:display-name="Outlined Blue" style:family="graphic" style:parent-style-name="Outlined">
      <style:graphic-properties draw:stroke="solid" svg:stroke-width="0.081cm" svg:stroke-color="#355269"/>
      <style:text-properties fo:color="#355269" style:font-name="Noto Sans" fo:font-family="'Noto Sans'" style:font-family-generic="roman" style:font-pitch="variable" fo:font-size="14pt" fo:font-weight="bold"/>
    </style:style>
    <style:style style:name="Outlined_20_Green" style:display-name="Outlined Green" style:family="graphic" style:parent-style-name="Outlined">
      <style:graphic-properties draw:stroke="solid" svg:stroke-width="0.081cm" svg:stroke-color="#127622"/>
      <style:text-properties fo:color="#127622" style:font-name="Noto Sans" fo:font-family="'Noto Sans'" style:font-family-generic="roman" style:font-pitch="variable" fo:font-size="14pt" fo:font-weight="bold"/>
    </style:style>
    <style:style style:name="Outlined_20_Red" style:display-name="Outlined Red" style:family="graphic" style:parent-style-name="Outlined">
      <style:graphic-properties draw:stroke="solid" svg:stroke-width="0.081cm" svg:stroke-color="#c9211e"/>
      <style:text-properties fo:color="#c9211e" style:font-name="Noto Sans" fo:font-family="'Noto Sans'" style:font-family-generic="roman" style:font-pitch="variable" fo:font-size="14pt" fo:font-weight="bold"/>
    </style:style>
    <style:style style:name="Outlined_20_Yellow" style:display-name="Outlined Yellow" style:family="graphic" style:parent-style-name="Outlined">
      <style:graphic-properties draw:stroke="solid" svg:stroke-width="0.081cm" svg:stroke-color="#b47804"/>
      <style:text-properties fo:color="#b47804" style:font-name="Noto Sans" fo:font-family="'Noto Sans'" style:font-family-generic="roman" style:font-pitch="variable" fo:font-size="14pt" fo:font-weight="bold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3T3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utline" svg:x="14.311cm" svg:y="5.838cm" svg:width="-0.585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Default" style:page-layout-name="PM1" draw:style-name="Mdp1">
      <office:forms form:automatic-focus="false" form:apply-design-mode="false"/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office:forms form:automatic-focus="false" form:apply-design-mode="false"/>
        <draw:page-thumbnail presentation:style-name="Default-title" draw:layer="backgroundobjects" svg:width="19.798cm" svg:height="11.136cm" svg:x="0.6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20-01-17T11:35:10.467666966</meta:creation-date>
    <dc:date>2020-01-22T15:44:56.332339521</dc:date>
    <meta:editing-duration>P1DT22H50M27S</meta:editing-duration>
    <meta:editing-cycles>32</meta:editing-cycles>
    <meta:generator>LibreOffice/6.1.5.2$Linux_X86_64 LibreOffice_project/10$Build-2</meta:generator>
    <meta:document-statistic meta:object-count="99"/>
  </office:meta>
</office:document-meta>
</file>