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8E00000201FBDFF6A123E7470A.png" manifest:media-type="image/png"/>
  <manifest:file-entry manifest:full-path="Pictures/10000201000001C9000001D59639F435A5A39767.png" manifest:media-type="image/png"/>
  <manifest:file-entry manifest:full-path="Pictures/100002010000050200000306C247D594DFCF8BC2.png" manifest:media-type="image/png"/>
  <manifest:file-entry manifest:full-path="Pictures/10000201000002B5000001C9D187FDB583B7983F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r5" style:family="presentation" style:parent-style-name="Default-title">
      <style:graphic-properties draw:auto-grow-height="true" fo:min-height="2.629cm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Een Linux Desktop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20.112cm" svg:height="12.142cm" svg:x="4cm" svg:y="3.348cm">
          <draw:image xlink:href="Pictures/100002010000050200000306C247D594DFCF8BC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Desktop of Server?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Dat maakt voor Linux niet zo veel verschil</text:p>
              </text:list-item>
              <text:list-item>
                <text:p>Servers zijn meestal zonder grafische interface</text:p>
                <text:list>
                  <text:list-item>
                    <text:p>Spaart op resources</text:p>
                  </text:list-item>
                </text:list>
              </text:list-item>
              <text:list-item>
                <text:p>Daemons zijn servers (services) onder Linux</text:p>
                <text:list>
                  <text:list-item>
                    <text:p>Een proces dat blijft draaien in de achtergrond</text:p>
                  </text:list-item>
                  <text:list-item>
                    <text:p>Dat kan ook op je laptop of een Raspberry PI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Systeem Configurati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Start YaST op</text:p>
              </text:list-item>
              <text:list-item>
                <text:p>Selecteer Hardware → Hardware information</text:p>
              </text:list-item>
              <text:list-item>
                <text:p>Selecteer Hardware → System Keyboard Layout</text:p>
                <text:list>
                  <text:list-item>
                    <text:p>Test @ / \ of dit klopt met je toetsenbord</text:p>
                  </text:list-item>
                </text:list>
              </text:list-item>
              <text:list-item>
                <text:p>Selecteer System → Date and Time</text:p>
                <text:list>
                  <text:list-item>
                    <text:p>Staat dit goed?</text:p>
                  </text:list-item>
                </text:list>
              </text:list-item>
              <text:list-item>
                <text:p>Selecteer System → Network Settings</text:p>
                <text:list>
                  <text:list-item>
                    <text:p>Bij Global Options zet Method naar Wicked Service</text:p>
                  </text:list-item>
                  <text:list-item>
                    <text:p>Bij Overview zie dat je netwerk kaart op DHCP staat</text:p>
                  </text:list-item>
                </text:list>
              </text:list-item>
              <text:list-item>
                <text:p>Click op Cancel en abort: Yes</text:p>
              </text:list-item>
              <text:list-item>
                <text:p>Sluit YaST af</text:p>
              </text:list-item>
            </text:list>
          </draw:text-box>
        </draw:frame>
        <draw:frame draw:style-name="gr1" draw:text-style-name="P2" draw:layer="layout" svg:width="12.436cm" svg:height="8.2cm" svg:x="15.164cm" svg:y="7.2cm">
          <draw:image xlink:href="Pictures/10000201000002B5000001C9D187FDB583B7983F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3T3">
        <draw:frame presentation:style-name="pr5" draw:layer="layout" svg:width="25.199cm" svg:height="2.629cm" svg:x="1.4cm" svg:y="0.628cm" presentation:class="title">
          <draw:text-box>
            <text:p>Virtual Desktops</text:p>
          </draw:text-box>
        </draw:frame>
        <draw:frame presentation:style-name="pr4" draw:layer="layout" svg:width="12.297cm" svg:height="9.134cm" svg:x="1.4cm" svg:y="3.685cm" presentation:class="outline">
          <draw:text-box>
            <text:list text:style-name="L2">
              <text:list-item>
                <text:p>Naast de kameleon</text:p>
                <text:list>
                  <text:list-item>
                    <text:p>Click op Desktop 1</text:p>
                    <text:list>
                      <text:list-item>
                        <text:p>Open Firefox</text:p>
                      </text:list-item>
                    </text:list>
                  </text:list-item>
                  <text:list-item>
                    <text:p>Click op Desktop 2</text:p>
                    <text:list>
                      <text:list-item>
                        <text:p>Open Libre Office Writer</text:p>
                      </text:list-item>
                    </text:list>
                  </text:list-item>
                  <text:list-item>
                    <text:p>Schakel weer naar Desktop 1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8.899cm" svg:height="9.134cm" svg:x="16.011cm" svg:y="3.685cm" presentation:class="graphic">
          <draw:image xlink:href="Pictures/10000201000001C9000001D59639F435A5A3976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Interface and user setting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Selecteer Computer → Configure Desktop</text:p>
                <text:list>
                  <text:list-item>
                    <text:p>Select Desktop Behaviour</text:p>
                    <text:list>
                      <text:list-item>
                        <text:p>Set in Virtual Desktops de Number of Desktops naar 4</text:p>
                        <text:list>
                          <text:list-item>
                            <text:p>Click Apply</text:p>
                          </text:list-item>
                        </text:list>
                      </text:list-item>
                    </text:list>
                  </text:list-item>
                  <text:list-item>
                    <text:p>Selecteer bij Personalization voor Regional Settings</text:p>
                    <text:list>
                      <text:list-item>
                        <text:p>Zoek Nederlands en voeg toe aan Preferred Languages</text:p>
                        <text:list>
                          <text:list-item>
                            <text:p>Click Apply</text:p>
                          </text:list-item>
                        </text:list>
                      </text:list-item>
                      <text:list-item>
                        <text:p>Bij Personalization is ook een icon Applications</text:p>
                        <text:list>
                          <text:list-item>
                            <text:p>Daar kan je je favorieten zetten, bijv. Chromium ipv. Firefox</text:p>
                          </text:list-item>
                        </text:list>
                      </text:list-item>
                    </text:list>
                  </text:list-item>
                  <text:list-item>
                    <text:p>Selecteer bij Hardware voor Display and Monitor</text:p>
                    <text:list>
                      <text:list-item>
                        <text:p>Wijzig de scherm resolutie</text:p>
                      </text:list-item>
                    </text:list>
                  </text:list-item>
                  <text:list-item>
                    <text:p>Selecteer bij Netwerk de Settings icon</text:p>
                    <text:list>
                      <text:list-item>
                        <text:p>Bij Cookies kan je de setting wijzigen in Accept until end of session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2" draw:layer="layout" svg:width="11.372cm" svg:height="8.92cm" svg:x="16.1cm" svg:y="3.141cm">
          <draw:image xlink:href="Pictures/100002010000028E00000201FBDFF6A123E7470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De Linux Desktop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erder is de Linux Desktop niets bijzonders</text:p>
              </text:list-item>
              <text:list-item>
                <text:p>Zaken zitten misschien op een andere plek</text:p>
                <text:list>
                  <text:list-item>
                    <text:p>Of hebben een andere naam</text:p>
                  </text:list-item>
                </text:list>
              </text:list-item>
              <text:list-item>
                <text:p>Maar wezenlijk verschillen Windows, Mac OS X en Linux niet veel</text:p>
              </text:list-item>
              <text:list-item>
                <text:p>Behalve dan dat Linux gratis is...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17T11:07:07.781391134</meta:creation-date>
    <dc:date>2020-01-20T08:38:46.294225378</dc:date>
    <meta:editing-duration>PT2H7M5S</meta:editing-duration>
    <meta:editing-cycles>8</meta:editing-cycles>
    <meta:generator>LibreOffice/6.1.5.2$Linux_X86_64 LibreOffice_project/10$Build-2</meta:generator>
    <meta:document-statistic meta:object-count="49"/>
  </office:meta>
</office:document-meta>
</file>