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style:paragraph-properties fo:margin-top="0.5cm" fo:margin-bottom="0cm"/>
    </style:style>
    <style:style style:name="P3" style:family="paragraph">
      <style:paragraph-properties fo:margin-top="0.4cm" fo:margin-bottom="0cm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Een kennismaking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Een tekstverwerker 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Open: Word Processor</text:p>
              </text:list-item>
              <text:list-item>
                <text:p>Maak een nieuw hoofdstuk aan</text:p>
                <text:list>
                  <text:list-item>
                    <text:p>Titel: “Het office pakket”</text:p>
                  </text:list-item>
                  <text:list-item>
                    <text:p>Wat is het office pakket dat meegeleverd wordt</text:p>
                  </text:list-item>
                  <text:list-item>
                    <text:p>Waar bestaat dit office pakket uit?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Interne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 text:style-name="P2">Maak een nieuw hoofdstuk aan</text:p>
              </text:list-item>
              <text:list-item>
                <text:p text:style-name="P3">Titel: “Internet”</text:p>
                <text:list>
                  <text:list-item>
                    <text:p>Vermeldt welke webbrowser er standaard geïnstalleerd is op OpenSUSE</text:p>
                  </text:list-item>
                  <text:list-item>
                    <text:p>Wat is de mailclient? Zijn er meer?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YaS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ak een nieuw hoofdstuk aan</text:p>
                <text:list>
                  <text:list-item>
                    <text:p>Titel: “Software installatie”</text:p>
                  </text:list-item>
                </text:list>
              </text:list-item>
              <text:list-item>
                <text:p>Applications → System → YaST</text:p>
                <text:list>
                  <text:list-item>
                    <text:p>Vraagt om root wachtwoord (heb je bij de installatie aangemaakt)</text:p>
                  </text:list-item>
                </text:list>
              </text:list-item>
              <text:list-item>
                <text:p>Software Management</text:p>
              </text:list-item>
              <text:list-item>
                <text:p>View → Package Groups</text:p>
              </text:list-item>
              <text:list-item>
                <text:p>Graphics</text:p>
              </text:list-item>
              <text:list-item>
                <text:p>Installeer de GIMP</text:p>
              </text:list-item>
              <text:list-item>
                <text:p>Documenteer waar je de GIMP terug vindt in het menu?</text:p>
              </text:list-item>
              <text:list-item>
                <text:p>Documenteer wat de GIMP doet?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YaST2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In Software Managment</text:p>
                <text:list>
                  <text:list-item>
                    <text:p>Zoek op Browser</text:p>
                  </text:list-item>
                  <text:list-item>
                    <text:p>Documenteer welke Web browsers er geïnstalleerd zijn</text:p>
                  </text:list-item>
                  <text:list-item>
                    <text:p>Zoek op Chromium</text:p>
                    <text:list>
                      <text:list-item>
                        <text:p>Chromium is open source project voor een browser</text:p>
                      </text:list-item>
                      <text:list-item>
                        <text:p>Chrome is browser van Google gebaseerd op Chromium</text:p>
                      </text:list-item>
                      <text:list-item>
                        <text:p><text:a xlink:href="https://computerworld.nl/software/103854-hoe-verschilt-chrome-van-chromium" xlink:type="simple">https://computerworld.nl/software/103854-hoe-verschilt-chrome-van-chromium</text:a></text:p>
                      </text:list-item>
                    </text:list>
                  </text:list-item>
                  <text:list-item>
                    <text:p>Installeer Chromium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fsluit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aak een nieuw hoofdstuk aan</text:p>
                <text:list>
                  <text:list-item>
                    <text:p>Titel: “Afsluiten”</text:p>
                  </text:list-item>
                  <text:list-item>
                    <text:p>Hoe log je uit?</text:p>
                  </text:list-item>
                  <text:list-item>
                    <text:p>Hoe sluit je de VM af?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Inhoudsopgav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oeg aan je document toe:</text:p>
                <text:list>
                  <text:list-item>
                    <text:p>Een titel</text:p>
                  </text:list-item>
                  <text:list-item>
                    <text:p>Een inhoudsopgave</text:p>
                  </text:list-item>
                </text:list>
              </text:list-item>
              <text:list-item>
                <text:p>Upload het naar je Werkruimte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7T09:46:00.685092091</meta:creation-date>
    <dc:date>2020-01-17T16:57:10.281582054</dc:date>
    <meta:editing-duration>PT32M35S</meta:editing-duration>
    <meta:editing-cycles>5</meta:editing-cycles>
    <meta:generator>LibreOffice/6.1.5.2$Linux_X86_64 LibreOffice_project/10$Build-2</meta:generator>
    <meta:document-statistic meta:object-count="49"/>
  </office:meta>
</office:document-meta>
</file>