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0A0000020DB2A6C8C1D21D25C0.png" manifest:media-type="image/png"/>
  <manifest:file-entry manifest:full-path="Pictures/1000020100000326000002A4ED1D41A428143235.png" manifest:media-type="image/png"/>
  <manifest:file-entry manifest:full-path="Pictures/1000020100000326000002A4C14E43F1D9338012.png" manifest:media-type="image/png"/>
  <manifest:file-entry manifest:full-path="Pictures/1000020100000326000002A4467F0E26FEB9846B.png" manifest:media-type="image/png"/>
  <manifest:file-entry manifest:full-path="Pictures/1000020100000326000002A4956A17A4AC7AD1EE.png" manifest:media-type="image/png"/>
  <manifest:file-entry manifest:full-path="Pictures/100002010000029E000001E5FF5C8C8BC5AA3427.png" manifest:media-type="image/png"/>
  <manifest:file-entry manifest:full-path="Pictures/10000201000004B0000002F8E1E7630C8AE712FA.png" manifest:media-type="image/png"/>
  <manifest:file-entry manifest:full-path="Pictures/10000201000002D100000206245F3123F13F941A.png" manifest:media-type="image/png"/>
  <manifest:file-entry manifest:full-path="Pictures/100002010000029E000001E5E674BF0CD2FB7538.png" manifest:media-type="image/png"/>
  <manifest:file-entry manifest:full-path="Pictures/100002010000029E000001E5490D0CE2238FE795.png" manifest:media-type="image/png"/>
  <manifest:file-entry manifest:full-path="Pictures/100002010000028E0000019D2098FAA175AC4E40.png" manifest:media-type="image/png"/>
  <manifest:file-entry manifest:full-path="Pictures/100002010000028E0000019DC238D770D42D3E36.png" manifest:media-type="image/png"/>
  <manifest:file-entry manifest:full-path="Pictures/10000201000004050000020B35B4617F89BDF807.png" manifest:media-type="image/png"/>
  <manifest:file-entry manifest:full-path="Pictures/1000020100000326000002A4F73D0ABB7BDBD562.png" manifest:media-type="image/png"/>
  <manifest:file-entry manifest:full-path="Pictures/10000201000002D100000206D6A785D0660A7FE7.png" manifest:media-type="image/png"/>
  <manifest:file-entry manifest:full-path="Pictures/1000020100000326000002A467153F925A7B7FB1.png" manifest:media-type="image/png"/>
  <manifest:file-entry manifest:full-path="Pictures/10000201000003C60000023CCBE6649A2FE08CC3.png" manifest:media-type="image/png"/>
  <manifest:file-entry manifest:full-path="Pictures/1000020100000326000002A4221DEDD8F967813C.png" manifest:media-type="image/png"/>
  <manifest:file-entry manifest:full-path="Pictures/1000020100000326000002A4DEB4450F8F3F4498.png" manifest:media-type="image/png"/>
  <manifest:file-entry manifest:full-path="Pictures/1000020100000326000002A485C67165991B4D01.png" manifest:media-type="image/png"/>
  <manifest:file-entry manifest:full-path="Pictures/100002010000028E0000019DA36C4DC95BAB67D6.png" manifest:media-type="image/png"/>
  <manifest:file-entry manifest:full-path="Pictures/1000020100000326000002A465844DCDE29FEDE8.png" manifest:media-type="image/png"/>
  <manifest:file-entry manifest:full-path="Pictures/1000020100000326000002A4A5DF1A08B76B6A66.png" manifest:media-type="image/png"/>
  <manifest:file-entry manifest:full-path="Pictures/1000020100000326000002A480E3E0B1B4F140CB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24.867cm" svg:height="15.749cm" svg:x="1.58cm" svg:y="0.004cm">
          <draw:image xlink:href="Pictures/10000201000004B0000002F8E1E7630C8AE712F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A new virtual machine</text:p>
          </draw:text-box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7.303cm" svg:height="10.926cm" svg:x="5.362cm" svg:y="3.616cm">
          <draw:image xlink:href="Pictures/100002010000028E0000019D2098FAA175AC4E4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Set memory to 4G</text:p>
          </draw:text-box>
        </draw:frame>
        <draw:frame presentation:style-name="pr4" draw:layer="layout" svg:width="8.8cm" svg:height="9.134cm" svg:x="1.4cm" svg:y="3.685cm" presentation:class="outline" presentation:user-transformed="true">
          <draw:text-box>
            <text:list text:style-name="L2">
              <text:list-item>
                <text:p>We maken geen Swap partitie</text:p>
              </text:list-item>
              <text:list-item>
                <text:p>Dus extra memory</text:p>
              </text:list-item>
              <text:list-item>
                <text:p>Ook nodig voor installer</text:p>
              </text:list-item>
            </text:list>
          </draw:text-box>
        </draw:frame>
        <draw:frame draw:style-name="gr1" draw:text-style-name="P2" draw:layer="layout" svg:width="17.303cm" svg:height="10.926cm" svg:x="10.5cm" svg:y="3.674cm">
          <draw:image xlink:href="Pictures/100002010000028E0000019DC238D770D42D3E3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 presentation:user-transformed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7.303cm" svg:height="10.926cm" svg:x="5.097cm" svg:y="1.974cm">
          <draw:image xlink:href="Pictures/100002010000028E0000019DA36C4DC95BAB67D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7.726cm" svg:height="12.831cm" svg:x="6.474cm" svg:y="0.769cm">
          <draw:image xlink:href="Pictures/100002010000029E000001E5FF5C8C8BC5AA342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 presentation:user-transformed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7.726cm" svg:height="12.831cm" svg:x="5.151cm" svg:y="1.263cm">
          <draw:image xlink:href="Pictures/100002010000029E000001E5E674BF0CD2FB753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Harddisk size</text:p>
          </draw:text-box>
        </draw:frame>
        <draw:frame presentation:style-name="pr4" draw:layer="layout" svg:width="10.4cm" svg:height="9.134cm" svg:x="1.4cm" svg:y="3.685cm" presentation:class="outline" presentation:user-transformed="true">
          <draw:text-box>
            <text:list text:style-name="L2">
              <text:list-item>
                <text:p>Compleet Desktop OS</text:p>
                <text:list>
                  <text:list-item>
                    <text:p>5.5 GB</text:p>
                  </text:list-item>
                </text:list>
              </text:list-item>
              <text:list-item>
                <text:p>Disk: 10 GB</text:p>
              </text:list-item>
              <text:list-item>
                <text:p>Past op USB-stick</text:p>
              </text:list-item>
            </text:list>
          </draw:text-box>
        </draw:frame>
        <draw:frame draw:style-name="gr1" draw:text-style-name="P2" draw:layer="layout" svg:width="15.726cm" svg:height="11.383cm" svg:x="12.2cm" svg:y="3.648cm">
          <draw:image xlink:href="Pictures/100002010000029E000001E5490D0CE2238FE79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Settings → Storage</text:p>
          </draw:text-box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5.858cm" svg:height="11.393cm" svg:x="6.042cm" svg:y="3.669cm">
          <draw:image xlink:href="Pictures/10000201000002D100000206245F3123F13F941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Add ISO to CD</text:p>
          </draw:text-box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24.029cm" svg:height="12.212cm" svg:x="1.997cm" svg:y="3.485cm">
          <draw:image xlink:href="Pictures/10000201000004050000020B35B4617F89BDF80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9.075cm" svg:height="13.704cm" svg:x="4.525cm" svg:y="0.696cm">
          <draw:image xlink:href="Pictures/10000201000002D100000206D6A785D0660A7FE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25.558cm" svg:height="15.133cm" svg:x="1.235cm" svg:y="0.312cm">
          <draw:image xlink:href="Pictures/10000201000003C60000023CCBE6649A2FE08CC3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7.825cm" svg:height="9.134cm" svg:x="1.4cm" svg:y="3.685cm" presentation:class="outline" presentation:user-transformed="true">
          <draw:text-box>
            <text:list text:style-name="L2">
              <text:list-item>
                <text:p>Select Installation</text:p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221DEDD8F967813C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8cm" svg:height="9.134cm" svg:x="1.4cm" svg:y="3.685cm" presentation:class="outline" presentation:user-transformed="true">
          <draw:text-box>
            <text:list text:style-name="L2">
              <text:list-item>
                <text:p>Taal</text:p>
              </text:list-item>
              <text:list-item>
                <text:p>Keyboard</text:p>
              </text:list-item>
              <text:list-item>
                <text:p>Licentie</text:p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65844DCDE29FEDE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7.825cm" svg:height="9.134cm" svg:x="1.4cm" svg:y="3.685cm" presentation:class="outline" presentation:user-transformed="true">
          <draw:text-box>
            <text:list text:style-name="L2">
              <text:list-item>
                <text:p>Online repo</text:p>
              </text:list-item>
              <text:list-item>
                <text:p>Up-to-date</text:p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85C67165991B4D01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8.777cm" svg:height="15.749cm" svg:x="4.625cm" svg:y="0.004cm">
          <draw:image xlink:href="Pictures/1000020100000326000002A4A5DF1A08B76B6A6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7.6cm" svg:height="9.134cm" svg:x="1.4cm" svg:y="3.685cm" presentation:class="outline" presentation:user-transformed="true">
          <draw:text-box>
            <text:list text:style-name="L2">
              <text:list-item>
                <text:p>KDE Plasma</text:p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80E3E0B1B4F140C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8.777cm" svg:height="15.749cm" svg:x="4.625cm" svg:y="0.004cm">
          <draw:image xlink:href="Pictures/1000020100000326000002A4DEB4450F8F3F449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Default" presentation:presentation-page-layout-name="AL2T1">
        <office:forms form:automatic-focus="false" form:apply-design-mode="false"/>
        <draw:frame draw:style-name="gr1" draw:text-style-name="P2" draw:layer="layout" svg:width="18.777cm" svg:height="15.749cm" svg:x="9.225cm" svg:y="0.004cm">
          <draw:image xlink:href="Pictures/1000020100000326000002A467153F925A7B7FB1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Click Netherland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7.6cm" svg:height="9.134cm" svg:x="1.4cm" svg:y="3.685cm" presentation:class="outline" presentation:user-transformed="true">
          <draw:text-box>
            <text:list text:style-name="L2">
              <text:list-item>
                <text:p>Voer in</text:p>
                <text:list>
                  <text:list-item>
                    <text:p>Full Name</text:p>
                  </text:list-item>
                  <text:list-item>
                    <text:p>Password</text:p>
                  </text:list-item>
                  <text:list-item>
                    <text:p>Documenteer Username en Password</text:p>
                  </text:list-item>
                </text:list>
              </text:list-item>
              <text:list-item>
                <text:p>Unselect</text:p>
                <text:list>
                  <text:list-item>
                    <text:p>Admin password</text:p>
                  </text:list-item>
                  <text:list-item>
                    <text:p>Automatic Login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956A17A4AC7AD1EE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7.6cm" svg:height="9.134cm" svg:x="1.4cm" svg:y="3.685cm" presentation:class="outline" presentation:user-transformed="true">
          <draw:text-box>
            <text:list text:style-name="L2">
              <text:list-item>
                <text:p>Password</text:p>
              </text:list-item>
              <text:list-item>
                <text:p><text:span text:style-name="T1">Documenteer </text:span><text:span text:style-name="T1">Password</text:span></text:p>
              </text:list-item>
            </text:list>
          </draw:text-box>
        </draw:frame>
        <draw:frame draw:style-name="gr1" draw:text-style-name="P2" draw:layer="layout" svg:width="18.777cm" svg:height="15.749cm" svg:x="9.232cm" svg:y="0cm">
          <draw:image xlink:href="Pictures/1000020100000326000002A4467F0E26FEB9846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8.777cm" svg:height="15.749cm" svg:x="4.625cm" svg:y="0.004cm">
          <draw:image xlink:href="Pictures/1000020100000326000002A4F73D0ABB7BDBD56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Click: Install</text:p>
              </text:list-item>
            </text:list>
          </draw:text-box>
        </draw:frame>
        <draw:frame draw:style-name="gr1" draw:text-style-name="P2" draw:layer="layout" svg:width="18.777cm" svg:height="15.749cm" svg:x="9.225cm" svg:y="0.004cm">
          <draw:image xlink:href="Pictures/1000020100000326000002A4C14E43F1D933801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Installatie: ongeveer 30 minuten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18.777cm" svg:height="15.749cm" svg:x="4.625cm" svg:y="0.004cm">
          <draw:image xlink:href="Pictures/1000020100000326000002A4ED1D41A42814323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2" draw:layer="layout" svg:width="27.357cm" svg:height="13.89cm" svg:x="0.335cm" svg:y="0.934cm">
          <draw:image xlink:href="Pictures/100002010000040A0000020DB2A6C8C1D21D25C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6T21:17:43.826138951</meta:creation-date>
    <dc:date>2020-01-17T16:59:15.703551304</dc:date>
    <meta:editing-duration>PT9H57M52S</meta:editing-duration>
    <meta:editing-cycles>18</meta:editing-cycles>
    <meta:generator>LibreOffice/6.1.5.2$Linux_X86_64 LibreOffice_project/10$Build-2</meta:generator>
    <meta:document-statistic meta:object-count="145"/>
  </office:meta>
</office:document-meta>
</file>