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D0000001665A057C94011B0696.png" manifest:media-type="image/png"/>
  <manifest:file-entry manifest:full-path="Pictures/10000201000004B00000026DEC5FCB7DA121C807.png" manifest:media-type="image/png"/>
  <manifest:file-entry manifest:full-path="Pictures/100002010000028000000162A4746DD343EEE099.png" manifest:media-type="image/png"/>
  <manifest:file-entry manifest:full-path="Pictures/10000201000004B00000020A000AF7110E082955.png" manifest:media-type="image/png"/>
  <manifest:file-entry manifest:full-path="Pictures/10000201000007D0000003A515CE3326289E6ADE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gr2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2.179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fo:min-height="3.506cm"/>
    </style:style>
    <style:style style:name="pr5" style:family="presentation" style:parent-style-name="Default-outline1">
      <style:graphic-properties fo:min-height="11.929cm"/>
    </style:style>
    <style:style style:name="pr6" style:family="presentation" style:parent-style-name="Default-subtitle">
      <style:graphic-properties draw:fill-color="#ffffff" fo:min-height="12.179cm"/>
    </style:style>
    <style:style style:name="P1" style:family="paragraph">
      <loext:graphic-properties draw:fill-color="#ffffff"/>
      <style:paragraph-properties fo:margin-left="0cm" fo:margin-right="0cm" fo:text-indent="0cm"/>
    </style:style>
    <style:style style:name="P2" style:family="paragraph">
      <loext:graphic-properties draw:fill-color="#ffffff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  <style:text-properties fo:font-size="20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Licenties</text:p>
          </draw:text-box>
        </draw:frame>
        <draw:frame presentation:style-name="pr2" draw:text-style-name="P1" draw:layer="layout" svg:width="25.199cm" svg:height="12.179cm" svg:x="1.4cm" svg:y="4.914cm" presentation:class="subtitle">
          <draw:text-box>
            <text:p>Als je je programma wil delen met anderen wat voor afspraken zou je dan met die ander willen maken?</text:p>
          </draw:text-box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MIT license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Je mag alles met de software doen en de maker is niet aansprakelijk</text:p>
              </text:list-item>
            </text:list>
          </draw:text-box>
        </draw:frame>
        <draw:frame draw:style-name="gr2" draw:text-style-name="P3" draw:layer="layout" svg:width="20.159cm" svg:height="10.432cm" svg:x="2.641cm" svg:y="8.386cm">
          <draw:image xlink:href="Pictures/10000201000004B00000026DEC5FCB7DA121C807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2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BSD License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MIT-license +</text:p>
              </text:list-item>
              <text:list-item>
                <text:p>De naam van de maker mag niet zonder toestemming gebruikt worden om een product te promoten</text:p>
              </text:list-item>
            </text:list>
          </draw:text-box>
        </draw:frame>
        <draw:frame draw:style-name="gr2" draw:text-style-name="P3" draw:layer="layout" svg:width="19.359cm" svg:height="9.031cm" svg:x="2.741cm" svg:y="11.1cm">
          <draw:image xlink:href="Pictures/10000201000007D0000003A515CE3326289E6ADE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3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GNU GPL: General Public License</text:p>
          </draw:text-box>
        </draw:frame>
        <draw:frame presentation:style-name="pr5" draw:layer="layout" svg:width="25.199cm" svg:height="12.179cm" svg:x="1.4cm" svg:y="4.914cm" presentation:class="outline" presentation:user-transformed="true">
          <draw:text-box>
            <text:list text:style-name="L2">
              <text:list-item>
                <text:p>Explicite rechten om broncode:</text:p>
                <text:list>
                  <text:list-item>
                    <text:p>Te gebruiken</text:p>
                  </text:list-item>
                  <text:list-item>
                    <text:p>Te bestuderen</text:p>
                  </text:list-item>
                  <text:list-item>
                    <text:p>Te modificeren</text:p>
                  </text:list-item>
                  <text:list-item>
                    <text:p>Te kopiëren</text:p>
                  </text:list-item>
                </text:list>
              </text:list-item>
              <text:list-item>
                <text:p>Je mag anderen niet beperken in deze rechten</text:p>
              </text:list-item>
              <text:list-item>
                <text:p>Je mag geld vragen voor de distributie (CD), maar niet voor het gebruik</text:p>
              </text:list-item>
              <text:list-item>
                <text:p>Broncode moet openbaar beschikbaar blijven onder dezelfde licentie, als men die verspreidt!</text:p>
              </text:list-item>
            </text:list>
          </draw:text-box>
        </draw:frame>
        <draw:frame draw:style-name="gr2" draw:text-style-name="P3" draw:layer="layout" svg:width="12.484cm" svg:height="6.207cm" svg:x="14.516cm" svg:y="4.598cm">
          <draw:image xlink:href="Pictures/10000201000002D0000001665A057C94011B0696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4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GNU Library General Public License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Is een variant op de GPL. Voor de Library (bibliotheek) gelden dezelfde voorwaarden als voor “normale” GPL-software.</text:p>
              </text:list-item>
              <text:list-item>
                <text:p>Echter het linken van de library mag en het product dat de gelinkte library gebruikt hoeft geen GPL te zijn.</text:p>
              </text:list-item>
            </text:list>
          </draw:text-box>
        </draw:frame>
        <draw:frame draw:style-name="gr2" draw:text-style-name="P3" draw:layer="layout" svg:width="17.1cm" svg:height="7.437cm" svg:x="10.8cm" svg:y="13.103cm">
          <draw:image xlink:href="Pictures/10000201000004B00000020A000AF7110E082955.png" xlink:type="simple" xlink:show="embed" xlink:actuate="onLoad" loext:mime-type="image/png">
            <text:p/>
          </draw:image>
        </draw:frame>
        <presentation:notes draw:style-name="dp2">
          <draw:page-thumbnail draw:style-name="gr1" draw:layer="layout" svg:width="14.848cm" svg:height="11.136cm" svg:x="3.075cm" svg:y="2.257cm" draw:page-number="5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 presentation:user-transformed="true">
          <draw:text-box>
            <text:p>Als het niet om software gaat...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Artiest verdient geld aan concerten en zijn muziek is zijn reclame voor het concert, dus muziek kan gratis weggegeven worden</text:p>
              </text:list-item>
              <text:list-item>
                <text:p>Welke licentie kiest de artiest?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6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3T3">
        <office:forms form:automatic-focus="false" form:apply-design-mode="false"/>
        <draw:frame presentation:style-name="pr1" draw:layer="layout" svg:width="25.199cm" svg:height="3.506cm" svg:x="1.4cm" svg:y="0.837cm" presentation:class="title">
          <draw:text-box>
            <text:p>Creative Commons</text:p>
          </draw:text-box>
        </draw:frame>
        <draw:frame presentation:style-name="pr5" draw:layer="layout" svg:width="12.297cm" svg:height="8.686cm" svg:x="1.4cm" svg:y="4.914cm" presentation:class="outline" presentation:user-transformed="true">
          <draw:text-box>
            <text:list text:style-name="L2">
              <text:list-item>
                <text:p>Mogelijkheden:</text:p>
                <text:list>
                  <text:list-item>
                    <text:p>Naamsvermelding (BY): je behoudt auteursrecht, anderen mogen ermee doen wat ze willen maar jij moet als auteur genoemd worden</text:p>
                  </text:list-item>
                  <text:list-item>
                    <text:p>NietCommercieel (NC): niet voor commerciële doeleinden</text:p>
                  </text:list-item>
                  <text:list-item>
                    <text:p>NietAfgeleideWerken (ND): er mogen geen afgeleide werken gemaakt worden</text:p>
                  </text:list-item>
                  <text:list-item>
                    <text:p>GelijkDelen (SA): De licentie moet gelijk blijven bij een afgeleid werk</text:p>
                  </text:list-item>
                </text:list>
              </text:list-item>
            </text:list>
          </draw:text-box>
        </draw:frame>
        <draw:frame draw:style-name="gr3" draw:text-style-name="P3" draw:layer="layout" svg:width="12.297cm" svg:height="6.801cm" svg:x="8cm" svg:y="13.9cm" presentation:class="graphic" presentation:user-transformed="true">
          <draw:image xlink:href="Pictures/100002010000028000000162A4746DD343EEE099.png" xlink:type="simple" xlink:show="embed" xlink:actuate="onLoad" loext:mime-type="image/png">
            <text:p/>
          </draw:image>
        </draw:frame>
        <draw:frame presentation:style-name="pr5" draw:layer="layout" svg:width="12.297cm" svg:height="8.685cm" svg:x="14.401cm" svg:y="4.915cm" presentation:class="outline" presentation:user-transformed="true">
          <draw:text-box>
            <text:list text:style-name="L2">
              <text:list-item>
                <text:p>Types:</text:p>
                <text:list>
                  <text:list-item>
                    <text:p>Naamsvermelding</text:p>
                  </text:list-item>
                  <text:list-item>
                    <text:p>Naamsvermelding-GeenAfgeleideWerken</text:p>
                  </text:list-item>
                  <text:list-item>
                    <text:p>Naamsvermelding-GelijkDelen</text:p>
                  </text:list-item>
                  <text:list-item>
                    <text:p>Naamsvermelding-NietCommercieel</text:p>
                  </text:list-item>
                  <text:list-item>
                    <text:p>Naamsvermelding-NietCommercieel-GelijkDelen</text:p>
                  </text:list-item>
                  <text:list-item>
                    <text:p>Naamsvermelding-NietCommercieel-NietAfgeleideWerke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7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Open Standaarden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Onderlinge interactie tussen software</text:p>
              </text:list-item>
              <text:list-item>
                <text:p>Netwerk protocollen</text:p>
                <text:list>
                  <text:list-item>
                    <text:p>Internet Protocollen</text:p>
                  </text:list-item>
                </text:list>
              </text:list-item>
              <text:list-item>
                <text:p>Het kunnen lezen van elkaars documenten</text:p>
                <text:list>
                  <text:list-item>
                    <text:p>Document Foundation</text:p>
                  </text:list-item>
                </text:list>
              </text:list-item>
              <text:list-item>
                <text:p>Digitale duurzaamheid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8" presentation:class="page"/>
          <draw:frame presentation:style-name="pr3" draw:text-style-name="P4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Open Data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Data verwerking</text:p>
              </text:list-item>
              <text:list-item>
                <text:p>Data uitwisseling (Open Document Format)</text:p>
              </text:list-item>
              <text:list-item>
                <text:p>Data gebruik in Apps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9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1T0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Toegevoegde waarde</text:p>
          </draw:text-box>
        </draw:frame>
        <draw:frame presentation:style-name="pr6" draw:text-style-name="P2" draw:layer="layout" svg:width="25.199cm" svg:height="12.179cm" svg:x="1.4cm" svg:y="4.914cm" presentation:class="subtitle">
          <draw:text-box>
            <text:p>Waarmee gaan we ons geld verdienen?</text:p>
          </draw:text-box>
        </draw:frame>
        <presentation:notes draw:style-name="dp2">
          <draw:page-thumbnail draw:style-name="gr1" draw:layer="layout" svg:width="14.848cm" svg:height="11.136cm" svg:x="3.075cm" svg:y="2.257cm" draw:page-number="10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Business Modellen</text:p>
          </draw:text-box>
        </draw:frame>
        <draw:frame presentation:style-name="pr5" draw:layer="layout" svg:width="25.199cm" svg:height="12.179cm" svg:x="1.4cm" svg:y="4.914cm" presentation:class="outline">
          <draw:text-box>
            <text:list text:style-name="L2">
              <text:list-item>
                <text:p>Installatie hulp</text:p>
              </text:list-item>
              <text:list-item>
                <text:p>Beheer</text:p>
              </text:list-item>
              <text:list-item>
                <text:p>Cursussen</text:p>
              </text:list-item>
              <text:list-item>
                <text:p>Boeken / Manuals</text:p>
              </text:list-item>
              <text:list-item>
                <text:p>Helpdesk</text:p>
              </text:list-item>
              <text:list-item>
                <text:p>Adviesuren</text:p>
              </text:list-item>
              <text:list-item>
                <text:p>Maatwerk</text:p>
              </text:list-item>
            </text:list>
          </draw:text-box>
        </draw:frame>
        <presentation:notes draw:style-name="dp2">
          <draw:page-thumbnail draw:style-name="gr1" draw:layer="layout" svg:width="14.848cm" svg:height="11.136cm" svg:x="3.075cm" svg:y="2.257cm" draw:page-number="11" presentation:class="page"/>
          <draw:frame presentation:style-name="pr3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2.179cm" svg:x="1.4cm" svg:y="4.914cm" presentation:class="outline" presentation:placeholder="true">
        <draw:text-box/>
      </draw:frame>
      <draw:frame presentation:style-name="Mpr1" draw:text-style-name="MP2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448cm" svg:x="9.576cm" svg:y="19.131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448cm" svg:x="20.076cm" svg:y="19.131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initial-creator>Dennis Leeuw</meta:initial-creator>
    <meta:creation-date>2019-09-08T21:10:38.165613790</meta:creation-date>
    <dc:date>2019-10-10T07:36:09.131051517</dc:date>
    <meta:editing-duration>PT20H50S</meta:editing-duration>
    <meta:editing-cycles>16</meta:editing-cycles>
    <meta:generator>LibreOffice/6.1.5.2$Linux_X86_64 LibreOffice_project/10$Build-2</meta:generator>
    <meta:document-statistic meta:object-count="71"/>
  </office:meta>
</office:document-meta>
</file>