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20300000259AED7DB2CCFC63463.png" manifest:media-type="image/png"/>
  <manifest:file-entry manifest:full-path="Pictures/10000201000001CC000001CC3C10A79859D660F0.png" manifest:media-type="image/png"/>
  <manifest:file-entry manifest:full-path="Pictures/1000020100000172000000FA23C650B7F48FB2C3.png" manifest:media-type="image/png"/>
  <manifest:file-entry manifest:full-path="Pictures/10000201000004B000000495C4E693F9B959FBE7.png" manifest:media-type="image/png"/>
  <manifest:file-entry manifest:full-path="Pictures/10000201000006400000035D3BFFB7A0D071041E.png" manifest:media-type="image/png"/>
  <manifest:file-entry manifest:full-path="Pictures/1000020100000136000000C9FC3DBED6EC3B7994.png" manifest:media-type="image/png"/>
  <manifest:file-entry manifest:full-path="Pictures/10000201000002F6000001B3E7E734BDE2FEDCDD.png" manifest:media-type="image/png"/>
  <manifest:file-entry manifest:full-path="Pictures/100002010000025800000258BC3498C8EBFB11FE.png" manifest:media-type="image/png"/>
  <manifest:file-entry manifest:full-path="Pictures/100002010000010D000000BBCFB2F7E314CCDE50.png" manifest:media-type="image/png"/>
  <manifest:file-entry manifest:full-path="Pictures/10000201000002440000024481B636C49CA73913.png" manifest:media-type="image/png"/>
  <manifest:file-entry manifest:full-path="Pictures/100002010000027C000001437829A6CB1B43B4A2.png" manifest:media-type="image/png"/>
  <manifest:file-entry manifest:full-path="Pictures/10000201000001DA0000015EFEDF1A72F4352D01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2" svg:font-family="'Liberation Sans'" style:font-family-generic="swiss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1" svg:font-family="'DejaVu Sans'" style:font-family-generic="swiss" style:font-pitch="variable"/>
    <style:font-face style:name="FreeSans1" svg:font-family="FreeSans" style:font-family-generic="swiss" style:font-pitch="variable"/>
    <style:font-face style:name="Liberation Sans1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fo:min-height="3.506cm"/>
    </style:style>
    <style:style style:name="pr2" style:family="presentation" style:parent-style-name="Default-subtitle">
      <style:graphic-properties draw:fill-color="#ffffff" fo:min-height="12.179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11.929cm"/>
    </style:style>
    <style:style style:name="pr5" style:family="presentation" style:parent-style-name="Default-title">
      <style:graphic-properties draw:auto-grow-height="true" fo:min-height="3.506cm"/>
    </style:style>
    <style:style style:name="P1" style:family="paragraph">
      <loext:graphic-properties draw:fill-color="#ffffff"/>
    </style:style>
    <style:style style:name="P2" style:family="paragraph">
      <loext:graphic-properties draw:fill="none"/>
      <style:paragraph-properties fo:text-align="center"/>
    </style:style>
    <style:style style:name="P3" style:family="paragraph">
      <loext:graphic-properties draw:fill-color="#ffffff"/>
      <style:text-properties fo:font-size="20pt"/>
    </style:style>
    <style:style style:name="P4" style:family="paragraph">
      <style:paragraph-properties fo:margin-top="0.4cm" fo:margin-bottom="0cm"/>
    </style:style>
    <style:style style:name="P5" style:family="paragraph">
      <style:paragraph-properties fo:margin-top="0.5cm" fo:margin-bottom="0cm"/>
    </style:style>
    <style:style style:name="T1" style:family="text">
      <style:text-properties style:font-name="Liberation Sans2" style:font-name-asian="Liberation Sans2" style:font-name-complex="Liberation Sans2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presentation:style-name="pr1" draw:layer="layout" svg:width="25.199cm" svg:height="3.506cm" svg:x="1.4cm" svg:y="0.837cm" presentation:class="title">
          <draw:text-box>
            <text:p>Linux</text:p>
          </draw:text-box>
        </draw:frame>
        <draw:frame presentation:style-name="pr2" draw:text-style-name="P1" draw:layer="layout" svg:width="25.199cm" svg:height="12.179cm" svg:x="1.4cm" svg:y="4.914cm" presentation:class="subtitle">
          <draw:text-box>
            <text:p>Wat is het?</text:p>
          </draw:text-box>
        </draw:frame>
        <draw:frame draw:style-name="gr1" draw:text-style-name="P2" draw:layer="layout" svg:width="9.8cm" svg:height="9.8cm" svg:x="17.6cm" svg:y="0.6cm">
          <draw:image xlink:href="Pictures/100002010000025800000258BC3498C8EBFB11FE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3.506cm" svg:x="1.4cm" svg:y="0.837cm" presentation:class="title">
          <draw:text-box>
            <text:p>Unix</text:p>
          </draw:text-box>
        </draw:frame>
        <draw:frame presentation:style-name="pr4" draw:layer="layout" svg:width="25.199cm" svg:height="12.179cm" svg:x="1.4cm" svg:y="4.914cm" presentation:class="outline">
          <draw:text-box>
            <text:list text:style-name="L2">
              <text:list-item>
                <text:p>1969: Bell Labs</text:p>
                <text:list>
                  <text:list-item>
                    <text:p>Ken Thompson &amp; Dennis Ritchie</text:p>
                  </text:list-item>
                  <text:list-item>
                    <text:p>Unix &amp; C</text:p>
                  </text:list-item>
                </text:list>
              </text:list-item>
              <text:list-item>
                <text:p>1980: POSIX standaard</text:p>
              </text:list-item>
              <text:list-item>
                <text:p>De Unix naam is nu van de Open Group</text:p>
                <text:list>
                  <text:list-item>
                    <text:p><text:a xlink:href="https://www.opengroup.org/" xlink:type="simple">https://www.opengroup.org/</text:a></text:p>
                  </text:list-item>
                  <text:list-item>
                    <text:p>Een systeem mag alleen Unix heten als het door de Open Group goedgekeurde software bevat</text:p>
                  </text:list-item>
                </text:list>
              </text:list-item>
              <text:list-item>
                <text:p>Alle andere systemen heten POSIX-compliant</text:p>
                <text:list>
                  <text:list-item>
                    <text:p>Xenix, HPUX, AIX</text:p>
                  </text:list-item>
                  <text:list-item>
                    <text:p>BSD, OpenBSD, NetBSD</text:p>
                  </text:list-item>
                  <text:list-item>
                    <text:p>FreeBSD, Mac OS X</text:p>
                  </text:list-item>
                </text:list>
              </text:list-item>
              <text:list-item>
                <text:p>Populair op universiteiten!</text:p>
              </text:list-item>
            </text:list>
          </draw:text-box>
        </draw:frame>
        <draw:frame draw:style-name="gr1" draw:text-style-name="P2" draw:layer="layout" svg:width="13.6cm" svg:height="7.318cm" svg:x="14.2cm" svg:y="13.401cm">
          <draw:image xlink:href="Pictures/10000201000006400000035D3BFFB7A0D071041E.png" xlink:type="simple" xlink:show="embed" xlink:actuate="onLoad" loext:mime-type="image/png">
            <text:p/>
          </draw:image>
        </draw:frame>
        <draw:frame draw:style-name="gr3" draw:text-style-name="P2" draw:layer="layout" svg:width="8.201cm" svg:height="5.317cm" svg:x="17.799cm" svg:y="3.2cm">
          <draw:image xlink:href="Pictures/1000020100000136000000C9FC3DBED6EC3B7994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3.506cm" svg:x="1.4cm" svg:y="0.837cm" presentation:class="title">
          <draw:text-box>
            <text:p>Auteursrecht / Copyright</text:p>
          </draw:text-box>
        </draw:frame>
        <draw:frame presentation:style-name="pr4" draw:layer="layout" svg:width="25.199cm" svg:height="12.179cm" svg:x="1.4cm" svg:y="4.914cm" presentation:class="outline">
          <draw:text-box>
            <text:list text:style-name="L2">
              <text:list-item>
                <text:p>Programmeurs schrijven software zoals schrijvers boeken schrijven</text:p>
              </text:list-item>
              <text:list-item>
                <text:p>1710: Auteursrecht om drukkers te beschermen</text:p>
              </text:list-item>
              <text:list-item>
                <text:p>Later auteursrecht om schrijvers te beschermen</text:p>
              </text:list-item>
              <text:list-item>
                <text:p>Auteursrecht is overgenomen in de software ontwikkeling</text:p>
              </text:list-item>
              <text:list-item>
                <text:p>Eerste software was open source en werd op universiteiten met elkaar gedeeld</text:p>
              </text:list-item>
              <text:list-item>
                <text:p>Rond 1980 was bijna alle voorheen open source software opeens commerci<text:span text:style-name="T1">ë</text:span>le software geworden</text:p>
              </text:list-item>
            </text:list>
          </draw:text-box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3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office:forms form:automatic-focus="false" form:apply-design-mode="false"/>
        <draw:frame presentation:style-name="pr4" draw:layer="layout" svg:width="25.199cm" svg:height="9.486cm" svg:x="1.4cm" svg:y="9.914cm" presentation:class="outline" presentation:user-transformed="true">
          <draw:text-box>
            <text:list text:style-name="L2">
              <text:list-item>
                <text:p>Richard Stallman</text:p>
              </text:list-item>
              <text:list-item>
                <text:p>GPL: General Public License</text:p>
                <text:list>
                  <text:list-item>
                    <text:p>Software moet vrij blijven</text:p>
                  </text:list-item>
                  <text:list-item>
                    <text:p>Copy-left</text:p>
                  </text:list-item>
                </text:list>
              </text:list-item>
              <text:list-item>
                <text:p>LGPL: Je mag er tegen linken</text:p>
              </text:list-item>
            </text:list>
          </draw:text-box>
        </draw:frame>
        <draw:frame draw:style-name="gr1" draw:text-style-name="P2" draw:layer="layout" svg:width="12.2cm" svg:height="12.2cm" svg:x="1.4cm" svg:y="-1.6cm">
          <draw:image xlink:href="Pictures/10000201000002440000024481B636C49CA73913.png" xlink:type="simple" xlink:show="embed" xlink:actuate="onLoad" loext:mime-type="image/png">
            <text:p/>
          </draw:image>
        </draw:frame>
        <draw:frame draw:style-name="gr3" draw:text-style-name="P2" draw:layer="layout" svg:width="7.116cm" svg:height="4.947cm" svg:x="16.284cm" svg:y="6.4cm">
          <draw:image xlink:href="Pictures/100002010000010D000000BBCFB2F7E314CCDE50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3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1T0">
        <office:forms form:automatic-focus="false" form:apply-design-mode="false"/>
        <draw:frame presentation:style-name="pr5" draw:layer="layout" svg:width="25.199cm" svg:height="3.506cm" svg:x="1.4cm" svg:y="0.837cm" presentation:class="title">
          <draw:text-box>
            <text:p>Free Software</text:p>
          </draw:text-box>
        </draw:frame>
        <draw:frame presentation:style-name="pr2" draw:text-style-name="P1" draw:layer="layout" svg:width="25.199cm" svg:height="12.179cm" svg:x="1.4cm" svg:y="4.914cm" presentation:class="subtitle">
          <draw:text-box>
            <text:p>“Free” and “Freedom”</text:p>
          </draw:text-box>
        </draw:frame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3.506cm" svg:x="1.4cm" svg:y="0.837cm" presentation:class="title">
          <draw:text-box>
            <text:p>Open Source</text:p>
          </draw:text-box>
        </draw:frame>
        <draw:frame presentation:style-name="pr4" draw:layer="layout" svg:width="25.199cm" svg:height="10.574cm" svg:x="1.174cm" svg:y="6.226cm" presentation:class="outline" presentation:user-transformed="true">
          <draw:text-box>
            <text:list text:style-name="L2">
              <text:list-item>
                <text:p>Free Software</text:p>
                <text:list>
                  <text:list-item>
                    <text:p>Free as in beer</text:p>
                  </text:list-item>
                  <text:list-item>
                    <text:p>Free as in speech</text:p>
                  </text:list-item>
                </text:list>
              </text:list-item>
              <text:list-item>
                <text:p>Open Source</text:p>
                <text:list>
                  <text:list-item>
                    <text:p>Broncode is toegankelijk</text:p>
                  </text:list-item>
                </text:list>
              </text:list-item>
              <text:list-item>
                <text:p>Free and Open Source Software (FOSS)</text:p>
              </text:list-item>
              <text:list-item>
                <text:p>Free Libre Open Source Software (FLOSS)</text:p>
              </text:list-item>
            </text:list>
          </draw:text-box>
        </draw:frame>
        <draw:frame draw:style-name="gr1" draw:text-style-name="P2" draw:layer="layout" svg:width="11.4cm" svg:height="8.417cm" svg:x="16.6cm" svg:y="3.641cm">
          <draw:image xlink:href="Pictures/10000201000001DA0000015EFEDF1A72F4352D01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3.506cm" svg:x="1.4cm" svg:y="0.837cm" presentation:class="title">
          <draw:text-box>
            <text:p>GNU Project</text:p>
          </draw:text-box>
        </draw:frame>
        <draw:frame presentation:style-name="pr4" draw:layer="layout" svg:width="25.199cm" svg:height="12.179cm" svg:x="1.001cm" svg:y="5.4cm" presentation:class="outline" presentation:user-transformed="true">
          <draw:text-box>
            <text:list text:style-name="L2">
              <text:list-item>
                <text:p>GNU: GNU’s not Unix</text:p>
                <text:list>
                  <text:list-item>
                    <text:p>Een Open Source from scratch Unix implementatie</text:p>
                  </text:list-item>
                  <text:list-item>
                    <text:p>gcc: C-compiler, nu compiler collection</text:p>
                  </text:list-item>
                  <text:list-item>
                    <text:p>POSIX compliant </text:p>
                  </text:list-item>
                  <text:list-item>
                    <text:p>Basic utilities</text:p>
                  </text:list-item>
                </text:list>
              </text:list-item>
            </text:list>
          </draw:text-box>
        </draw:frame>
        <draw:frame draw:style-name="gr1" draw:text-style-name="P2" draw:layer="layout" svg:width="4.6cm" svg:height="4.497cm" svg:x="2.6cm" svg:y="0.417cm">
          <draw:image xlink:href="Pictures/10000201000004B000000495C4E693F9B959FBE7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7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office:forms form:automatic-focus="false" form:apply-design-mode="false"/>
        <draw:frame draw:style-name="gr3" draw:text-style-name="P2" draw:layer="layout" svg:width="6.8cm" svg:height="6.8cm" svg:x="20.499cm" svg:y="2.8cm">
          <draw:image xlink:href="Pictures/10000201000001CC000001CC3C10A79859D660F0.png" xlink:type="simple" xlink:show="embed" xlink:actuate="onLoad" loext:mime-type="image/png">
            <text:p/>
          </draw:image>
        </draw:frame>
        <draw:frame presentation:style-name="pr1" draw:layer="layout" svg:width="25.199cm" svg:height="3.506cm" svg:x="1.4cm" svg:y="0.837cm" presentation:class="title">
          <draw:text-box>
            <text:p>De Linux Kernel</text:p>
          </draw:text-box>
        </draw:frame>
        <draw:frame presentation:style-name="pr4" draw:layer="layout" svg:width="25.199cm" svg:height="12.179cm" svg:x="1.4cm" svg:y="4.914cm" presentation:class="outline">
          <draw:text-box>
            <text:list text:style-name="L2">
              <text:list-item>
                <text:p>Linus Torvalds</text:p>
                <text:list>
                  <text:list-item>
                    <text:p>Finse student</text:p>
                  </text:list-item>
                  <text:list-item>
                    <text:p text:style-name="P4">MINIX</text:p>
                    <text:list>
                      <text:list-item>
                        <text:p>Andrew Tanenbaum (NL)</text:p>
                      </text:list-item>
                    </text:list>
                  </text:list-item>
                  <text:list-item>
                    <text:p>Kernel met GPL</text:p>
                  </text:list-item>
                </text:list>
              </text:list-item>
              <text:list-item>
                <text:p>Tux</text:p>
                <text:list>
                  <text:list-item>
                    <text:p>Volgevreten pinguïn</text:p>
                  </text:list-item>
                  <text:list-item>
                    <text:p>Larry Ewing</text:p>
                  </text:list-item>
                  <text:list-item>
                    <text:p>GIMP</text:p>
                  </text:list-item>
                </text:list>
              </text:list-item>
            </text:list>
          </draw:text-box>
        </draw:frame>
        <draw:frame draw:style-name="gr1" draw:text-style-name="P2" draw:layer="layout" svg:width="4.374cm" svg:height="5.104cm" svg:x="0.026cm" svg:y="0cm">
          <draw:image xlink:href="Pictures/100002010000020300000259AED7DB2CCFC63463.png" xlink:type="simple" xlink:show="embed" xlink:actuate="onLoad" loext:mime-type="image/png">
            <text:p/>
          </draw:image>
        </draw:frame>
        <draw:frame draw:style-name="gr1" draw:text-style-name="P2" draw:layer="layout" svg:width="11.789cm" svg:height="7.965cm" svg:x="13.511cm" svg:y="10.779cm">
          <draw:image xlink:href="Pictures/1000020100000172000000FA23C650B7F48FB2C3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8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3T3">
        <office:forms form:automatic-focus="false" form:apply-design-mode="false"/>
        <draw:frame presentation:style-name="pr5" draw:layer="layout" svg:width="25.199cm" svg:height="3.506cm" svg:x="1.4cm" svg:y="0.837cm" presentation:class="title">
          <draw:text-box>
            <text:p>Distro’s</text:p>
          </draw:text-box>
        </draw:frame>
        <draw:frame presentation:style-name="pr4" draw:layer="layout" svg:width="12.297cm" svg:height="7.086cm" svg:x="1.4cm" svg:y="4.914cm" presentation:class="outline" presentation:user-transformed="true">
          <draw:text-box>
            <text:list text:style-name="L2">
              <text:list-item>
                <text:p>Distributies zijn software collecties</text:p>
              </text:list-item>
              <text:list-item>
                <text:p>Bevatten</text:p>
                <text:list>
                  <text:list-item>
                    <text:p>Linux kernel</text:p>
                  </text:list-item>
                  <text:list-item>
                    <text:p>GNU software</text:p>
                  </text:list-item>
                  <text:list-item>
                    <text:p>Eventueel nog andere software</text:p>
                  </text:list-item>
                </text:list>
              </text:list-item>
              <text:list-item>
                <text:p text:style-name="P5">Verschillende distro’s met een Linux kernel</text:p>
              </text:list-item>
            </text:list>
          </draw:text-box>
        </draw:frame>
        <draw:frame presentation:style-name="pr4" draw:layer="layout" svg:width="12.297cm" svg:height="6.886cm" svg:x="14.313cm" svg:y="4.914cm" presentation:class="outline" presentation:user-transformed="true">
          <draw:text-box>
            <text:list text:style-name="L2">
              <text:list-item>
                <text:p text:style-name="P4">Red Hat (CentOS, Fedora, Scientific Linux)</text:p>
              </text:list-item>
              <text:list-item>
                <text:p text:style-name="P4">Debian (Ubuntu, Linux Mint)</text:p>
              </text:list-item>
              <text:list-item>
                <text:p>Slackware (SuSE, OpenSuSE)</text:p>
              </text:list-item>
              <text:list-item>
                <text:p>Android</text:p>
              </text:list-item>
            </text:list>
          </draw:text-box>
        </draw:frame>
        <draw:frame draw:style-name="gr3" draw:text-style-name="P2" draw:layer="layout" svg:width="17cm" svg:height="8.631cm" svg:x="5.7cm" svg:y="12.2cm">
          <draw:image xlink:href="Pictures/100002010000027C000001437829A6CB1B43B4A2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9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3.506cm" svg:x="1.4cm" svg:y="0.837cm" presentation:class="title">
          <draw:text-box>
            <text:p>Wat is Linux?</text:p>
          </draw:text-box>
        </draw:frame>
        <draw:frame presentation:style-name="pr4" draw:layer="layout" svg:width="25.199cm" svg:height="12.179cm" svg:x="1.4cm" svg:y="4.914cm" presentation:class="outline">
          <draw:text-box>
            <text:list text:style-name="L2">
              <text:list-item>
                <text:p>Linux is eigenlijk alleen de kernel</text:p>
              </text:list-item>
              <text:list-item>
                <text:p>Is synoniem geworden voor het hele OS</text:p>
              </text:list-item>
              <text:list-item>
                <text:p>Distro is meestal alleen Open Source software</text:p>
              </text:list-item>
              <text:list-item>
                <text:p>Groot deel afkomstig van het GNU-project</text:p>
              </text:list-item>
            </text:list>
          </draw:text-box>
        </draw:frame>
        <draw:frame draw:style-name="gr3" draw:text-style-name="P2" draw:layer="layout" svg:width="15.586cm" svg:height="8.944cm" svg:x="11.2cm" svg:y="11.8cm">
          <draw:image xlink:href="Pictures/10000201000002F6000001B3E7E734BDE2FEDCDD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0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2" svg:font-family="'Liberation Sans'" style:font-family-generic="swiss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1" svg:font-family="'DejaVu Sans'" style:font-family-generic="swiss" style:font-pitch="variable"/>
    <style:font-face style:name="FreeSans1" svg:font-family="FreeSans" style:font-family-generic="swiss" style:font-pitch="variable"/>
    <style:font-face style:name="Liberation Sans1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5.199cm" svg:height="12.179cm" svg:x="1.4cm" svg:y="4.914cm" presentation:class="outline" presentation:placeholder="true">
        <draw:text-box/>
      </draw:frame>
      <draw:frame presentation:style-name="Mpr1" draw:text-style-name="MP2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448cm" svg:x="9.576cm" svg:y="19.131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448cm" svg:x="20.076cm" svg:y="19.131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initial-creator>Dennis Leeuw</meta:initial-creator>
    <meta:creation-date>2019-09-08T21:10:38.165613790</meta:creation-date>
    <dc:date>2020-01-21T16:37:22.017136263</dc:date>
    <meta:editing-duration>P1DT10H43M58S</meta:editing-duration>
    <meta:editing-cycles>30</meta:editing-cycles>
    <meta:generator>LibreOffice/6.1.5.2$Linux_X86_64 LibreOffice_project/10$Build-2</meta:generator>
    <meta:document-statistic meta:object-count="73"/>
  </office:meta>
</office:document-meta>
</file>